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Normal_32_2" style:data-style-name="N0">
      <style:table-cell-properties style:vertical-align="middle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6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7" style:family="table-cell" style:parent-style-name="Normal_32_2" style:data-style-name="N0">
      <style:table-cell-properties style:vertical-align="top" fo:background-color="transparen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1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="2pt solid #000000" style:vertical-align="automatic" fo:background-color="#DDEBF7" style:cell-protect="protected"/>
    </style:style>
    <style:style style:name="ce15" style:family="table-cell" style:parent-style-name="Default" style:data-style-name="N4">
      <style:table-cell-properties fo:border="2pt solid #000000" style:vertical-align="automatic" fo:background-color="#FFFFFF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</style:style>
    <style:style style:name="ce17" style:family="table-cell" style:parent-style-name="Default" style:data-style-name="N4">
      <style:table-cell-properties style:vertical-align="automatic" fo:background-color="transparent" style:cell-protect="protected"/>
    </style:style>
    <style:style style:name="ce18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start" fo:margin-left="0cm"/>
      <style:text-properties fo:color="#FF0000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DDEBF7" style:cell-protect="protected"/>
    </style:style>
    <style:style style:name="ce21" style:family="table-cell" style:parent-style-name="Default" style:data-style-name="N4">
      <style:table-cell-properties fo:border="2pt solid #000000" style:vertical-align="middle" fo:background-color="#FFFFFF" style:repeat-content="false"/>
      <style:paragraph-properties fo:text-align="center"/>
    </style:style>
    <style:style style:name="ce22" style:family="table-cell" style:parent-style-name="Default" style:data-style-name="N4">
      <style:table-cell-properties style:vertical-align="automatic" fo:background-color="#FFFFFF" style:cell-protect="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order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Normal_32_2" style:data-style-name="N0">
      <style:table-cell-properties fo:border="2pt solid #000000" style:vertical-align="middle" fo:wrap-option="wrap" fo:background-color="transparent" style:repeat-content="false"/>
      <style:paragraph-properties fo:text-align="start" fo:margin-left="0cm"/>
      <style:text-properties fo:color="#FF0000"/>
    </style:style>
    <style:style style:name="ce25" style:family="table-cell" style:parent-style-name="Default" style:data-style-name="N4">
      <style:table-cell-properties fo:border="2pt solid #000000" style:vertical-align="middle" fo:background-color="#FFFFFF" style:cell-protect="protected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0.370416666666667cm"/>
    </style:style>
    <style:style style:name="co2" style:family="table-column">
      <style:table-column-properties fo:break-before="auto" style:column-width="2.06375cm"/>
    </style:style>
    <style:style style:name="co3" style:family="table-column">
      <style:table-column-properties fo:break-before="auto" style:column-width="12.8322916666667cm"/>
    </style:style>
    <style:style style:name="co4" style:family="table-column">
      <style:table-column-properties fo:break-before="auto" style:column-width="1.13770833333333cm"/>
    </style:style>
    <style:style style:name="co5" style:family="table-column">
      <style:table-column-properties fo:break-before="auto" style:column-width="0.449791666666667cm"/>
    </style:style>
    <style:style style:name="co6" style:family="table-column">
      <style:table-column-properties fo:break-before="auto" style:column-width="10.87437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6.19125cm" style:use-optimal-column-width="true"/>
    </style:style>
    <style:style style:name="co9" style:family="table-column">
      <style:table-column-properties fo:break-before="auto" style:column-width="4.81541666666667cm" style:use-optimal-column-width="true"/>
    </style:style>
    <style:style style:name="co10" style:family="table-column">
      <style:table-column-properties fo:break-before="auto" style:column-width="4.73604166666667cm" style:use-optimal-column-width="true"/>
    </style:style>
    <style:style style:name="co11" style:family="table-column">
      <style:table-column-properties fo:break-before="auto" style:column-width="4.49791666666667cm" style:use-optimal-column-width="true"/>
    </style:style>
    <style:style style:name="co12" style:family="table-column">
      <style:table-column-properties fo:break-before="auto" style:column-width="6.50875cm" style:use-optimal-column-width="true"/>
    </style:style>
    <style:style style:name="co13" style:family="table-column">
      <style:table-column-properties fo:break-before="auto" style:column-width="3.01625cm" style:use-optimal-column-width="true"/>
    </style:style>
    <style:style style:name="co14" style:family="table-column">
      <style:table-column-properties fo:break-before="auto" style:column-width="2.38125cm"/>
    </style:style>
    <style:style style:name="co15" style:family="table-column">
      <style:table-column-properties fo:break-before="auto" style:column-width="5.23875cm" style:use-optimal-column-width="true"/>
    </style:style>
    <style:style style:name="co16" style:family="table-column">
      <style:table-column-properties fo:break-before="auto" style:column-width="5.159375cm" style:use-optimal-column-width="true"/>
    </style:style>
    <style:style style:name="co17" style:family="table-column">
      <style:table-column-properties fo:break-before="auto" style:column-width="4.23333333333333cm" style:use-optimal-column-width="true"/>
    </style:style>
    <style:style style:name="co18" style:family="table-column">
      <style:table-column-properties fo:break-before="auto" style:column-width="3.46604166666667cm"/>
    </style:style>
    <style:style style:name="co19" style:family="table-column">
      <style:table-column-properties fo:break-before="auto" style:column-width="2.64583333333333cm"/>
    </style:style>
    <style:style style:name="co20" style:family="table-column">
      <style:table-column-properties fo:break-before="auto" style:column-width="26.6435416666667cm"/>
    </style:style>
    <style:style style:name="co21" style:family="table-column">
      <style:table-column-properties fo:break-before="auto" style:column-width="6.40291666666667cm"/>
    </style:style>
    <style:style style:name="co22" style:family="table-column">
      <style:table-column-properties fo:break-before="auto" style:column-width="4.60375cm"/>
    </style:style>
    <style:style style:name="co23" style:family="table-column">
      <style:table-column-properties fo:break-before="auto" style:column-width="4.445cm"/>
    </style:style>
    <style:style style:name="co24" style:family="table-column">
      <style:table-column-properties fo:break-before="auto" style:column-width="4.39208333333333cm"/>
    </style:style>
    <style:style style:name="co25" style:family="table-column">
      <style:table-column-properties fo:break-before="auto" style:column-width="6.111875cm"/>
    </style:style>
    <style:style style:name="co26" style:family="table-column">
      <style:table-column-properties fo:break-before="auto" style:column-width="2.936875cm"/>
    </style:style>
    <style:style style:name="co27" style:family="table-column">
      <style:table-column-properties fo:break-before="auto" style:column-width="4.97416666666667cm"/>
    </style:style>
    <style:style style:name="co28" style:family="table-column">
      <style:table-column-properties fo:break-before="auto" style:column-width="4.92125cm"/>
    </style:style>
    <style:style style:name="co29" style:family="table-column">
      <style:table-column-properties fo:break-before="auto" style:column-width="4.048125cm"/>
    </style:style>
    <style:style style:name="co30" style:family="table-column">
      <style:table-column-properties fo:break-before="auto" style:column-width="5.02708333333333cm" style:use-optimal-column-width="true"/>
    </style:style>
    <style:style style:name="co31" style:family="table-column">
      <style:table-column-properties fo:break-before="auto" style:column-width="4.1275cm" style:use-optimal-column-width="true"/>
    </style:style>
    <style:style style:name="co32" style:family="table-column">
      <style:table-column-properties fo:break-before="auto" style:column-width="2.11666666666667cm"/>
    </style:style>
    <style:style style:name="co33" style:family="table-column">
      <style:table-column-properties fo:break-before="auto" style:column-width="5.10645833333333cm" style:use-optimal-column-width="true"/>
    </style:style>
    <style:style style:name="co34" style:family="table-column">
      <style:table-column-properties fo:break-before="auto" style:column-width="6.00604166666667cm" style:use-optimal-column-width="true"/>
    </style:style>
    <style:style style:name="co35" style:family="table-column">
      <style:table-column-properties fo:break-before="auto" style:column-width="7.14375cm" style:use-optimal-column-width="true"/>
    </style:style>
    <style:style style:name="co36" style:family="table-column">
      <style:table-column-properties fo:break-before="auto" style:column-width="7.064375cm" style:use-optimal-column-width="true"/>
    </style:style>
    <style:style style:name="co37" style:family="table-column">
      <style:table-column-properties fo:break-before="auto" style:column-width="6.72041666666667cm" style:use-optimal-column-width="true"/>
    </style:style>
    <style:style style:name="co38" style:family="table-column">
      <style:table-column-properties fo:break-before="auto" style:column-width="9.8425cm" style:use-optimal-column-width="true"/>
    </style:style>
    <style:style style:name="co39" style:family="table-column">
      <style:table-column-properties fo:break-before="auto" style:column-width="4.89479166666667cm" style:use-optimal-column-width="true"/>
    </style:style>
    <style:style style:name="co40" style:family="table-column">
      <style:table-column-properties fo:break-before="auto" style:column-width="4.41854166666667cm" style:use-optimal-column-width="true"/>
    </style:style>
    <style:style style:name="co41" style:family="table-column">
      <style:table-column-properties fo:break-before="auto" style:column-width="8.06979166666667cm" style:use-optimal-column-width="true"/>
    </style:style>
    <style:style style:name="co42" style:family="table-column">
      <style:table-column-properties fo:break-before="auto" style:column-width="7.80520833333333cm" style:use-optimal-column-width="true"/>
    </style:style>
    <style:style style:name="co43" style:family="table-column">
      <style:table-column-properties fo:break-before="auto" style:column-width="6.61458333333333cm" style:use-optimal-column-width="true"/>
    </style:style>
    <style:style style:name="co44" style:family="table-column">
      <style:table-column-properties fo:break-before="auto" style:column-width="4.60375cm" style:use-optimal-column-width="true"/>
    </style:style>
    <style:style style:name="co45" style:family="table-column">
      <style:table-column-properties fo:break-before="auto" style:column-width="4.524375cm" style:use-optimal-column-width="true"/>
    </style:style>
    <style:style style:name="co46" style:family="table-column">
      <style:table-column-properties fo:break-before="auto" style:column-width="4.28625cm" style:use-optimal-column-width="true"/>
    </style:style>
    <style:style style:name="co47" style:family="table-column">
      <style:table-column-properties fo:break-before="auto" style:column-width="6.21770833333333cm" style:use-optimal-column-width="true"/>
    </style:style>
    <style:style style:name="co48" style:family="table-column">
      <style:table-column-properties fo:break-before="auto" style:column-width="2.88395833333333cm" style:use-optimal-column-width="true"/>
    </style:style>
    <style:style style:name="co49" style:family="table-column">
      <style:table-column-properties fo:break-before="auto" style:column-width="2.27541666666667cm" style:use-optimal-column-width="true"/>
    </style:style>
    <style:style style:name="co50" style:family="table-column">
      <style:table-column-properties fo:break-before="auto" style:column-width="5.000625cm" style:use-optimal-column-width="true"/>
    </style:style>
    <style:style style:name="co51" style:family="table-column">
      <style:table-column-properties fo:break-before="auto" style:column-width="4.92125cm" style:use-optimal-column-width="true"/>
    </style:style>
    <style:style style:name="co52" style:family="table-column">
      <style:table-column-properties fo:break-before="auto" style:column-width="4.048125cm" style:use-optimal-column-width="true"/>
    </style:style>
    <style:style style:name="co53" style:family="table-column">
      <style:table-column-properties fo:break-before="auto" style:column-width="5.90020833333333cm" style:use-optimal-column-width="true"/>
    </style:style>
    <style:style style:name="co54" style:family="table-column">
      <style:table-column-properties fo:break-before="auto" style:column-width="2.38125cm" style:use-optimal-column-width="true"/>
    </style:style>
    <style:style style:name="co55" style:family="table-column">
      <style:table-column-properties fo:break-before="auto" style:column-width="2.01083333333333cm"/>
    </style:style>
    <style:style style:name="co56" style:family="table-column">
      <style:table-column-properties fo:break-before="auto" style:column-width="5.82083333333333cm"/>
    </style:style>
    <style:style style:name="co57" style:family="table-column">
      <style:table-column-properties fo:break-before="auto" style:column-width="4.57729166666667cm" style:use-optimal-column-width="true"/>
    </style:style>
    <style:style style:name="co58" style:family="table-column">
      <style:table-column-properties fo:break-before="auto" style:column-width="4.33916666666667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38.4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14.4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59.1pt" style:use-optimal-row-height="false" fo:break-before="auto"/>
    </style:style>
    <style:style style:name="ro8" style:family="table-row">
      <style:table-row-properties style:row-height="58.5pt" style:use-optimal-row-height="false" fo:break-before="auto"/>
    </style:style>
    <style:style style:name="ro9" style:family="table-row">
      <style:table-row-properties style:row-height="57pt" style:use-optimal-row-height="false" fo:break-before="auto"/>
    </style:style>
    <style:style style:name="ro10" style:family="table-row">
      <style:table-row-properties style:row-height="63.95pt" style:use-optimal-row-height="false" fo:break-before="auto"/>
    </style:style>
    <style:style style:name="ro11" style:family="table-row">
      <style:table-row-properties style:row-height="59.25pt" style:use-optimal-row-height="false" fo:break-before="auto"/>
    </style:style>
    <style:style style:name="ro12" style:family="table-row">
      <style:table-row-properties style:row-height="57.95pt" style:use-optimal-row-height="false" fo:break-before="auto"/>
    </style:style>
    <style:style style:name="ro13" style:family="table-row">
      <style:table-row-properties style:row-height="62.25pt" style:use-optimal-row-height="false" fo:break-before="auto"/>
    </style:style>
    <style:style style:name="ro14" style:family="table-row">
      <style:table-row-properties style:row-height="74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atula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 table:visibility="collapse"/>
        <table:table-column table:style-name="co5" table:default-cell-style-name="ce2" table:visibility="collapse"/>
        <table:table-column table:style-name="co6" table:default-cell-style-name="ce2"/>
        <table:table-column table:style-name="co2" table:default-cell-style-name="ce2"/>
        <table:table-column table:style-name="co7" table:default-cell-style-name="ce2"/>
        <table:table-column table:style-name="co2" table:number-columns-repeated="16375" table:default-cell-style-name="ce2"/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style-name="ce2">
            <draw:frame draw:z-index="1" draw:id="id0" draw:style-name="a0" draw:name="Imagen 2" svg:x="0.01389in" svg:y="0.01389in" svg:width="4.98893in" svg:height="1.0694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 table:style-name="ce2"/>
          <table:table-cell office:value-type="string" table:number-columns-spanned="1" table:number-rows-spanned="2" table:style-name="ce9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2">
          <table:table-cell table:style-name="ce1"/>
          <table:table-cell table:number-columns-repeated="5" table:style-name="ce2"/>
          <table:table-cell office:value-type="string" table:style-name="ce4">
            <text:p>DIRECCIÓN GENERAL DE PLANIFICACIÓN Y COORDINACIÓN ENERGÉTIC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4">
            <text:p>SUBDIRECCIÓN GENERAL DE PROSPECTIVA Y ESTADÍSTICAS ENERGÉTICAS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4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ISSN EN LINEA: 2603-6134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5">
            <text:p>NIPO EN LINEA: 665-20-086-8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5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10">
            <text:p>ESTADÍSTICA DE LA INDUSTRIA DE LA ENERGÍA ELÉCTRICA ENERO - 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7"/>
          <table:table-cell table:number-columns-repeated="16375" table:style-name="ce1"/>
        </table:table-row>
        <table:table-row table:number-rows-repeated="2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3">
          <table:table-cell table:style-name="ce1"/>
          <table:table-cell office:value-type="string" table:style-name="ce6">
            <text:p>DATOS PROVISIONALES A FECHA 27/07/2026</text:p>
          </table:table-cell>
          <table:table-cell table:number-columns-repeated="3" table:style-name="ce7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4">
          <table:table-cell table:style-name="ce1"/>
          <table:table-cell office:value-type="string" table:number-columns-spanned="3" table:number-rows-spanned="1" table:style-name="ce11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5" table:style-name="ce2"/>
          <table:table-cell table:number-columns-repeated="16375" table:style-name="ce1"/>
        </table:table-row>
        <table:table-row table:number-rows-repeated="1048553" table:style-name="ro5">
          <table:table-cell table:number-columns-repeated="16384"/>
        </table:table-row>
      </table:table>
      <table:table table:name="Enero" table:style-name="ta2">
        <table:table-column table:style-name="co8" table:default-cell-style-name="ce16"/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6"/>
        <table:table-column table:style-name="co19" table:default-cell-style-name="ce16"/>
        <table:table-column table:style-name="co20" table:number-columns-repeated="16372" table:default-cell-style-name="ce16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6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100693.06" table:style-name="ce15">
            <text:p>100.693,06</text:p>
          </table:table-cell>
          <table:table-cell office:value-type="float" office:value="31.68" table:style-name="ce15">
            <text:p>31,68</text:p>
          </table:table-cell>
          <table:table-cell office:value-type="float" office:value="31.68" table:style-name="ce15">
            <text:p>31,68</text:p>
          </table:table-cell>
          <table:table-cell office:value-type="float" office:value="0" table:style-name="ce15">
            <text:p>0,00</text:p>
          </table:table-cell>
          <table:table-cell office:value-type="float" office:value="86303.43" table:style-name="ce15">
            <text:p>86.303,43</text:p>
          </table:table-cell>
          <table:table-cell office:value-type="float" office:value="310.67" table:style-name="ce15">
            <text:p>310,67</text:p>
          </table:table-cell>
          <table:table-cell office:value-type="float" office:value="14723.43" table:style-name="ce15">
            <text:p>14.723,43</text:p>
          </table:table-cell>
          <table:table-cell office:value-type="float" office:value="31858.84" table:style-name="ce15">
            <text:p>31.858,84</text:p>
          </table:table-cell>
          <table:table-cell office:value-type="float" office:value="30629.47" table:style-name="ce15">
            <text:p>30.629,4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75469.94" table:style-name="ce15">
            <text:p>75.469,94</text:p>
          </table:table-cell>
          <table:table-cell office:value-type="float" office:value="62956.63" table:style-name="ce15">
            <text:p>62.956,63</text:p>
          </table:table-cell>
          <table:table-cell office:value-type="float" office:value="66904.3" table:style-name="ce15">
            <text:p>66.904,30</text:p>
          </table:table-cell>
          <table:table-cell office:value-type="float" office:value="305.45999999999998" table:style-name="ce15">
            <text:p>305,46</text:p>
          </table:table-cell>
          <table:table-cell office:value-type="float" office:value="69994.73" table:style-name="ce15">
            <text:p>69.994,73</text:p>
          </table:table-cell>
          <table:table-cell office:value-type="float" office:value="251.98" table:style-name="ce15">
            <text:p>251,98</text:p>
          </table:table-cell>
          <table:table-cell office:value-type="float" office:value="6643.59" table:style-name="ce15">
            <text:p>6.643,59</text:p>
          </table:table-cell>
          <table:table-cell office:value-type="float" office:value="20365.02" table:style-name="ce15">
            <text:p>20.365,02</text:p>
          </table:table-cell>
          <table:table-cell office:value-type="float" office:value="19455.57" table:style-name="ce15">
            <text:p>19.455,5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4901.0200000000004" table:style-name="ce15">
            <text:p>4.901,02</text:p>
          </table:table-cell>
          <table:table-cell office:value-type="float" office:value="5516.04" table:style-name="ce15">
            <text:p>5.516,04</text:p>
          </table:table-cell>
          <table:table-cell office:value-type="float" office:value="5378.92" table:style-name="ce15">
            <text:p>5.378,92</text:p>
          </table:table-cell>
          <table:table-cell office:value-type="float" office:value="0" table:style-name="ce15">
            <text:p>0,00</text:p>
          </table:table-cell>
          <table:table-cell office:value-type="float" office:value="4908.03" table:style-name="ce15">
            <text:p>4.908,03</text:p>
          </table:table-cell>
          <table:table-cell office:value-type="float" office:value="17.66" table:style-name="ce15">
            <text:p>17,66</text:p>
          </table:table-cell>
          <table:table-cell office:value-type="float" office:value="480.21" table:style-name="ce15">
            <text:p>480,21</text:p>
          </table:table-cell>
          <table:table-cell office:value-type="float" office:value="2035.92" table:style-name="ce15">
            <text:p>2.035,92</text:p>
          </table:table-cell>
          <table:table-cell office:value-type="float" office:value="1954.19" table:style-name="ce15">
            <text:p>1.954,1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44.29" table:style-name="ce15">
            <text:p>44,29</text:p>
          </table:table-cell>
          <table:table-cell office:value-type="float" office:value="13.19" table:style-name="ce15">
            <text:p>13,19</text:p>
          </table:table-cell>
          <table:table-cell office:value-type="float" office:value="13.19" table:style-name="ce15">
            <text:p>13,19</text:p>
          </table:table-cell>
          <table:table-cell office:value-type="float" office:value="0" table:style-name="ce15">
            <text:p>0,00</text:p>
          </table:table-cell>
          <table:table-cell office:value-type="float" office:value="44.29" table:style-name="ce15">
            <text:p>44,29</text:p>
          </table:table-cell>
          <table:table-cell office:value-type="float" office:value="0.16" table:style-name="ce15">
            <text:p>0,16</text:p>
          </table:table-cell>
          <table:table-cell office:value-type="float" office:value="3.37" table:style-name="ce15">
            <text:p>3,37</text:p>
          </table:table-cell>
          <table:table-cell office:value-type="float" office:value="4.68" table:style-name="ce15">
            <text:p>4,68</text:p>
          </table:table-cell>
          <table:table-cell office:value-type="float" office:value="4.33" table:style-name="ce15">
            <text:p>4,3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89183.31" table:style-name="ce15">
            <text:p>89.183,31</text:p>
          </table:table-cell>
          <table:table-cell office:value-type="float" office:value="5994.78" table:style-name="ce15">
            <text:p>5.994,78</text:p>
          </table:table-cell>
          <table:table-cell office:value-type="float" office:value="4233.6499999999996" table:style-name="ce15">
            <text:p>4.233,65</text:p>
          </table:table-cell>
          <table:table-cell office:value-type="float" office:value="0" table:style-name="ce15">
            <text:p>0,00</text:p>
          </table:table-cell>
          <table:table-cell office:value-type="float" office:value="90944.44" table:style-name="ce15">
            <text:p>90.944,44</text:p>
          </table:table-cell>
          <table:table-cell office:value-type="float" office:value="327.39999999999998" table:style-name="ce15">
            <text:p>327,40</text:p>
          </table:table-cell>
          <table:table-cell office:value-type="float" office:value="30758.400000000001" table:style-name="ce15">
            <text:p>30.758,40</text:p>
          </table:table-cell>
          <table:table-cell office:value-type="float" office:value="15424.62" table:style-name="ce15">
            <text:p>15.424,62</text:p>
          </table:table-cell>
          <table:table-cell office:value-type="float" office:value="12706.46" table:style-name="ce15">
            <text:p>12.706,4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4685446.58" table:style-name="ce15">
            <text:p>4.685.446,58</text:p>
          </table:table-cell>
          <table:table-cell office:value-type="float" office:value="4982.7" table:style-name="ce15">
            <text:p>4.982,70</text:p>
          </table:table-cell>
          <table:table-cell office:value-type="float" office:value="5269.31" table:style-name="ce15">
            <text:p>5.269,31</text:p>
          </table:table-cell>
          <table:table-cell office:value-type="float" office:value="-54.67" table:style-name="ce15">
            <text:p>-54,67</text:p>
          </table:table-cell>
          <table:table-cell office:value-type="float" office:value="4140046.62" table:style-name="ce15">
            <text:p>4.140.046,62</text:p>
          </table:table-cell>
          <table:table-cell office:value-type="float" office:value="14904.17" table:style-name="ce15">
            <text:p>14.904,17</text:p>
          </table:table-cell>
          <table:table-cell office:value-type="float" office:value="394685.45403932169" table:style-name="ce15">
            <text:p>394.685,45</text:p>
          </table:table-cell>
          <table:table-cell office:value-type="float" office:value="1446768.5899999999" table:style-name="ce15">
            <text:p>1.446.768,59</text:p>
          </table:table-cell>
          <table:table-cell office:value-type="float" office:value="1407421.09" table:style-name="ce15">
            <text:p>1.407.421,0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258424" table:style-name="ce15">
            <text:p>258.424,00</text:p>
          </table:table-cell>
          <table:table-cell office:value-type="float" office:value="166354.07999999999" table:style-name="ce15">
            <text:p>166.354,08</text:p>
          </table:table-cell>
          <table:table-cell office:value-type="float" office:value="279017.08" table:style-name="ce15">
            <text:p>279.017,08</text:p>
          </table:table-cell>
          <table:table-cell office:value-type="float" office:value="0" table:style-name="ce15">
            <text:p>0,00</text:p>
          </table:table-cell>
          <table:table-cell office:value-type="float" office:value="145761" table:style-name="ce15">
            <text:p>145.761,00</text:p>
          </table:table-cell>
          <table:table-cell office:value-type="float" office:value="524.74" table:style-name="ce15">
            <text:p>524,74</text:p>
          </table:table-cell>
          <table:table-cell office:value-type="float" office:value="20823" table:style-name="ce15">
            <text:p>20.823,00</text:p>
          </table:table-cell>
          <table:table-cell office:value-type="float" office:value="15087.57" table:style-name="ce15">
            <text:p>15.087,57</text:p>
          </table:table-cell>
          <table:table-cell office:value-type="float" office:value="12092.59" table:style-name="ce15">
            <text:p>12.092,59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31975.23" table:style-name="ce15">
            <text:p>31.975,23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-3608.62" table:style-name="ce15">
            <text:p>-3.608,62</text:p>
          </table:table-cell>
          <table:table-cell office:value-type="float" office:value="14919" table:style-name="ce15">
            <text:p>14.919,00</text:p>
          </table:table-cell>
          <table:table-cell office:value-type="float" office:value="53.7" table:style-name="ce15">
            <text:p>53,70</text:p>
          </table:table-cell>
          <table:table-cell office:value-type="float" office:value="14275.67" table:style-name="ce15">
            <text:p>14.275,67</text:p>
          </table:table-cell>
          <table:table-cell office:value-type="float" office:value="2902.81" table:style-name="ce15">
            <text:p>2.902,81</text:p>
          </table:table-cell>
          <table:table-cell office:value-type="float" office:value="2046.14" table:style-name="ce15">
            <text:p>2.046,1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8091.86" table:style-name="ce15">
            <text:p>8.091,86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865" table:style-name="ce15">
            <text:p>3.865,00</text:p>
          </table:table-cell>
          <table:table-cell office:value-type="float" office:value="13.91" table:style-name="ce15">
            <text:p>13,91</text:p>
          </table:table-cell>
          <table:table-cell office:value-type="float" office:value="522.72" table:style-name="ce15">
            <text:p>522,72</text:p>
          </table:table-cell>
          <table:table-cell office:value-type="float" office:value="984.92" table:style-name="ce15">
            <text:p>984,92</text:p>
          </table:table-cell>
          <table:table-cell office:value-type="float" office:value="964.1" table:style-name="ce15">
            <text:p>964,1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779850.61" table:style-name="ce15">
            <text:p>779.850,61</text:p>
          </table:table-cell>
          <table:table-cell office:value-type="float" office:value="1177205.8700000001" table:style-name="ce15">
            <text:p>1.177.205,87</text:p>
          </table:table-cell>
          <table:table-cell office:value-type="float" office:value="1168255.97" table:style-name="ce15">
            <text:p>1.168.255,97</text:p>
          </table:table-cell>
          <table:table-cell office:value-type="float" office:value="-320.64999999999998" table:style-name="ce15">
            <text:p>-320,65</text:p>
          </table:table-cell>
          <table:table-cell office:value-type="float" office:value="596301.93000000005" table:style-name="ce15">
            <text:p>596.301,93</text:p>
          </table:table-cell>
          <table:table-cell office:value-type="float" office:value="2146.6799999999998" table:style-name="ce15">
            <text:p>2.146,68</text:p>
          </table:table-cell>
          <table:table-cell office:value-type="float" office:value="186913.73" table:style-name="ce15">
            <text:p>186.913,73</text:p>
          </table:table-cell>
          <table:table-cell office:value-type="float" office:value="69887.710000000006" table:style-name="ce15">
            <text:p>69.887,71</text:p>
          </table:table-cell>
          <table:table-cell office:value-type="float" office:value="66868.3" table:style-name="ce15">
            <text:p>66.868,3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3027.65" table:style-name="ce15">
            <text:p>3.027,6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027.65" table:style-name="ce15">
            <text:p>3.027,65</text:p>
          </table:table-cell>
          <table:table-cell office:value-type="float" office:value="10.9" table:style-name="ce15">
            <text:p>10,90</text:p>
          </table:table-cell>
          <table:table-cell office:value-type="float" office:value="491.47" table:style-name="ce15">
            <text:p>491,47</text:p>
          </table:table-cell>
          <table:table-cell office:value-type="float" office:value="353.86" table:style-name="ce15">
            <text:p>353,86</text:p>
          </table:table-cell>
          <table:table-cell office:value-type="float" office:value="337.63" table:style-name="ce15">
            <text:p>337,63</text:p>
          </table:table-cell>
          <table:table-cell table:number-columns-repeated="16374" table:style-name="ce1"/>
        </table:table-row>
        <table:table-row table:style-name="ro1">
          <table:table-cell table:number-columns-repeated="8" table:style-name="ce16"/>
          <table:table-cell table:number-columns-repeated="2" table:style-name="ce17"/>
          <table:table-cell table:number-columns-repeated="16374" table:style-name="ce1"/>
        </table:table-row>
        <table:table-row table:style-name="ro7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6"/>
        </table:table-row>
        <table:table-row table:number-rows-repeated="1048556" table:style-name="ro1">
          <table:table-cell table:number-columns-repeated="16384"/>
        </table:table-row>
      </table:table>
      <table:table table:name="Febrero" table:style-name="ta1"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4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default-cell-style-name="ce1"/>
        <table:table-column table:style-name="co31" table:default-cell-style-name="ce1"/>
        <table:table-column table:style-name="co32" table:number-columns-repeated="16372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9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20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92582.41" table:style-name="ce21">
            <text:p>92.582,41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74641.5" table:style-name="ce21">
            <text:p>74.641,50</text:p>
          </table:table-cell>
          <table:table-cell office:value-type="float" office:value="268.7" table:style-name="ce21">
            <text:p>268,70</text:p>
          </table:table-cell>
          <table:table-cell office:value-type="float" office:value="12909.32" table:style-name="ce21">
            <text:p>12.909,32</text:p>
          </table:table-cell>
          <table:table-cell office:value-type="float" office:value="27813.88" table:style-name="ce21">
            <text:p>27.813,88</text:p>
          </table:table-cell>
          <table:table-cell office:value-type="float" office:value="26344.42" table:style-name="ce21">
            <text:p>26.344,4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69690.100000000006" table:style-name="ce21">
            <text:p>69.690,10</text:p>
          </table:table-cell>
          <table:table-cell office:value-type="float" office:value="44693.56" table:style-name="ce21">
            <text:p>44.693,56</text:p>
          </table:table-cell>
          <table:table-cell office:value-type="float" office:value="40700.1" table:style-name="ce21">
            <text:p>40.700,10</text:p>
          </table:table-cell>
          <table:table-cell office:value-type="float" office:value="-85.98" table:style-name="ce21">
            <text:p>-85,98</text:p>
          </table:table-cell>
          <table:table-cell office:value-type="float" office:value="71603.58" table:style-name="ce21">
            <text:p>71.603,58</text:p>
          </table:table-cell>
          <table:table-cell office:value-type="float" office:value="257.77" table:style-name="ce21">
            <text:p>257,77</text:p>
          </table:table-cell>
          <table:table-cell office:value-type="float" office:value="6650.79" table:style-name="ce21">
            <text:p>6.650,79</text:p>
          </table:table-cell>
          <table:table-cell office:value-type="float" office:value="17700.07" table:style-name="ce21">
            <text:p>17.700,07</text:p>
          </table:table-cell>
          <table:table-cell office:value-type="float" office:value="16943.7" table:style-name="ce21">
            <text:p>16.943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995.93" table:style-name="ce21">
            <text:p>1.995,93</text:p>
          </table:table-cell>
          <table:table-cell office:value-type="float" office:value="5279.16" table:style-name="ce21">
            <text:p>5.279,16</text:p>
          </table:table-cell>
          <table:table-cell office:value-type="float" office:value="5046.67" table:style-name="ce21">
            <text:p>5.046,67</text:p>
          </table:table-cell>
          <table:table-cell office:value-type="float" office:value="0" table:style-name="ce21">
            <text:p>0,00</text:p>
          </table:table-cell>
          <table:table-cell office:value-type="float" office:value="2228.2199999999998" table:style-name="ce21">
            <text:p>2.228,22</text:p>
          </table:table-cell>
          <table:table-cell office:value-type="float" office:value="8.01" table:style-name="ce21">
            <text:p>8,01</text:p>
          </table:table-cell>
          <table:table-cell office:value-type="float" office:value="211.82" table:style-name="ce21">
            <text:p>211,82</text:p>
          </table:table-cell>
          <table:table-cell office:value-type="float" office:value="896.3" table:style-name="ce21">
            <text:p>896,30</text:p>
          </table:table-cell>
          <table:table-cell office:value-type="float" office:value="842.62" table:style-name="ce21">
            <text:p>842,6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12862.05" table:style-name="ce21">
            <text:p>12.862,05</text:p>
          </table:table-cell>
          <table:table-cell office:value-type="float" office:value="13.19" table:style-name="ce21">
            <text:p>13,19</text:p>
          </table:table-cell>
          <table:table-cell office:value-type="float" office:value="13.19" table:style-name="ce21">
            <text:p>13,19</text:p>
          </table:table-cell>
          <table:table-cell office:value-type="float" office:value="0" table:style-name="ce21">
            <text:p>0,00</text:p>
          </table:table-cell>
          <table:table-cell office:value-type="float" office:value="12862.05" table:style-name="ce21">
            <text:p>12.862,05</text:p>
          </table:table-cell>
          <table:table-cell office:value-type="float" office:value="46.3" table:style-name="ce21">
            <text:p>46,30</text:p>
          </table:table-cell>
          <table:table-cell office:value-type="float" office:value="1071.04" table:style-name="ce21">
            <text:p>1.071,04</text:p>
          </table:table-cell>
          <table:table-cell office:value-type="float" office:value="3800" table:style-name="ce21">
            <text:p>3.800,00</text:p>
          </table:table-cell>
          <table:table-cell office:value-type="float" office:value="3799.16" table:style-name="ce21">
            <text:p>3.799,1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74312.66" table:style-name="ce21">
            <text:p>74.312,66</text:p>
          </table:table-cell>
          <table:table-cell office:value-type="float" office:value="4233.6499999999996" table:style-name="ce21">
            <text:p>4.233,65</text:p>
          </table:table-cell>
          <table:table-cell office:value-type="float" office:value="3459.23" table:style-name="ce21">
            <text:p>3.459,23</text:p>
          </table:table-cell>
          <table:table-cell office:value-type="float" office:value="0" table:style-name="ce21">
            <text:p>0,00</text:p>
          </table:table-cell>
          <table:table-cell office:value-type="float" office:value="75087.08" table:style-name="ce21">
            <text:p>75.087,08</text:p>
          </table:table-cell>
          <table:table-cell office:value-type="float" office:value="270.31" table:style-name="ce21">
            <text:p>270,31</text:p>
          </table:table-cell>
          <table:table-cell office:value-type="float" office:value="25378.46" table:style-name="ce21">
            <text:p>25.378,46</text:p>
          </table:table-cell>
          <table:table-cell office:value-type="float" office:value="12659.46" table:style-name="ce21">
            <text:p>12.659,46</text:p>
          </table:table-cell>
          <table:table-cell office:value-type="float" office:value="10408.48" table:style-name="ce21">
            <text:p>10.408,4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2926849.1533333333" table:style-name="ce21">
            <text:p>2.926.849,15</text:p>
          </table:table-cell>
          <table:table-cell office:value-type="float" office:value="5269.31" table:style-name="ce21">
            <text:p>5.269,31</text:p>
          </table:table-cell>
          <table:table-cell office:value-type="float" office:value="4566.47" table:style-name="ce21">
            <text:p>4.566,47</text:p>
          </table:table-cell>
          <table:table-cell office:value-type="float" office:value="-380.48" table:style-name="ce21">
            <text:p>-380,48</text:p>
          </table:table-cell>
          <table:table-cell office:value-type="float" office:value="2339018.5933333333" table:style-name="ce21">
            <text:p>2.339.018,59</text:p>
          </table:table-cell>
          <table:table-cell office:value-type="float" office:value="8513.1265679999997" table:style-name="ce21">
            <text:p>8.513,13</text:p>
          </table:table-cell>
          <table:table-cell office:value-type="float" office:value="222349.12652968022" table:style-name="ce21">
            <text:p>222.349,13</text:p>
          </table:table-cell>
          <table:table-cell office:value-type="float" office:value="755363.44466666668" table:style-name="ce21">
            <text:p>755.363,44</text:p>
          </table:table-cell>
          <table:table-cell office:value-type="float" office:value="733572.32766666671" table:style-name="ce21">
            <text:p>733.572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0" table:style-name="ce21">
            <text:p>0,00</text:p>
          </table:table-cell>
          <table:table-cell office:value-type="float" office:value="951.08" table:style-name="ce21">
            <text:p>951,08</text:p>
          </table:table-cell>
          <table:table-cell office:value-type="float" office:value="951.08" table:style-name="ce21">
            <text:p>951,08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1459.93" table:style-name="ce21">
            <text:p>31.459,93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2494.6" table:style-name="ce21">
            <text:p>-2.494,60</text:p>
          </table:table-cell>
          <table:table-cell office:value-type="float" office:value="7939" table:style-name="ce21">
            <text:p>7.939,00</text:p>
          </table:table-cell>
          <table:table-cell office:value-type="float" office:value="28.58" table:style-name="ce21">
            <text:p>28,58</text:p>
          </table:table-cell>
          <table:table-cell office:value-type="float" office:value="7939" table:style-name="ce21">
            <text:p>7.939,00</text:p>
          </table:table-cell>
          <table:table-cell office:value-type="float" office:value="1782.1" table:style-name="ce21">
            <text:p>1.782,10</text:p>
          </table:table-cell>
          <table:table-cell office:value-type="float" office:value="1245.74" table:style-name="ce21">
            <text:p>1.245,7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28940" table:style-name="ce21">
            <text:p>28.94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549" table:style-name="ce21">
            <text:p>549,00</text:p>
          </table:table-cell>
          <table:table-cell office:value-type="float" office:value="1.98" table:style-name="ce21">
            <text:p>1,98</text:p>
          </table:table-cell>
          <table:table-cell office:value-type="float" office:value="77.650000000000006" table:style-name="ce21">
            <text:p>77,65</text:p>
          </table:table-cell>
          <table:table-cell office:value-type="float" office:value="101.35" table:style-name="ce21">
            <text:p>101,35</text:p>
          </table:table-cell>
          <table:table-cell office:value-type="float" office:value="98.62" table:style-name="ce21">
            <text:p>98,6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511056.5" table:style-name="ce21">
            <text:p>511.056,50</text:p>
          </table:table-cell>
          <table:table-cell office:value-type="float" office:value="1169712.97" table:style-name="ce21">
            <text:p>1.169.712,97</text:p>
          </table:table-cell>
          <table:table-cell office:value-type="float" office:value="1162230.56" table:style-name="ce21">
            <text:p>1.162.230,56</text:p>
          </table:table-cell>
          <table:table-cell office:value-type="float" office:value="-824.96" table:style-name="ce21">
            <text:p>-824,96</text:p>
          </table:table-cell>
          <table:table-cell office:value-type="float" office:value="387888.58" table:style-name="ce21">
            <text:p>387.888,58</text:p>
          </table:table-cell>
          <table:table-cell office:value-type="float" office:value="1396.41" table:style-name="ce21">
            <text:p>1.396,41</text:p>
          </table:table-cell>
          <table:table-cell office:value-type="float" office:value="120857.8" table:style-name="ce21">
            <text:p>120.857,80</text:p>
          </table:table-cell>
          <table:table-cell office:value-type="float" office:value="45026.92" table:style-name="ce21">
            <text:p>45.026,92</text:p>
          </table:table-cell>
          <table:table-cell office:value-type="float" office:value="43191.69" table:style-name="ce21">
            <text:p>43.191,6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29154" table:style-name="ce21">
            <text:p>29.154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180.87" table:style-name="ce21">
            <text:p>2.180,87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180.87" table:style-name="ce21">
            <text:p>2.180,87</text:p>
          </table:table-cell>
          <table:table-cell office:value-type="float" office:value="7.85" table:style-name="ce21">
            <text:p>7,85</text:p>
          </table:table-cell>
          <table:table-cell office:value-type="float" office:value="358.24" table:style-name="ce21">
            <text:p>358,24</text:p>
          </table:table-cell>
          <table:table-cell office:value-type="float" office:value="233.11" table:style-name="ce21">
            <text:p>233,11</text:p>
          </table:table-cell>
          <table:table-cell office:value-type="float" office:value="221.29" table:style-name="ce21">
            <text:p>221,29</text:p>
          </table:table-cell>
          <table:table-cell table:number-columns-repeated="16374"/>
        </table:table-row>
        <table:table-row table:style-name="ro1">
          <table:table-cell table:number-columns-repeated="10" table:style-name="ce22"/>
          <table:table-cell table:number-columns-repeated="16374"/>
        </table:table-row>
        <table:table-row table:style-name="ro7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Marzo" table:style-name="ta1">
        <table:table-column table:style-name="co8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14" table:default-cell-style-name="ce1"/>
        <table:table-column table:style-name="co33" table:default-cell-style-name="ce1"/>
        <table:table-column table:style-name="co30" table:default-cell-style-name="ce1"/>
        <table:table-column table:style-name="co31" table:default-cell-style-name="ce1"/>
        <table:table-column table:style-name="co32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00110.62" table:style-name="ce21">
            <text:p>100.110,62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84888.9" table:style-name="ce21">
            <text:p>84.888,90</text:p>
          </table:table-cell>
          <table:table-cell office:value-type="float" office:value="305.60000000000002" table:style-name="ce21">
            <text:p>305,60</text:p>
          </table:table-cell>
          <table:table-cell office:value-type="float" office:value="14349.28" table:style-name="ce21">
            <text:p>14.349,28</text:p>
          </table:table-cell>
          <table:table-cell office:value-type="float" office:value="31951.78" table:style-name="ce21">
            <text:p>31.951,78</text:p>
          </table:table-cell>
          <table:table-cell office:value-type="float" office:value="30420.71" table:style-name="ce21">
            <text:p>30.420,7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74946.179999999993" table:style-name="ce21">
            <text:p>74.946,18</text:p>
          </table:table-cell>
          <table:table-cell office:value-type="float" office:value="57785.599999999999" table:style-name="ce21">
            <text:p>57.785,60</text:p>
          </table:table-cell>
          <table:table-cell office:value-type="float" office:value="64666.46" table:style-name="ce21">
            <text:p>64.666,46</text:p>
          </table:table-cell>
          <table:table-cell office:value-type="float" office:value="54.93" table:style-name="ce21">
            <text:p>54,93</text:p>
          </table:table-cell>
          <table:table-cell office:value-type="float" office:value="66107.25" table:style-name="ce21">
            <text:p>66.107,25</text:p>
          </table:table-cell>
          <table:table-cell office:value-type="float" office:value="237.98" table:style-name="ce21">
            <text:p>237,98</text:p>
          </table:table-cell>
          <table:table-cell office:value-type="float" office:value="6254.91" table:style-name="ce21">
            <text:p>6.254,91</text:p>
          </table:table-cell>
          <table:table-cell office:value-type="float" office:value="16714.72" table:style-name="ce21">
            <text:p>16.714,72</text:p>
          </table:table-cell>
          <table:table-cell office:value-type="float" office:value="15987.25" table:style-name="ce21">
            <text:p>15.987,2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658.06" table:style-name="ce21">
            <text:p>1.658,06</text:p>
          </table:table-cell>
          <table:table-cell office:value-type="float" office:value="4631.67" table:style-name="ce21">
            <text:p>4.631,67</text:p>
          </table:table-cell>
          <table:table-cell office:value-type="float" office:value="4025.02" table:style-name="ce21">
            <text:p>4.025,02</text:p>
          </table:table-cell>
          <table:table-cell office:value-type="float" office:value="0" table:style-name="ce21">
            <text:p>0,00</text:p>
          </table:table-cell>
          <table:table-cell office:value-type="float" office:value="2264.71" table:style-name="ce21">
            <text:p>2.264,71</text:p>
          </table:table-cell>
          <table:table-cell office:value-type="float" office:value="8.15" table:style-name="ce21">
            <text:p>8,15</text:p>
          </table:table-cell>
          <table:table-cell office:value-type="float" office:value="217.8" table:style-name="ce21">
            <text:p>217,80</text:p>
          </table:table-cell>
          <table:table-cell office:value-type="float" office:value="918.76" table:style-name="ce21">
            <text:p>918,76</text:p>
          </table:table-cell>
          <table:table-cell office:value-type="float" office:value="840.7" table:style-name="ce21">
            <text:p>840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8684.92" table:style-name="ce21">
            <text:p>8.684,92</text:p>
          </table:table-cell>
          <table:table-cell office:value-type="float" office:value="13.19" table:style-name="ce21">
            <text:p>13,19</text:p>
          </table:table-cell>
          <table:table-cell office:value-type="float" office:value="13.19" table:style-name="ce21">
            <text:p>13,19</text:p>
          </table:table-cell>
          <table:table-cell office:value-type="float" office:value="0" table:style-name="ce21">
            <text:p>0,00</text:p>
          </table:table-cell>
          <table:table-cell office:value-type="float" office:value="8684.92" table:style-name="ce21">
            <text:p>8.684,92</text:p>
          </table:table-cell>
          <table:table-cell office:value-type="float" office:value="31.27" table:style-name="ce21">
            <text:p>31,27</text:p>
          </table:table-cell>
          <table:table-cell office:value-type="float" office:value="723.1" table:style-name="ce21">
            <text:p>723,10</text:p>
          </table:table-cell>
          <table:table-cell office:value-type="float" office:value="2357.1799999999998" table:style-name="ce21">
            <text:p>2.357,18</text:p>
          </table:table-cell>
          <table:table-cell office:value-type="float" office:value="2356.4899999999998" table:style-name="ce21">
            <text:p>2.356,4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80349.97" table:style-name="ce21">
            <text:p>80.349,97</text:p>
          </table:table-cell>
          <table:table-cell office:value-type="float" office:value="3459.23" table:style-name="ce21">
            <text:p>3.459,23</text:p>
          </table:table-cell>
          <table:table-cell office:value-type="float" office:value="4481.13" table:style-name="ce21">
            <text:p>4.481,13</text:p>
          </table:table-cell>
          <table:table-cell office:value-type="float" office:value="0" table:style-name="ce21">
            <text:p>0,00</text:p>
          </table:table-cell>
          <table:table-cell office:value-type="float" office:value="79328.070000000007" table:style-name="ce21">
            <text:p>79.328,07</text:p>
          </table:table-cell>
          <table:table-cell office:value-type="float" office:value="285.58" table:style-name="ce21">
            <text:p>285,58</text:p>
          </table:table-cell>
          <table:table-cell office:value-type="float" office:value="26620.16" table:style-name="ce21">
            <text:p>26.620,16</text:p>
          </table:table-cell>
          <table:table-cell office:value-type="float" office:value="13027.79" table:style-name="ce21">
            <text:p>13.027,79</text:p>
          </table:table-cell>
          <table:table-cell office:value-type="float" office:value="10596.49" table:style-name="ce21">
            <text:p>10.596,4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3003561.16" table:style-name="ce15">
            <text:p>3.003.561,16</text:p>
          </table:table-cell>
          <table:table-cell office:value-type="float" office:value="3387.47" table:style-name="ce15">
            <text:p>3.387,47</text:p>
          </table:table-cell>
          <table:table-cell office:value-type="float" office:value="68763.7" table:style-name="ce15">
            <text:p>68.763,70</text:p>
          </table:table-cell>
          <table:table-cell office:value-type="float" office:value="64711.45" table:style-name="ce15">
            <text:p>64.711,45</text:p>
          </table:table-cell>
          <table:table-cell office:value-type="float" office:value="2405360.2600000002" table:style-name="ce15">
            <text:p>2.405.360,26</text:p>
          </table:table-cell>
          <table:table-cell office:value-type="float" office:value="8610.2199999999993" table:style-name="ce15">
            <text:p>8.610,22</text:p>
          </table:table-cell>
          <table:table-cell office:value-type="float" office:value="231907.56483434144" table:style-name="ce15">
            <text:p>231.907,56</text:p>
          </table:table-cell>
          <table:table-cell office:value-type="float" office:value="786894.32000000007" table:style-name="ce15">
            <text:p>786.894,32</text:p>
          </table:table-cell>
          <table:table-cell office:value-type="float" office:value="762676.08" table:style-name="ce15">
            <text:p>762.676,0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53256" table:style-name="ce21">
            <text:p>53.256,00</text:p>
          </table:table-cell>
          <table:table-cell office:value-type="float" office:value="210214.08" table:style-name="ce21">
            <text:p>210.214,08</text:p>
          </table:table-cell>
          <table:table-cell office:value-type="float" office:value="136766.07999999999" table:style-name="ce21">
            <text:p>136.766,08</text:p>
          </table:table-cell>
          <table:table-cell office:value-type="float" office:value="0" table:style-name="ce21">
            <text:p>0,00</text:p>
          </table:table-cell>
          <table:table-cell office:value-type="float" office:value="126704" table:style-name="ce21">
            <text:p>126.704,00</text:p>
          </table:table-cell>
          <table:table-cell office:value-type="float" office:value="456.13" table:style-name="ce21">
            <text:p>456,13</text:p>
          </table:table-cell>
          <table:table-cell office:value-type="float" office:value="18100.57" table:style-name="ce21">
            <text:p>18.100,57</text:p>
          </table:table-cell>
          <table:table-cell office:value-type="float" office:value="12952.4" table:style-name="ce21">
            <text:p>12.952,40</text:p>
          </table:table-cell>
          <table:table-cell office:value-type="float" office:value="9958.6" table:style-name="ce21">
            <text:p>9.958,6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6829.96" table:style-name="ce21">
            <text:p>46.829,96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1595.67" table:style-name="ce21">
            <text:p>-1.595,67</text:p>
          </table:table-cell>
          <table:table-cell office:value-type="float" office:value="20861" table:style-name="ce21">
            <text:p>20.861,00</text:p>
          </table:table-cell>
          <table:table-cell office:value-type="float" office:value="75.099999999999994" table:style-name="ce21">
            <text:p>75,10</text:p>
          </table:table-cell>
          <table:table-cell office:value-type="float" office:value="20087" table:style-name="ce21">
            <text:p>20.087,00</text:p>
          </table:table-cell>
          <table:table-cell office:value-type="float" office:value="4397.46" table:style-name="ce21">
            <text:p>4.397,46</text:p>
          </table:table-cell>
          <table:table-cell office:value-type="float" office:value="3175.33" table:style-name="ce21">
            <text:p>3.175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12479.82" table:style-name="ce21">
            <text:p>12.479,82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591" table:style-name="ce21">
            <text:p>2.591,00</text:p>
          </table:table-cell>
          <table:table-cell office:value-type="float" office:value="9.33" table:style-name="ce21">
            <text:p>9,33</text:p>
          </table:table-cell>
          <table:table-cell office:value-type="float" office:value="366.48" table:style-name="ce21">
            <text:p>366,48</text:p>
          </table:table-cell>
          <table:table-cell office:value-type="float" office:value="490.94" table:style-name="ce21">
            <text:p>490,94</text:p>
          </table:table-cell>
          <table:table-cell office:value-type="float" office:value="473.65" table:style-name="ce21">
            <text:p>473,6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633921.48" table:style-name="ce21">
            <text:p>633.921,48</text:p>
          </table:table-cell>
          <table:table-cell office:value-type="float" office:value="1162230.56" table:style-name="ce21">
            <text:p>1.162.230,56</text:p>
          </table:table-cell>
          <table:table-cell office:value-type="float" office:value="1161799.04" table:style-name="ce21">
            <text:p>1.161.799,04</text:p>
          </table:table-cell>
          <table:table-cell office:value-type="float" office:value="-519.14" table:style-name="ce21">
            <text:p>-519,14</text:p>
          </table:table-cell>
          <table:table-cell office:value-type="float" office:value="509412.97" table:style-name="ce21">
            <text:p>509.412,97</text:p>
          </table:table-cell>
          <table:table-cell office:value-type="float" office:value="1833.89" table:style-name="ce21">
            <text:p>1.833,89</text:p>
          </table:table-cell>
          <table:table-cell office:value-type="float" office:value="155448.93" table:style-name="ce21">
            <text:p>155.448,93</text:p>
          </table:table-cell>
          <table:table-cell office:value-type="float" office:value="57096.41" table:style-name="ce21">
            <text:p>57.096,41</text:p>
          </table:table-cell>
          <table:table-cell office:value-type="float" office:value="54299.77" table:style-name="ce21">
            <text:p>54.299,7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46112" table:style-name="ce21">
            <text:p>46.112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350.1" table:style-name="ce21">
            <text:p>2.350,1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350.1" table:style-name="ce21">
            <text:p>2.350,10</text:p>
          </table:table-cell>
          <table:table-cell office:value-type="float" office:value="8.4600000000000009" table:style-name="ce21">
            <text:p>8,46</text:p>
          </table:table-cell>
          <table:table-cell office:value-type="float" office:value="388.03" table:style-name="ce21">
            <text:p>388,03</text:p>
          </table:table-cell>
          <table:table-cell office:value-type="float" office:value="262.02999999999997" table:style-name="ce21">
            <text:p>262,03</text:p>
          </table:table-cell>
          <table:table-cell office:value-type="float" office:value="248.79" table:style-name="ce21">
            <text:p>248,79</text:p>
          </table:table-cell>
          <table:table-cell table:number-columns-repeated="16374"/>
        </table:table-row>
        <table:table-row table:style-name="ro1">
          <table:table-cell table:number-columns-repeated="10" table:style-name="ce22"/>
          <table:table-cell table:number-columns-repeated="16374"/>
        </table:table-row>
        <table:table-row table:style-name="ro8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Abril" table:style-name="ta1"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32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3">
            <text:p>Aprovisionamientos (MWh)</text:p>
          </table:table-cell>
          <table:table-cell office:value-type="string" table:style-name="ce23">
            <text:p>Existencias iniciales (MWh)</text:p>
          </table:table-cell>
          <table:table-cell office:value-type="string" table:style-name="ce23">
            <text:p>Existencias finales (MWh)</text:p>
          </table:table-cell>
          <table:table-cell office:value-type="string" table:style-name="ce23">
            <text:p>Regularización de existencias iniciales</text:p>
          </table:table-cell>
          <table:table-cell office:value-type="string" table:style-name="ce23">
            <text:p>Consumo (MWh)</text:p>
          </table:table-cell>
          <table:table-cell office:value-type="string" table:style-name="ce23">
            <text:p>Consumo (TJ)</text:p>
          </table:table-cell>
          <table:table-cell office:value-type="string" table:style-name="ce23">
            <text:p>Consumo (en unidades físicas)</text:p>
          </table:table-cell>
          <table:table-cell office:value-type="string" table:style-name="ce23">
            <text:p>Electricidad producida (MWh)</text:p>
          </table:table-cell>
          <table:table-cell office:value-type="string" table:style-name="ce23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99528.61" table:style-name="ce21">
            <text:p>99.528,61</text:p>
          </table:table-cell>
          <table:table-cell office:value-type="float" office:value="31.68" table:style-name="ce21">
            <text:p>31,68</text:p>
          </table:table-cell>
          <table:table-cell office:value-type="float" office:value="31.68" table:style-name="ce21">
            <text:p>31,68</text:p>
          </table:table-cell>
          <table:table-cell office:value-type="float" office:value="0" table:style-name="ce21">
            <text:p>0,00</text:p>
          </table:table-cell>
          <table:table-cell office:value-type="float" office:value="82134.36" table:style-name="ce21">
            <text:p>82.134,36</text:p>
          </table:table-cell>
          <table:table-cell office:value-type="float" office:value="295.66000000000003" table:style-name="ce21">
            <text:p>295,66</text:p>
          </table:table-cell>
          <table:table-cell office:value-type="float" office:value="13972.38" table:style-name="ce21">
            <text:p>13.972,38</text:p>
          </table:table-cell>
          <table:table-cell office:value-type="float" office:value="30752.22" table:style-name="ce21">
            <text:p>30.752,22</text:p>
          </table:table-cell>
          <table:table-cell office:value-type="float" office:value="29137.03" table:style-name="ce21">
            <text:p>29.137,0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82409.58" table:style-name="ce21">
            <text:p>82.409,58</text:p>
          </table:table-cell>
          <table:table-cell office:value-type="float" office:value="64666.46" table:style-name="ce21">
            <text:p>64.666,46</text:p>
          </table:table-cell>
          <table:table-cell office:value-type="float" office:value="56132.37" table:style-name="ce21">
            <text:p>56.132,37</text:p>
          </table:table-cell>
          <table:table-cell office:value-type="float" office:value="52.09" table:style-name="ce21">
            <text:p>52,09</text:p>
          </table:table-cell>
          <table:table-cell office:value-type="float" office:value="88885.759999999995" table:style-name="ce21">
            <text:p>88.885,76</text:p>
          </table:table-cell>
          <table:table-cell office:value-type="float" office:value="319.99" table:style-name="ce21">
            <text:p>319,99</text:p>
          </table:table-cell>
          <table:table-cell office:value-type="float" office:value="8558.15" table:style-name="ce21">
            <text:p>8.558,15</text:p>
          </table:table-cell>
          <table:table-cell office:value-type="float" office:value="26311.37" table:style-name="ce21">
            <text:p>26.311,37</text:p>
          </table:table-cell>
          <table:table-cell office:value-type="float" office:value="25116.28" table:style-name="ce21">
            <text:p>25.116,2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1448.76" table:style-name="ce21">
            <text:p>1.448,76</text:p>
          </table:table-cell>
          <table:table-cell office:value-type="float" office:value="4025.02" table:style-name="ce21">
            <text:p>4.025,02</text:p>
          </table:table-cell>
          <table:table-cell office:value-type="float" office:value="4479.34" table:style-name="ce21">
            <text:p>4.479,34</text:p>
          </table:table-cell>
          <table:table-cell office:value-type="float" office:value="1" table:style-name="ce21">
            <text:p>1,00</text:p>
          </table:table-cell>
          <table:table-cell office:value-type="float" office:value="994.85" table:style-name="ce21">
            <text:p>994,85</text:p>
          </table:table-cell>
          <table:table-cell office:value-type="float" office:value="3.58" table:style-name="ce21">
            <text:p>3,58</text:p>
          </table:table-cell>
          <table:table-cell office:value-type="float" office:value="91.07" table:style-name="ce21">
            <text:p>91,07</text:p>
          </table:table-cell>
          <table:table-cell office:value-type="float" office:value="396.05" table:style-name="ce21">
            <text:p>396,05</text:p>
          </table:table-cell>
          <table:table-cell office:value-type="float" office:value="345.7" table:style-name="ce21">
            <text:p>345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71.87" table:style-name="ce21">
            <text:p>71,87</text:p>
          </table:table-cell>
          <table:table-cell office:value-type="float" office:value="13.19" table:style-name="ce21">
            <text:p>13,19</text:p>
          </table:table-cell>
          <table:table-cell office:value-type="float" office:value="23.22" table:style-name="ce21">
            <text:p>23,22</text:p>
          </table:table-cell>
          <table:table-cell office:value-type="float" office:value="0.01" table:style-name="ce21">
            <text:p>0,01</text:p>
          </table:table-cell>
          <table:table-cell office:value-type="float" office:value="61.85" table:style-name="ce21">
            <text:p>61,85</text:p>
          </table:table-cell>
          <table:table-cell office:value-type="float" office:value="0.22" table:style-name="ce21">
            <text:p>0,22</text:p>
          </table:table-cell>
          <table:table-cell office:value-type="float" office:value="4.7" table:style-name="ce21">
            <text:p>4,70</text:p>
          </table:table-cell>
          <table:table-cell office:value-type="float" office:value="6.23" table:style-name="ce21">
            <text:p>6,23</text:p>
          </table:table-cell>
          <table:table-cell office:value-type="float" office:value="5.8" table:style-name="ce21">
            <text:p>5,8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92488.18" table:style-name="ce21">
            <text:p>92.488,18</text:p>
          </table:table-cell>
          <table:table-cell office:value-type="float" office:value="4481.13" table:style-name="ce21">
            <text:p>4.481,13</text:p>
          </table:table-cell>
          <table:table-cell office:value-type="float" office:value="7272.04" table:style-name="ce21">
            <text:p>7.272,04</text:p>
          </table:table-cell>
          <table:table-cell office:value-type="float" office:value="0" table:style-name="ce21">
            <text:p>0,00</text:p>
          </table:table-cell>
          <table:table-cell office:value-type="float" office:value="89697.27" table:style-name="ce21">
            <text:p>89.697,27</text:p>
          </table:table-cell>
          <table:table-cell office:value-type="float" office:value="322.91000000000003" table:style-name="ce21">
            <text:p>322,91</text:p>
          </table:table-cell>
          <table:table-cell office:value-type="float" office:value="28903.57" table:style-name="ce21">
            <text:p>28.903,57</text:p>
          </table:table-cell>
          <table:table-cell office:value-type="float" office:value="16008.69" table:style-name="ce21">
            <text:p>16.008,69</text:p>
          </table:table-cell>
          <table:table-cell office:value-type="float" office:value="13371.54" table:style-name="ce21">
            <text:p>13.371,5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3640827.8733333335" table:style-name="ce21">
            <text:p>3.640.827,87</text:p>
          </table:table-cell>
          <table:table-cell office:value-type="float" office:value="68763.7" table:style-name="ce21">
            <text:p>68.763,70</text:p>
          </table:table-cell>
          <table:table-cell office:value-type="float" office:value="68850.55" table:style-name="ce21">
            <text:p>68.850,55</text:p>
          </table:table-cell>
          <table:table-cell office:value-type="float" office:value="227.95" table:style-name="ce21">
            <text:p>227,95</text:p>
          </table:table-cell>
          <table:table-cell office:value-type="float" office:value="3145795.2933333335" table:style-name="ce21">
            <text:p>3.145.795,29</text:p>
          </table:table-cell>
          <table:table-cell office:value-type="float" office:value="11321.22" table:style-name="ce21">
            <text:p>11.321,22</text:p>
          </table:table-cell>
          <table:table-cell office:value-type="float" office:value="299257.04604452045" table:style-name="ce21">
            <text:p>299.257,05</text:p>
          </table:table-cell>
          <table:table-cell office:value-type="float" office:value="1058675.5233333332" table:style-name="ce21">
            <text:p>1.058.675,52</text:p>
          </table:table-cell>
          <table:table-cell office:value-type="float" office:value="1023924.04" table:style-name="ce21">
            <text:p>1.023.924,0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257120" table:style-name="ce21">
            <text:p>257.120,00</text:p>
          </table:table-cell>
          <table:table-cell office:value-type="float" office:value="136766.07999999999" table:style-name="ce21">
            <text:p>136.766,08</text:p>
          </table:table-cell>
          <table:table-cell office:value-type="float" office:value="264771.08" table:style-name="ce21">
            <text:p>264.771,08</text:p>
          </table:table-cell>
          <table:table-cell office:value-type="float" office:value="0" table:style-name="ce21">
            <text:p>0,00</text:p>
          </table:table-cell>
          <table:table-cell office:value-type="float" office:value="129115" table:style-name="ce21">
            <text:p>129.115,00</text:p>
          </table:table-cell>
          <table:table-cell office:value-type="float" office:value="464.81" table:style-name="ce21">
            <text:p>464,81</text:p>
          </table:table-cell>
          <table:table-cell office:value-type="float" office:value="18445" table:style-name="ce21">
            <text:p>18.445,00</text:p>
          </table:table-cell>
          <table:table-cell office:value-type="float" office:value="11384.01" table:style-name="ce21">
            <text:p>11.384,01</text:p>
          </table:table-cell>
          <table:table-cell office:value-type="float" office:value="8275.82" table:style-name="ce21">
            <text:p>8.275,8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1086.61" table:style-name="ce21">
            <text:p>41.086,61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2098.65" table:style-name="ce21">
            <text:p>-2.098,65</text:p>
          </table:table-cell>
          <table:table-cell office:value-type="float" office:value="17084" table:style-name="ce21">
            <text:p>17.084,00</text:p>
          </table:table-cell>
          <table:table-cell office:value-type="float" office:value="61.5" table:style-name="ce21">
            <text:p>61,50</text:p>
          </table:table-cell>
          <table:table-cell office:value-type="float" office:value="16148.67" table:style-name="ce21">
            <text:p>16.148,67</text:p>
          </table:table-cell>
          <table:table-cell office:value-type="float" office:value="3673.96" table:style-name="ce21">
            <text:p>3.673,96</text:p>
          </table:table-cell>
          <table:table-cell office:value-type="float" office:value="2726.9" table:style-name="ce21">
            <text:p>2.726,9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17148.86" table:style-name="ce21">
            <text:p>17.148,86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727" table:style-name="ce21">
            <text:p>3.727,00</text:p>
          </table:table-cell>
          <table:table-cell office:value-type="float" office:value="13.42" table:style-name="ce21">
            <text:p>13,42</text:p>
          </table:table-cell>
          <table:table-cell office:value-type="float" office:value="527.16" table:style-name="ce21">
            <text:p>527,16</text:p>
          </table:table-cell>
          <table:table-cell office:value-type="float" office:value="753.18" table:style-name="ce21">
            <text:p>753,18</text:p>
          </table:table-cell>
          <table:table-cell office:value-type="float" office:value="724.92" table:style-name="ce21">
            <text:p>724,9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789735.33" table:style-name="ce21">
            <text:p>789.735,33</text:p>
          </table:table-cell>
          <table:table-cell office:value-type="float" office:value="1161799.04" table:style-name="ce21">
            <text:p>1.161.799,04</text:p>
          </table:table-cell>
          <table:table-cell office:value-type="float" office:value="1150961.3500000001" table:style-name="ce21">
            <text:p>1.150.961,35</text:p>
          </table:table-cell>
          <table:table-cell office:value-type="float" office:value="-2335.8200000000002" table:style-name="ce21">
            <text:p>-2.335,82</text:p>
          </table:table-cell>
          <table:table-cell office:value-type="float" office:value="673255.75" table:style-name="ce21">
            <text:p>673.255,75</text:p>
          </table:table-cell>
          <table:table-cell office:value-type="float" office:value="2423.71" table:style-name="ce21">
            <text:p>2.423,71</text:p>
          </table:table-cell>
          <table:table-cell office:value-type="float" office:value="196447.1" table:style-name="ce21">
            <text:p>196.447,10</text:p>
          </table:table-cell>
          <table:table-cell office:value-type="float" office:value="77587.850000000006" table:style-name="ce21">
            <text:p>77.587,85</text:p>
          </table:table-cell>
          <table:table-cell office:value-type="float" office:value="74306.31" table:style-name="ce21">
            <text:p>74.306,3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39645" table:style-name="ce21">
            <text:p>39.645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2964.94" table:style-name="ce21">
            <text:p>2.964,94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964.94" table:style-name="ce21">
            <text:p>2.964,94</text:p>
          </table:table-cell>
          <table:table-cell office:value-type="float" office:value="10.67" table:style-name="ce21">
            <text:p>10,67</text:p>
          </table:table-cell>
          <table:table-cell office:value-type="float" office:value="474.78" table:style-name="ce21">
            <text:p>474,78</text:p>
          </table:table-cell>
          <table:table-cell office:value-type="float" office:value="328.69" table:style-name="ce21">
            <text:p>328,69</text:p>
          </table:table-cell>
          <table:table-cell office:value-type="float" office:value="315.94" table:style-name="ce21">
            <text:p>315,94</text:p>
          </table:table-cell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9">
          <table:table-cell office:value-type="string" table:number-columns-spanned="3" table:number-rows-spanned="1" table:style-name="ce18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5">
          <table:table-cell table:number-columns-repeated="16384"/>
        </table:table-row>
      </table:table>
      <table:table table:name="Mayo" table:style-name="ta1">
        <table:table-column table:style-name="co8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52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101333.79" table:style-name="ce21">
            <text:p>101.333,79</text:p>
          </table:table-cell>
          <table:table-cell office:value-type="float" office:value="31.68" table:style-name="ce21">
            <text:p>31,68</text:p>
          </table:table-cell>
          <table:table-cell office:value-type="float" office:value="32.4" table:style-name="ce21">
            <text:p>32,40</text:p>
          </table:table-cell>
          <table:table-cell office:value-type="float" office:value="0.72" table:style-name="ce21">
            <text:p>0,72</text:p>
          </table:table-cell>
          <table:table-cell office:value-type="float" office:value="85888.86" table:style-name="ce21">
            <text:p>85.888,86</text:p>
          </table:table-cell>
          <table:table-cell office:value-type="float" office:value="309.2" table:style-name="ce21">
            <text:p>309,20</text:p>
          </table:table-cell>
          <table:table-cell office:value-type="float" office:value="14519.64" table:style-name="ce21">
            <text:p>14.519,64</text:p>
          </table:table-cell>
          <table:table-cell office:value-type="float" office:value="31993.56" table:style-name="ce21">
            <text:p>31.993,56</text:p>
          </table:table-cell>
          <table:table-cell office:value-type="float" office:value="30289.75" table:style-name="ce21">
            <text:p>30.289,7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81859.399999999994" table:style-name="ce21">
            <text:p>81.859,40</text:p>
          </table:table-cell>
          <table:table-cell office:value-type="float" office:value="51239.87" table:style-name="ce21">
            <text:p>51.239,87</text:p>
          </table:table-cell>
          <table:table-cell office:value-type="float" office:value="56577.57" table:style-name="ce21">
            <text:p>56.577,57</text:p>
          </table:table-cell>
          <table:table-cell office:value-type="float" office:value="111.21" table:style-name="ce21">
            <text:p>111,21</text:p>
          </table:table-cell>
          <table:table-cell office:value-type="float" office:value="74882.91" table:style-name="ce21">
            <text:p>74.882,91</text:p>
          </table:table-cell>
          <table:table-cell office:value-type="float" office:value="269.58999999999997" table:style-name="ce21">
            <text:p>269,59</text:p>
          </table:table-cell>
          <table:table-cell office:value-type="float" office:value="7139.9" table:style-name="ce21">
            <text:p>7.139,90</text:p>
          </table:table-cell>
          <table:table-cell office:value-type="float" office:value="20705.82" table:style-name="ce21">
            <text:p>20.705,82</text:p>
          </table:table-cell>
          <table:table-cell office:value-type="float" office:value="19855.23" table:style-name="ce21">
            <text:p>19.855,2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1200.56" table:style-name="ce21">
            <text:p>1.200,56</text:p>
          </table:table-cell>
          <table:table-cell office:value-type="float" office:value="4479.34" table:style-name="ce21">
            <text:p>4.479,34</text:p>
          </table:table-cell>
          <table:table-cell office:value-type="float" office:value="4105.7299999999996" table:style-name="ce21">
            <text:p>4.105,73</text:p>
          </table:table-cell>
          <table:table-cell office:value-type="float" office:value="0" table:style-name="ce21">
            <text:p>0,00</text:p>
          </table:table-cell>
          <table:table-cell office:value-type="float" office:value="1573.68" table:style-name="ce21">
            <text:p>1.573,68</text:p>
          </table:table-cell>
          <table:table-cell office:value-type="float" office:value="5.67" table:style-name="ce21">
            <text:p>5,67</text:p>
          </table:table-cell>
          <table:table-cell office:value-type="float" office:value="148.21" table:style-name="ce21">
            <text:p>148,21</text:p>
          </table:table-cell>
          <table:table-cell office:value-type="float" office:value="595.20000000000005" table:style-name="ce21">
            <text:p>595,20</text:p>
          </table:table-cell>
          <table:table-cell office:value-type="float" office:value="543.84" table:style-name="ce21">
            <text:p>543,8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89.26" table:style-name="ce21">
            <text:p>89,26</text:p>
          </table:table-cell>
          <table:table-cell office:value-type="float" office:value="23.22" table:style-name="ce21">
            <text:p>23,22</text:p>
          </table:table-cell>
          <table:table-cell office:value-type="float" office:value="0" table:style-name="ce21">
            <text:p>0,00</text:p>
          </table:table-cell>
          <table:table-cell office:value-type="float" office:value="0.01" table:style-name="ce21">
            <text:p>0,01</text:p>
          </table:table-cell>
          <table:table-cell office:value-type="float" office:value="112.49" table:style-name="ce21">
            <text:p>112,49</text:p>
          </table:table-cell>
          <table:table-cell office:value-type="float" office:value="0.4" table:style-name="ce21">
            <text:p>0,40</text:p>
          </table:table-cell>
          <table:table-cell office:value-type="float" office:value="8.5500000000000007" table:style-name="ce21">
            <text:p>8,55</text:p>
          </table:table-cell>
          <table:table-cell office:value-type="float" office:value="14.43" table:style-name="ce21">
            <text:p>14,43</text:p>
          </table:table-cell>
          <table:table-cell office:value-type="float" office:value="13.44" table:style-name="ce21">
            <text:p>13,44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79448.179999999993" table:style-name="ce21">
            <text:p>79.448,18</text:p>
          </table:table-cell>
          <table:table-cell office:value-type="float" office:value="7272.04" table:style-name="ce21">
            <text:p>7.272,04</text:p>
          </table:table-cell>
          <table:table-cell office:value-type="float" office:value="4985.51" table:style-name="ce21">
            <text:p>4.985,51</text:p>
          </table:table-cell>
          <table:table-cell office:value-type="float" office:value="0" table:style-name="ce21">
            <text:p>0,00</text:p>
          </table:table-cell>
          <table:table-cell office:value-type="float" office:value="81734.710000000006" table:style-name="ce21">
            <text:p>81.734,71</text:p>
          </table:table-cell>
          <table:table-cell office:value-type="float" office:value="294.25" table:style-name="ce21">
            <text:p>294,25</text:p>
          </table:table-cell>
          <table:table-cell office:value-type="float" office:value="26345" table:style-name="ce21">
            <text:p>26.345,00</text:p>
          </table:table-cell>
          <table:table-cell office:value-type="float" office:value="13603.23" table:style-name="ce21">
            <text:p>13.603,23</text:p>
          </table:table-cell>
          <table:table-cell office:value-type="float" office:value="11183.45" table:style-name="ce21">
            <text:p>11.183,4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4154149.69" table:style-name="ce21">
            <text:p>4.154.149,69</text:p>
          </table:table-cell>
          <table:table-cell office:value-type="float" office:value="68850.55" table:style-name="ce21">
            <text:p>68.850,55</text:p>
          </table:table-cell>
          <table:table-cell office:value-type="float" office:value="68484.649999999994" table:style-name="ce21">
            <text:p>68.484,65</text:p>
          </table:table-cell>
          <table:table-cell office:value-type="float" office:value="-90.04" table:style-name="ce21">
            <text:p>-90,04</text:p>
          </table:table-cell>
          <table:table-cell office:value-type="float" office:value="3657861.11" table:style-name="ce21">
            <text:p>3.657.861,11</text:p>
          </table:table-cell>
          <table:table-cell office:value-type="float" office:value="13168.3" table:style-name="ce21">
            <text:p>13.168,30</text:p>
          </table:table-cell>
          <table:table-cell office:value-type="float" office:value="349886.06210567412" table:style-name="ce21">
            <text:p>349.886,06</text:p>
          </table:table-cell>
          <table:table-cell office:value-type="float" office:value="1286992.0999999999" table:style-name="ce21">
            <text:p>1.286.992,10</text:p>
          </table:table-cell>
          <table:table-cell office:value-type="float" office:value="1247027.42" table:style-name="ce21">
            <text:p>1.247.027,4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51329" table:style-name="ce21">
            <text:p>51.329,00</text:p>
          </table:table-cell>
          <table:table-cell office:value-type="float" office:value="264771.08" table:style-name="ce21">
            <text:p>264.771,08</text:p>
          </table:table-cell>
          <table:table-cell office:value-type="float" office:value="188445.08" table:style-name="ce21">
            <text:p>188.445,08</text:p>
          </table:table-cell>
          <table:table-cell office:value-type="float" office:value="0" table:style-name="ce21">
            <text:p>0,00</text:p>
          </table:table-cell>
          <table:table-cell office:value-type="float" office:value="127655" table:style-name="ce21">
            <text:p>127.655,00</text:p>
          </table:table-cell>
          <table:table-cell office:value-type="float" office:value="459.56" table:style-name="ce21">
            <text:p>459,56</text:p>
          </table:table-cell>
          <table:table-cell office:value-type="float" office:value="18236.43" table:style-name="ce21">
            <text:p>18.236,43</text:p>
          </table:table-cell>
          <table:table-cell office:value-type="float" office:value="13002.58" table:style-name="ce21">
            <text:p>13.002,58</text:p>
          </table:table-cell>
          <table:table-cell office:value-type="float" office:value="10137.06" table:style-name="ce21">
            <text:p>10.137,0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26000.83" table:style-name="ce21">
            <text:p>26.000,83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-1997.51" table:style-name="ce21">
            <text:p>-1.997,51</text:p>
          </table:table-cell>
          <table:table-cell office:value-type="float" office:value="1636" table:style-name="ce21">
            <text:p>1.636,00</text:p>
          </table:table-cell>
          <table:table-cell office:value-type="float" office:value="5.89" table:style-name="ce21">
            <text:p>5,89</text:p>
          </table:table-cell>
          <table:table-cell office:value-type="float" office:value="545.33000000000004" table:style-name="ce21">
            <text:p>545,33</text:p>
          </table:table-cell>
          <table:table-cell office:value-type="float" office:value="166.64" table:style-name="ce21">
            <text:p>166,64</text:p>
          </table:table-cell>
          <table:table-cell office:value-type="float" office:value="129.91" table:style-name="ce21">
            <text:p>129,9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17862.72" table:style-name="ce21">
            <text:p>17.862,72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844" table:style-name="ce21">
            <text:p>3.844,00</text:p>
          </table:table-cell>
          <table:table-cell office:value-type="float" office:value="13.84" table:style-name="ce21">
            <text:p>13,84</text:p>
          </table:table-cell>
          <table:table-cell office:value-type="float" office:value="622.01" table:style-name="ce21">
            <text:p>622,01</text:p>
          </table:table-cell>
          <table:table-cell office:value-type="float" office:value="728.35" table:style-name="ce21">
            <text:p>728,35</text:p>
          </table:table-cell>
          <table:table-cell office:value-type="float" office:value="713.41" table:style-name="ce21">
            <text:p>713,41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704286.1" table:style-name="ce21">
            <text:p>704.286,10</text:p>
          </table:table-cell>
          <table:table-cell office:value-type="float" office:value="1150961.3500000001" table:style-name="ce21">
            <text:p>1.150.961,35</text:p>
          </table:table-cell>
          <table:table-cell office:value-type="float" office:value="1144936.8899999999" table:style-name="ce21">
            <text:p>1.144.936,89</text:p>
          </table:table-cell>
          <table:table-cell office:value-type="float" office:value="-68" table:style-name="ce21">
            <text:p>-68,00</text:p>
          </table:table-cell>
          <table:table-cell office:value-type="float" office:value="617790.01" table:style-name="ce21">
            <text:p>617.790,01</text:p>
          </table:table-cell>
          <table:table-cell office:value-type="float" office:value="2224.0500000000002" table:style-name="ce21">
            <text:p>2.224,05</text:p>
          </table:table-cell>
          <table:table-cell office:value-type="float" office:value="201409.54" table:style-name="ce21">
            <text:p>201.409,54</text:p>
          </table:table-cell>
          <table:table-cell office:value-type="float" office:value="79137.070000000007" table:style-name="ce21">
            <text:p>79.137,07</text:p>
          </table:table-cell>
          <table:table-cell office:value-type="float" office:value="75790.25" table:style-name="ce21">
            <text:p>75.790,2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19452" table:style-name="ce21">
            <text:p>19.452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3549.05" table:style-name="ce21">
            <text:p>3.549,05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3549.05" table:style-name="ce21">
            <text:p>3.549,05</text:p>
          </table:table-cell>
          <table:table-cell office:value-type="float" office:value="12.77" table:style-name="ce21">
            <text:p>12,77</text:p>
          </table:table-cell>
          <table:table-cell office:value-type="float" office:value="553.27" table:style-name="ce21">
            <text:p>553,27</text:p>
          </table:table-cell>
          <table:table-cell office:value-type="float" office:value="484.54" table:style-name="ce21">
            <text:p>484,54</text:p>
          </table:table-cell>
          <table:table-cell office:value-type="float" office:value="467.59" table:style-name="ce21">
            <text:p>467,59</text:p>
          </table:table-cell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0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16384" table:style-name="ce1"/>
        </table:table-row>
        <table:table-row table:number-rows-repeated="1048555" table:style-name="ro5">
          <table:table-cell table:number-columns-repeated="16384"/>
        </table:table-row>
      </table:table>
      <table:table table:name="Junio" table:style-name="ta1">
        <table:table-column table:style-name="co53" table:default-cell-style-name="ce1"/>
        <table:table-column table:style-name="co9" table:default-cell-style-name="ce1"/>
        <table:table-column table:style-name="co10" table:default-cell-style-name="ce1"/>
        <table:table-column table:style-name="co46" table:default-cell-style-name="ce1"/>
        <table:table-column table:style-name="co47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9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16384" table:style-name="ce1"/>
        </table:table-row>
        <table:table-row table:number-rows-repeated="1048555" table:style-name="ro5">
          <table:table-cell table:number-columns-repeated="16384"/>
        </table:table-row>
      </table:table>
      <table:table table:name="Julio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55" table:default-cell-style-name="ce1"/>
        <table:table-column table:style-name="co32" table:number-columns-repeated="16373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1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Agosto" table:style-name="ta1">
        <table:table-column table:style-name="co53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2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Septiem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1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3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Octu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14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Noviembre" table:style-name="ta1">
        <table:table-column table:style-name="co8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42" table:default-cell-style-name="ce1"/>
        <table:table-column table:style-name="co43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26">
            <text:p>Combustible</text:p>
          </table:table-cell>
          <table:table-cell office:value-type="string" table:style-name="ce27">
            <text:p>Aprovisionamientos (MWh)</text:p>
          </table:table-cell>
          <table:table-cell office:value-type="string" table:style-name="ce27">
            <text:p>Existencias iniciales (MWh)</text:p>
          </table:table-cell>
          <table:table-cell office:value-type="string" table:style-name="ce27">
            <text:p>Existencias finales (MWh)</text:p>
          </table:table-cell>
          <table:table-cell office:value-type="string" table:style-name="ce27">
            <text:p>Regularización de existencias iniciales</text:p>
          </table:table-cell>
          <table:table-cell office:value-type="string" table:style-name="ce27">
            <text:p>Consumo (MWh)</text:p>
          </table:table-cell>
          <table:table-cell office:value-type="string" table:style-name="ce27">
            <text:p>Consumo (TJ)</text:p>
          </table:table-cell>
          <table:table-cell office:value-type="string" table:style-name="ce27">
            <text:p>Consumo (en unidades físicas)</text:p>
          </table:table-cell>
          <table:table-cell office:value-type="string" table:style-name="ce27">
            <text:p>Electricidad producida (MWh)</text:p>
          </table:table-cell>
          <table:table-cell office:value-type="string" table:style-name="ce28">
            <text:p>Electricidad neta (MWh)</text:p>
          </table:table-cell>
          <table:table-cell table:number-columns-repeated="16374" table:style-name="ce29"/>
        </table:table-row>
        <table:table-row table:style-name="ro3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8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Diciembre" table:style-name="ta1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5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32" table:number-columns-repeated="16374" table:default-cell-style-name="ce1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9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3">
          <table:table-cell office:value-type="string" table:style-name="ce20">
            <text:p>Antracit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table:number-columns-repeated="9" table:style-name="ce25"/>
          <table:table-cell table:number-columns-repeated="16374"/>
        </table:table-row>
        <table:table-row table:style-name="ro3">
          <table:table-cell table:number-columns-repeated="16384" table:style-name="ce1"/>
        </table:table-row>
        <table:table-row table:style-name="ro7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16381" table:style-name="ce1"/>
        </table:table-row>
        <table:table-row table:number-rows-repeated="1048556" table:style-name="ro1">
          <table:table-cell table:number-columns-repeated="16384"/>
        </table:table-row>
      </table:table>
      <table:table table:name="TOTALES" table:style-name="ta2">
        <table:table-column table:style-name="co56" table:default-cell-style-name="ce16"/>
        <table:table-column table:style-name="co9" table:default-cell-style-name="ce16"/>
        <table:table-column table:style-name="co57" table:default-cell-style-name="ce16"/>
        <table:table-column table:style-name="co58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20" table:number-columns-repeated="16374" table:default-cell-style-name="ce16"/>
        <table:table-row table:style-name="ro3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6">
          <table:table-cell office:value-type="string" table:style-name="ce14">
            <text:p>Antracita</text:p>
          </table:table-cell>
          <table:table-cell office:value-type="float" office:value="0" table:formula="of:=[Enero.B2]+[Febrero.B2]+[Marzo.B2]+[Abril.B2]+[Mayo.B2]+[Junio.B2]+[Julio.B2]+[Agosto.B2]+[Septiembre.B2]+[Octubre.B2]+[Noviembre.B2]+[Diciembre.B2]" table:style-name="ce15">
            <text:p>0,00</text:p>
          </table:table-cell>
          <table:table-cell office:value-type="float" office:value="0" table:formula="of:=[Enero.C2]+[Febrero.C2]+[Marzo.C2]+[Abril.C2]+[Mayo.C2]+[Junio.C2]+[Julio.C2]+[Agosto.C2]+[Septiembre.C2]+[Octubre.C2]+[Noviembre.C2]+[Diciembre.C2]" table:style-name="ce15">
            <text:p>0,00</text:p>
          </table:table-cell>
          <table:table-cell office:value-type="float" office:value="0" table:formula="of:=[Enero.D2]+[Febrero.D2]+[Marzo.D2]+[Abril.D2]+[Mayo.D2]+[Junio.D2]+[Julio.D2]+[Agosto.D2]+[Septiembre.D2]+[Octubre.D2]+[Noviembre.D2]+[Diciembre.D2]" table:style-name="ce15">
            <text:p>0,00</text:p>
          </table:table-cell>
          <table:table-cell office:value-type="float" office:value="0" table:formula="of:=[Enero.E2]+[Febrero.E2]+[Marzo.E2]+[Abril.E2]+[Mayo.E2]+[Junio.E2]+[Julio.E2]+[Agosto.E2]+[Septiembre.E2]+[Octubre.E2]+[Noviembre.E2]+[Diciembre.E2]" table:style-name="ce15">
            <text:p>0,00</text:p>
          </table:table-cell>
          <table:table-cell office:value-type="float" office:value="0" table:formula="of:=[Enero.F2]+[Febrero.F2]+[Marzo.F2]+[Abril.F2]+[Mayo.F2]+[Junio.F2]+[Julio.F2]+[Agosto.F2]+[Septiembre.F2]+[Octubre.F2]+[Noviembre.F2]+[Diciembre.F2]" table:style-name="ce15">
            <text:p>0,00</text:p>
          </table:table-cell>
          <table:table-cell office:value-type="float" office:value="0" table:formula="of:=[Enero.G2]+[Febrero.G2]+[Marzo.G2]+[Abril.G2]+[Mayo.G2]+[Junio.G2]+[Julio.G2]+[Agosto.G2]+[Septiembre.G2]+[Octubre.G2]+[Noviembre.G2]+[Diciembre.G2]" table:style-name="ce15">
            <text:p>0,00</text:p>
          </table:table-cell>
          <table:table-cell office:value-type="float" office:value="0" table:formula="of:=[Enero.H2]+[Febrero.H2]+[Marzo.H2]+[Abril.H2]+[Mayo.H2]+[Junio.H2]+[Julio.H2]+[Agosto.H2]+[Septiembre.H2]+[Octubre.H2]+[Noviembre.H2]+[Diciembre.H2]" table:style-name="ce15">
            <text:p>0,00</text:p>
          </table:table-cell>
          <table:table-cell office:value-type="float" office:value="0" table:formula="of:=[Enero.I2]+[Febrero.I2]+[Marzo.I2]+[Abril.I2]+[Mayo.I2]+[Junio.I2]+[Julio.I2]+[Agosto.I2]+[Septiembre.I2]+[Octubre.I2]+[Noviembre.I2]+[Diciembre.I2]" table:style-name="ce15">
            <text:p>0,00</text:p>
          </table:table-cell>
          <table:table-cell office:value-type="float" office:value="0" table:formula="of:=[Enero.J2]+[Febrero.J2]+[Marzo.J2]+[Abril.J2]+[Mayo.J2]+[Junio.J2]+[Julio.J2]+[Agosto.J2]+[Septiembre.J2]+[Octubre.J2]+[Noviembre.J2]+[Diciembre.J2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gases</text:p>
          </table:table-cell>
          <table:table-cell office:value-type="float" office:value="494248.48999999993" table:formula="of:=[Enero.B3]+[Febrero.B3]+[Marzo.B3]+[Abril.B3]+[Mayo.B3]+[Junio.B3]+[Julio.B3]+[Agosto.B3]+[Septiembre.B3]+[Octubre.B3]+[Noviembre.B3]+[Diciembre.B3]" table:style-name="ce15">
            <text:p>494.248,49</text:p>
          </table:table-cell>
          <table:table-cell office:value-type="float" office:value="158.4" table:formula="of:=[Enero.C3]+[Febrero.C3]+[Marzo.C3]+[Abril.C3]+[Mayo.C3]+[Junio.C3]+[Julio.C3]+[Agosto.C3]+[Septiembre.C3]+[Octubre.C3]+[Noviembre.C3]+[Diciembre.C3]" table:style-name="ce15">
            <text:p>158,40</text:p>
          </table:table-cell>
          <table:table-cell office:value-type="float" office:value="159.12" table:formula="of:=[Enero.D3]+[Febrero.D3]+[Marzo.D3]+[Abril.D3]+[Mayo.D3]+[Junio.D3]+[Julio.D3]+[Agosto.D3]+[Septiembre.D3]+[Octubre.D3]+[Noviembre.D3]+[Diciembre.D3]" table:style-name="ce15">
            <text:p>159,12</text:p>
          </table:table-cell>
          <table:table-cell office:value-type="float" office:value="0.72" table:formula="of:=[Enero.E3]+[Febrero.E3]+[Marzo.E3]+[Abril.E3]+[Mayo.E3]+[Junio.E3]+[Julio.E3]+[Agosto.E3]+[Septiembre.E3]+[Octubre.E3]+[Noviembre.E3]+[Diciembre.E3]" table:style-name="ce15">
            <text:p>0,72</text:p>
          </table:table-cell>
          <table:table-cell office:value-type="float" office:value="413857.05" table:formula="of:=[Enero.F3]+[Febrero.F3]+[Marzo.F3]+[Abril.F3]+[Mayo.F3]+[Junio.F3]+[Julio.F3]+[Agosto.F3]+[Septiembre.F3]+[Octubre.F3]+[Noviembre.F3]+[Diciembre.F3]" table:style-name="ce15">
            <text:p>413.857,05</text:p>
          </table:table-cell>
          <table:table-cell office:value-type="float" office:value="1489.8300000000002" table:formula="of:=[Enero.G3]+[Febrero.G3]+[Marzo.G3]+[Abril.G3]+[Mayo.G3]+[Junio.G3]+[Julio.G3]+[Agosto.G3]+[Septiembre.G3]+[Octubre.G3]+[Noviembre.G3]+[Diciembre.G3]" table:style-name="ce15">
            <text:p>1.489,83</text:p>
          </table:table-cell>
          <table:table-cell office:value-type="float" office:value="70474.049999999988" table:formula="of:=[Enero.H3]+[Febrero.H3]+[Marzo.H3]+[Abril.H3]+[Mayo.H3]+[Junio.H3]+[Julio.H3]+[Agosto.H3]+[Septiembre.H3]+[Octubre.H3]+[Noviembre.H3]+[Diciembre.H3]" table:style-name="ce15">
            <text:p>70.474,05</text:p>
          </table:table-cell>
          <table:table-cell office:value-type="float" office:value="154370.28" table:formula="of:=[Enero.I3]+[Febrero.I3]+[Marzo.I3]+[Abril.I3]+[Mayo.I3]+[Junio.I3]+[Julio.I3]+[Agosto.I3]+[Septiembre.I3]+[Octubre.I3]+[Noviembre.I3]+[Diciembre.I3]" table:style-name="ce15">
            <text:p>154.370,28</text:p>
          </table:table-cell>
          <table:table-cell office:value-type="float" office:value="146821.38" table:formula="of:=[Enero.J3]+[Febrero.J3]+[Marzo.J3]+[Abril.J3]+[Mayo.J3]+[Junio.J3]+[Julio.J3]+[Agosto.J3]+[Septiembre.J3]+[Octubre.J3]+[Noviembre.J3]+[Diciembre.J3]" table:style-name="ce15">
            <text:p>146.821,38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Alto Horno</text:p>
          </table:table-cell>
          <table:table-cell office:value-type="float" office:value="0" table:formula="of:=[Enero.B4]+[Febrero.B4]+[Marzo.B4]+[Abril.B4]+[Mayo.B4]+[Junio.B4]+[Julio.B4]+[Agosto.B4]+[Septiembre.B4]+[Octubre.B4]+[Noviembre.B4]+[Diciembre.B4]" table:style-name="ce15">
            <text:p>0,00</text:p>
          </table:table-cell>
          <table:table-cell office:value-type="float" office:value="0" table:formula="of:=[Enero.C4]+[Febrero.C4]+[Marzo.C4]+[Abril.C4]+[Mayo.C4]+[Junio.C4]+[Julio.C4]+[Agosto.C4]+[Septiembre.C4]+[Octubre.C4]+[Noviembre.C4]+[Diciembre.C4]" table:style-name="ce15">
            <text:p>0,00</text:p>
          </table:table-cell>
          <table:table-cell office:value-type="float" office:value="0" table:formula="of:=[Enero.D4]+[Febrero.D4]+[Marzo.D4]+[Abril.D4]+[Mayo.D4]+[Junio.D4]+[Julio.D4]+[Agosto.D4]+[Septiembre.D4]+[Octubre.D4]+[Noviembre.D4]+[Diciembre.D4]" table:style-name="ce15">
            <text:p>0,00</text:p>
          </table:table-cell>
          <table:table-cell office:value-type="float" office:value="0" table:formula="of:=[Enero.E4]+[Febrero.E4]+[Marzo.E4]+[Abril.E4]+[Mayo.E4]+[Junio.E4]+[Julio.E4]+[Agosto.E4]+[Septiembre.E4]+[Octubre.E4]+[Noviembre.E4]+[Diciembre.E4]" table:style-name="ce15">
            <text:p>0,00</text:p>
          </table:table-cell>
          <table:table-cell office:value-type="float" office:value="0" table:formula="of:=[Enero.F4]+[Febrero.F4]+[Marzo.F4]+[Abril.F4]+[Mayo.F4]+[Junio.F4]+[Julio.F4]+[Agosto.F4]+[Septiembre.F4]+[Octubre.F4]+[Noviembre.F4]+[Diciembre.F4]" table:style-name="ce15">
            <text:p>0,00</text:p>
          </table:table-cell>
          <table:table-cell office:value-type="float" office:value="0" table:formula="of:=[Enero.G4]+[Febrero.G4]+[Marzo.G4]+[Abril.G4]+[Mayo.G4]+[Junio.G4]+[Julio.G4]+[Agosto.G4]+[Septiembre.G4]+[Octubre.G4]+[Noviembre.G4]+[Diciembre.G4]" table:style-name="ce15">
            <text:p>0,00</text:p>
          </table:table-cell>
          <table:table-cell office:value-type="float" office:value="0" table:formula="of:=[Enero.H4]+[Febrero.H4]+[Marzo.H4]+[Abril.H4]+[Mayo.H4]+[Junio.H4]+[Julio.H4]+[Agosto.H4]+[Septiembre.H4]+[Octubre.H4]+[Noviembre.H4]+[Diciembre.H4]" table:style-name="ce15">
            <text:p>0,00</text:p>
          </table:table-cell>
          <table:table-cell office:value-type="float" office:value="0" table:formula="of:=[Enero.I4]+[Febrero.I4]+[Marzo.I4]+[Abril.I4]+[Mayo.I4]+[Junio.I4]+[Julio.I4]+[Agosto.I4]+[Septiembre.I4]+[Octubre.I4]+[Noviembre.I4]+[Diciembre.I4]" table:style-name="ce15">
            <text:p>0,00</text:p>
          </table:table-cell>
          <table:table-cell office:value-type="float" office:value="0" table:formula="of:=[Enero.J4]+[Febrero.J4]+[Marzo.J4]+[Abril.J4]+[Mayo.J4]+[Junio.J4]+[Julio.J4]+[Agosto.J4]+[Septiembre.J4]+[Octubre.J4]+[Noviembre.J4]+[Diciembre.J4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coque</text:p>
          </table:table-cell>
          <table:table-cell office:value-type="float" office:value="0" table:formula="of:=[Enero.B5]+[Febrero.B5]+[Marzo.B5]+[Abril.B5]+[Mayo.B5]+[Junio.B5]+[Julio.B5]+[Agosto.B5]+[Septiembre.B5]+[Octubre.B5]+[Noviembre.B5]+[Diciembre.B5]" table:style-name="ce15">
            <text:p>0,00</text:p>
          </table:table-cell>
          <table:table-cell office:value-type="float" office:value="0" table:formula="of:=[Enero.C5]+[Febrero.C5]+[Marzo.C5]+[Abril.C5]+[Mayo.C5]+[Junio.C5]+[Julio.C5]+[Agosto.C5]+[Septiembre.C5]+[Octubre.C5]+[Noviembre.C5]+[Diciembre.C5]" table:style-name="ce15">
            <text:p>0,00</text:p>
          </table:table-cell>
          <table:table-cell office:value-type="float" office:value="0" table:formula="of:=[Enero.D5]+[Febrero.D5]+[Marzo.D5]+[Abril.D5]+[Mayo.D5]+[Junio.D5]+[Julio.D5]+[Agosto.D5]+[Septiembre.D5]+[Octubre.D5]+[Noviembre.D5]+[Diciembre.D5]" table:style-name="ce15">
            <text:p>0,00</text:p>
          </table:table-cell>
          <table:table-cell office:value-type="float" office:value="0" table:formula="of:=[Enero.E5]+[Febrero.E5]+[Marzo.E5]+[Abril.E5]+[Mayo.E5]+[Junio.E5]+[Julio.E5]+[Agosto.E5]+[Septiembre.E5]+[Octubre.E5]+[Noviembre.E5]+[Diciembre.E5]" table:style-name="ce15">
            <text:p>0,00</text:p>
          </table:table-cell>
          <table:table-cell office:value-type="float" office:value="0" table:formula="of:=[Enero.F5]+[Febrero.F5]+[Marzo.F5]+[Abril.F5]+[Mayo.F5]+[Junio.F5]+[Julio.F5]+[Agosto.F5]+[Septiembre.F5]+[Octubre.F5]+[Noviembre.F5]+[Diciembre.F5]" table:style-name="ce15">
            <text:p>0,00</text:p>
          </table:table-cell>
          <table:table-cell office:value-type="float" office:value="0" table:formula="of:=[Enero.G5]+[Febrero.G5]+[Marzo.G5]+[Abril.G5]+[Mayo.G5]+[Junio.G5]+[Julio.G5]+[Agosto.G5]+[Septiembre.G5]+[Octubre.G5]+[Noviembre.G5]+[Diciembre.G5]" table:style-name="ce15">
            <text:p>0,00</text:p>
          </table:table-cell>
          <table:table-cell office:value-type="float" office:value="0" table:formula="of:=[Enero.H5]+[Febrero.H5]+[Marzo.H5]+[Abril.H5]+[Mayo.H5]+[Junio.H5]+[Julio.H5]+[Agosto.H5]+[Septiembre.H5]+[Octubre.H5]+[Noviembre.H5]+[Diciembre.H5]" table:style-name="ce15">
            <text:p>0,00</text:p>
          </table:table-cell>
          <table:table-cell office:value-type="float" office:value="0" table:formula="of:=[Enero.I5]+[Febrero.I5]+[Marzo.I5]+[Abril.I5]+[Mayo.I5]+[Junio.I5]+[Julio.I5]+[Agosto.I5]+[Septiembre.I5]+[Octubre.I5]+[Noviembre.I5]+[Diciembre.I5]" table:style-name="ce15">
            <text:p>0,00</text:p>
          </table:table-cell>
          <table:table-cell office:value-type="float" office:value="0" table:formula="of:=[Enero.J5]+[Febrero.J5]+[Marzo.J5]+[Abril.J5]+[Mayo.J5]+[Junio.J5]+[Julio.J5]+[Agosto.J5]+[Septiembre.J5]+[Octubre.J5]+[Noviembre.J5]+[Diciembre.J5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Fuel oil</text:p>
          </table:table-cell>
          <table:table-cell office:value-type="float" office:value="384375.19999999995" table:formula="of:=[Enero.B6]+[Febrero.B6]+[Marzo.B6]+[Abril.B6]+[Mayo.B6]+[Junio.B6]+[Julio.B6]+[Agosto.B6]+[Septiembre.B6]+[Octubre.B6]+[Noviembre.B6]+[Diciembre.B6]" table:style-name="ce15">
            <text:p>384.375,20</text:p>
          </table:table-cell>
          <table:table-cell office:value-type="float" office:value="281342.12" table:formula="of:=[Enero.C6]+[Febrero.C6]+[Marzo.C6]+[Abril.C6]+[Mayo.C6]+[Junio.C6]+[Julio.C6]+[Agosto.C6]+[Septiembre.C6]+[Octubre.C6]+[Noviembre.C6]+[Diciembre.C6]" table:style-name="ce15">
            <text:p>281.342,12</text:p>
          </table:table-cell>
          <table:table-cell office:value-type="float" office:value="284980.8" table:formula="of:=[Enero.D6]+[Febrero.D6]+[Marzo.D6]+[Abril.D6]+[Mayo.D6]+[Junio.D6]+[Julio.D6]+[Agosto.D6]+[Septiembre.D6]+[Octubre.D6]+[Noviembre.D6]+[Diciembre.D6]" table:style-name="ce15">
            <text:p>284.980,80</text:p>
          </table:table-cell>
          <table:table-cell office:value-type="float" office:value="437.71" table:formula="of:=[Enero.E6]+[Febrero.E6]+[Marzo.E6]+[Abril.E6]+[Mayo.E6]+[Junio.E6]+[Julio.E6]+[Agosto.E6]+[Septiembre.E6]+[Octubre.E6]+[Noviembre.E6]+[Diciembre.E6]" table:style-name="ce15">
            <text:p>437,71</text:p>
          </table:table-cell>
          <table:table-cell office:value-type="float" office:value="371474.23" table:formula="of:=[Enero.F6]+[Febrero.F6]+[Marzo.F6]+[Abril.F6]+[Mayo.F6]+[Junio.F6]+[Julio.F6]+[Agosto.F6]+[Septiembre.F6]+[Octubre.F6]+[Noviembre.F6]+[Diciembre.F6]" table:style-name="ce15">
            <text:p>371.474,23</text:p>
          </table:table-cell>
          <table:table-cell office:value-type="float" office:value="1337.31" table:formula="of:=[Enero.G6]+[Febrero.G6]+[Marzo.G6]+[Abril.G6]+[Mayo.G6]+[Junio.G6]+[Julio.G6]+[Agosto.G6]+[Septiembre.G6]+[Octubre.G6]+[Noviembre.G6]+[Diciembre.G6]" table:style-name="ce15">
            <text:p>1.337,31</text:p>
          </table:table-cell>
          <table:table-cell office:value-type="float" office:value="35247.340000000004" table:formula="of:=[Enero.H6]+[Febrero.H6]+[Marzo.H6]+[Abril.H6]+[Mayo.H6]+[Junio.H6]+[Julio.H6]+[Agosto.H6]+[Septiembre.H6]+[Octubre.H6]+[Noviembre.H6]+[Diciembre.H6]" table:style-name="ce15">
            <text:p>35.247,34</text:p>
          </table:table-cell>
          <table:table-cell office:value-type="float" office:value="101797" table:formula="of:=[Enero.I6]+[Febrero.I6]+[Marzo.I6]+[Abril.I6]+[Mayo.I6]+[Junio.I6]+[Julio.I6]+[Agosto.I6]+[Septiembre.I6]+[Octubre.I6]+[Noviembre.I6]+[Diciembre.I6]" table:style-name="ce15">
            <text:p>101.797,00</text:p>
          </table:table-cell>
          <table:table-cell office:value-type="float" office:value="97358.03" table:formula="of:=[Enero.J6]+[Febrero.J6]+[Marzo.J6]+[Abril.J6]+[Mayo.J6]+[Junio.J6]+[Julio.J6]+[Agosto.J6]+[Septiembre.J6]+[Octubre.J6]+[Noviembre.J6]+[Diciembre.J6]" table:style-name="ce15">
            <text:p>97.358,03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Diesel</text:p>
          </table:table-cell>
          <table:table-cell office:value-type="float" office:value="11204.33" table:formula="of:=[Enero.B7]+[Febrero.B7]+[Marzo.B7]+[Abril.B7]+[Mayo.B7]+[Junio.B7]+[Julio.B7]+[Agosto.B7]+[Septiembre.B7]+[Octubre.B7]+[Noviembre.B7]+[Diciembre.B7]" table:style-name="ce15">
            <text:p>11.204,33</text:p>
          </table:table-cell>
          <table:table-cell office:value-type="float" office:value="23931.23" table:formula="of:=[Enero.C7]+[Febrero.C7]+[Marzo.C7]+[Abril.C7]+[Mayo.C7]+[Junio.C7]+[Julio.C7]+[Agosto.C7]+[Septiembre.C7]+[Octubre.C7]+[Noviembre.C7]+[Diciembre.C7]" table:style-name="ce15">
            <text:p>23.931,23</text:p>
          </table:table-cell>
          <table:table-cell office:value-type="float" office:value="23035.68" table:formula="of:=[Enero.D7]+[Febrero.D7]+[Marzo.D7]+[Abril.D7]+[Mayo.D7]+[Junio.D7]+[Julio.D7]+[Agosto.D7]+[Septiembre.D7]+[Octubre.D7]+[Noviembre.D7]+[Diciembre.D7]" table:style-name="ce15">
            <text:p>23.035,68</text:p>
          </table:table-cell>
          <table:table-cell office:value-type="float" office:value="1" table:formula="of:=[Enero.E7]+[Febrero.E7]+[Marzo.E7]+[Abril.E7]+[Mayo.E7]+[Junio.E7]+[Julio.E7]+[Agosto.E7]+[Septiembre.E7]+[Octubre.E7]+[Noviembre.E7]+[Diciembre.E7]" table:style-name="ce15">
            <text:p>1,00</text:p>
          </table:table-cell>
          <table:table-cell office:value-type="float" office:value="11969.49" table:formula="of:=[Enero.F7]+[Febrero.F7]+[Marzo.F7]+[Abril.F7]+[Mayo.F7]+[Junio.F7]+[Julio.F7]+[Agosto.F7]+[Septiembre.F7]+[Octubre.F7]+[Noviembre.F7]+[Diciembre.F7]" table:style-name="ce15">
            <text:p>11.969,49</text:p>
          </table:table-cell>
          <table:table-cell office:value-type="float" office:value="43.07" table:formula="of:=[Enero.G7]+[Febrero.G7]+[Marzo.G7]+[Abril.G7]+[Mayo.G7]+[Junio.G7]+[Julio.G7]+[Agosto.G7]+[Septiembre.G7]+[Octubre.G7]+[Noviembre.G7]+[Diciembre.G7]" table:style-name="ce15">
            <text:p>43,07</text:p>
          </table:table-cell>
          <table:table-cell office:value-type="float" office:value="1149.1099999999999" table:formula="of:=[Enero.H7]+[Febrero.H7]+[Marzo.H7]+[Abril.H7]+[Mayo.H7]+[Junio.H7]+[Julio.H7]+[Agosto.H7]+[Septiembre.H7]+[Octubre.H7]+[Noviembre.H7]+[Diciembre.H7]" table:style-name="ce15">
            <text:p>1.149,11</text:p>
          </table:table-cell>
          <table:table-cell office:value-type="float" office:value="4842.2300000000005" table:formula="of:=[Enero.I7]+[Febrero.I7]+[Marzo.I7]+[Abril.I7]+[Mayo.I7]+[Junio.I7]+[Julio.I7]+[Agosto.I7]+[Septiembre.I7]+[Octubre.I7]+[Noviembre.I7]+[Diciembre.I7]" table:style-name="ce15">
            <text:p>4.842,23</text:p>
          </table:table-cell>
          <table:table-cell office:value-type="float" office:value="4527.05" table:formula="of:=[Enero.J7]+[Febrero.J7]+[Marzo.J7]+[Abril.J7]+[Mayo.J7]+[Junio.J7]+[Julio.J7]+[Agosto.J7]+[Septiembre.J7]+[Octubre.J7]+[Noviembre.J7]+[Diciembre.J7]" table:style-name="ce15">
            <text:p>4.527,05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LP</text:p>
          </table:table-cell>
          <table:table-cell office:value-type="float" office:value="21752.39" table:formula="of:=[Enero.B8]+[Febrero.B8]+[Marzo.B8]+[Abril.B8]+[Mayo.B8]+[Junio.B8]+[Julio.B8]+[Agosto.B8]+[Septiembre.B8]+[Octubre.B8]+[Noviembre.B8]+[Diciembre.B8]" table:style-name="ce15">
            <text:p>21.752,39</text:p>
          </table:table-cell>
          <table:table-cell office:value-type="float" office:value="75.97999999999999" table:formula="of:=[Enero.C8]+[Febrero.C8]+[Marzo.C8]+[Abril.C8]+[Mayo.C8]+[Junio.C8]+[Julio.C8]+[Agosto.C8]+[Septiembre.C8]+[Octubre.C8]+[Noviembre.C8]+[Diciembre.C8]" table:style-name="ce15">
            <text:p>75,98</text:p>
          </table:table-cell>
          <table:table-cell office:value-type="float" office:value="62.79" table:formula="of:=[Enero.D8]+[Febrero.D8]+[Marzo.D8]+[Abril.D8]+[Mayo.D8]+[Junio.D8]+[Julio.D8]+[Agosto.D8]+[Septiembre.D8]+[Octubre.D8]+[Noviembre.D8]+[Diciembre.D8]" table:style-name="ce15">
            <text:p>62,79</text:p>
          </table:table-cell>
          <table:table-cell office:value-type="float" office:value="0.02" table:formula="of:=[Enero.E8]+[Febrero.E8]+[Marzo.E8]+[Abril.E8]+[Mayo.E8]+[Junio.E8]+[Julio.E8]+[Agosto.E8]+[Septiembre.E8]+[Octubre.E8]+[Noviembre.E8]+[Diciembre.E8]" table:style-name="ce15">
            <text:p>0,02</text:p>
          </table:table-cell>
          <table:table-cell office:value-type="float" office:value="21765.600000000002" table:formula="of:=[Enero.F8]+[Febrero.F8]+[Marzo.F8]+[Abril.F8]+[Mayo.F8]+[Junio.F8]+[Julio.F8]+[Agosto.F8]+[Septiembre.F8]+[Octubre.F8]+[Noviembre.F8]+[Diciembre.F8]" table:style-name="ce15">
            <text:p>21.765,60</text:p>
          </table:table-cell>
          <table:table-cell office:value-type="float" office:value="78.349999999999994" table:formula="of:=[Enero.G8]+[Febrero.G8]+[Marzo.G8]+[Abril.G8]+[Mayo.G8]+[Junio.G8]+[Julio.G8]+[Agosto.G8]+[Septiembre.G8]+[Octubre.G8]+[Noviembre.G8]+[Diciembre.G8]" table:style-name="ce15">
            <text:p>78,35</text:p>
          </table:table-cell>
          <table:table-cell office:value-type="float" office:value="1810.7599999999998" table:formula="of:=[Enero.H8]+[Febrero.H8]+[Marzo.H8]+[Abril.H8]+[Mayo.H8]+[Junio.H8]+[Julio.H8]+[Agosto.H8]+[Septiembre.H8]+[Octubre.H8]+[Noviembre.H8]+[Diciembre.H8]" table:style-name="ce15">
            <text:p>1.810,76</text:p>
          </table:table-cell>
          <table:table-cell office:value-type="float" office:value="6182.5199999999995" table:formula="of:=[Enero.I8]+[Febrero.I8]+[Marzo.I8]+[Abril.I8]+[Mayo.I8]+[Junio.I8]+[Julio.I8]+[Agosto.I8]+[Septiembre.I8]+[Octubre.I8]+[Noviembre.I8]+[Diciembre.I8]" table:style-name="ce15">
            <text:p>6.182,52</text:p>
          </table:table-cell>
          <table:table-cell office:value-type="float" office:value="6179.2199999999993" table:formula="of:=[Enero.J8]+[Febrero.J8]+[Marzo.J8]+[Abril.J8]+[Mayo.J8]+[Junio.J8]+[Julio.J8]+[Agosto.J8]+[Septiembre.J8]+[Octubre.J8]+[Noviembre.J8]+[Diciembre.J8]" table:style-name="ce15">
            <text:p>6.179,2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urbanos</text:p>
          </table:table-cell>
          <table:table-cell office:value-type="float" office:value="415782.3" table:formula="of:=[Enero.B9]+[Febrero.B9]+[Marzo.B9]+[Abril.B9]+[Mayo.B9]+[Junio.B9]+[Julio.B9]+[Agosto.B9]+[Septiembre.B9]+[Octubre.B9]+[Noviembre.B9]+[Diciembre.B9]" table:style-name="ce15">
            <text:p>415.782,30</text:p>
          </table:table-cell>
          <table:table-cell office:value-type="float" office:value="25440.83" table:formula="of:=[Enero.C9]+[Febrero.C9]+[Marzo.C9]+[Abril.C9]+[Mayo.C9]+[Junio.C9]+[Julio.C9]+[Agosto.C9]+[Septiembre.C9]+[Octubre.C9]+[Noviembre.C9]+[Diciembre.C9]" table:style-name="ce15">
            <text:p>25.440,83</text:p>
          </table:table-cell>
          <table:table-cell office:value-type="float" office:value="24431.559999999998" table:formula="of:=[Enero.D9]+[Febrero.D9]+[Marzo.D9]+[Abril.D9]+[Mayo.D9]+[Junio.D9]+[Julio.D9]+[Agosto.D9]+[Septiembre.D9]+[Octubre.D9]+[Noviembre.D9]+[Diciembre.D9]" table:style-name="ce15">
            <text:p>24.431,56</text:p>
          </table:table-cell>
          <table:table-cell office:value-type="float" office:value="0" table:formula="of:=[Enero.E9]+[Febrero.E9]+[Marzo.E9]+[Abril.E9]+[Mayo.E9]+[Junio.E9]+[Julio.E9]+[Agosto.E9]+[Septiembre.E9]+[Octubre.E9]+[Noviembre.E9]+[Diciembre.E9]" table:style-name="ce15">
            <text:p>0,00</text:p>
          </table:table-cell>
          <table:table-cell office:value-type="float" office:value="416791.57000000007" table:formula="of:=[Enero.F9]+[Febrero.F9]+[Marzo.F9]+[Abril.F9]+[Mayo.F9]+[Junio.F9]+[Julio.F9]+[Agosto.F9]+[Septiembre.F9]+[Octubre.F9]+[Noviembre.F9]+[Diciembre.F9]" table:style-name="ce15">
            <text:p>416.791,57</text:p>
          </table:table-cell>
          <table:table-cell office:value-type="float" office:value="1500.45" table:formula="of:=[Enero.G9]+[Febrero.G9]+[Marzo.G9]+[Abril.G9]+[Mayo.G9]+[Junio.G9]+[Julio.G9]+[Agosto.G9]+[Septiembre.G9]+[Octubre.G9]+[Noviembre.G9]+[Diciembre.G9]" table:style-name="ce15">
            <text:p>1.500,45</text:p>
          </table:table-cell>
          <table:table-cell office:value-type="float" office:value="138005.59" table:formula="of:=[Enero.H9]+[Febrero.H9]+[Marzo.H9]+[Abril.H9]+[Mayo.H9]+[Junio.H9]+[Julio.H9]+[Agosto.H9]+[Septiembre.H9]+[Octubre.H9]+[Noviembre.H9]+[Diciembre.H9]" table:style-name="ce15">
            <text:p>138.005,59</text:p>
          </table:table-cell>
          <table:table-cell office:value-type="float" office:value="70723.790000000008" table:formula="of:=[Enero.I9]+[Febrero.I9]+[Marzo.I9]+[Abril.I9]+[Mayo.I9]+[Junio.I9]+[Julio.I9]+[Agosto.I9]+[Septiembre.I9]+[Octubre.I9]+[Noviembre.I9]+[Diciembre.I9]" table:style-name="ce15">
            <text:p>70.723,79</text:p>
          </table:table-cell>
          <table:table-cell office:value-type="float" office:value="58266.42" table:formula="of:=[Enero.J9]+[Febrero.J9]+[Marzo.J9]+[Abril.J9]+[Mayo.J9]+[Junio.J9]+[Julio.J9]+[Agosto.J9]+[Septiembre.J9]+[Octubre.J9]+[Noviembre.J9]+[Diciembre.J9]" table:style-name="ce15">
            <text:p>58.266,4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Natural</text:p>
          </table:table-cell>
          <table:table-cell office:value-type="float" office:value="18410834.456666667" table:formula="of:=[Enero.B10]+[Febrero.B10]+[Marzo.B10]+[Abril.B10]+[Mayo.B10]+[Junio.B10]+[Julio.B10]+[Agosto.B10]+[Septiembre.B10]+[Octubre.B10]+[Noviembre.B10]+[Diciembre.B10]" table:style-name="ce15">
            <text:p>18.410.834,46</text:p>
          </table:table-cell>
          <table:table-cell office:value-type="float" office:value="151253.72999999998" table:formula="of:=[Enero.C10]+[Febrero.C10]+[Marzo.C10]+[Abril.C10]+[Mayo.C10]+[Junio.C10]+[Julio.C10]+[Agosto.C10]+[Septiembre.C10]+[Octubre.C10]+[Noviembre.C10]+[Diciembre.C10]" table:style-name="ce15">
            <text:p>151.253,73</text:p>
          </table:table-cell>
          <table:table-cell office:value-type="float" office:value="215934.68" table:formula="of:=[Enero.D10]+[Febrero.D10]+[Marzo.D10]+[Abril.D10]+[Mayo.D10]+[Junio.D10]+[Julio.D10]+[Agosto.D10]+[Septiembre.D10]+[Octubre.D10]+[Noviembre.D10]+[Diciembre.D10]" table:style-name="ce15">
            <text:p>215.934,68</text:p>
          </table:table-cell>
          <table:table-cell office:value-type="float" office:value="64414.209999999992" table:formula="of:=[Enero.E10]+[Febrero.E10]+[Marzo.E10]+[Abril.E10]+[Mayo.E10]+[Junio.E10]+[Julio.E10]+[Agosto.E10]+[Septiembre.E10]+[Octubre.E10]+[Noviembre.E10]+[Diciembre.E10]" table:style-name="ce15">
            <text:p>64.414,21</text:p>
          </table:table-cell>
          <table:table-cell office:value-type="float" office:value="15688081.876666665" table:formula="of:=[Enero.F10]+[Febrero.F10]+[Marzo.F10]+[Abril.F10]+[Mayo.F10]+[Junio.F10]+[Julio.F10]+[Agosto.F10]+[Septiembre.F10]+[Octubre.F10]+[Noviembre.F10]+[Diciembre.F10]" table:style-name="ce15">
            <text:p>15.688.081,88</text:p>
          </table:table-cell>
          <table:table-cell office:value-type="float" office:value="56517.036567999996" table:formula="of:=[Enero.G10]+[Febrero.G10]+[Marzo.G10]+[Abril.G10]+[Mayo.G10]+[Junio.G10]+[Julio.G10]+[Agosto.G10]+[Septiembre.G10]+[Octubre.G10]+[Noviembre.G10]+[Diciembre.G10]" table:style-name="ce15">
            <text:p>56.517,04</text:p>
          </table:table-cell>
          <table:table-cell office:value-type="float" office:value="1498085.2535535379" table:formula="of:=[Enero.H10]+[Febrero.H10]+[Marzo.H10]+[Abril.H10]+[Mayo.H10]+[Junio.H10]+[Julio.H10]+[Agosto.H10]+[Septiembre.H10]+[Octubre.H10]+[Noviembre.H10]+[Diciembre.H10]" table:style-name="ce15">
            <text:p>1.498.085,25</text:p>
          </table:table-cell>
          <table:table-cell office:value-type="float" office:value="5334693.9780000001" table:formula="of:=[Enero.I10]+[Febrero.I10]+[Marzo.I10]+[Abril.I10]+[Mayo.I10]+[Junio.I10]+[Julio.I10]+[Agosto.I10]+[Septiembre.I10]+[Octubre.I10]+[Noviembre.I10]+[Diciembre.I10]" table:style-name="ce15">
            <text:p>5.334.693,98</text:p>
          </table:table-cell>
          <table:table-cell office:value-type="float" office:value="5174620.9576666672" table:formula="of:=[Enero.J10]+[Febrero.J10]+[Marzo.J10]+[Abril.J10]+[Mayo.J10]+[Junio.J10]+[Julio.J10]+[Agosto.J10]+[Septiembre.J10]+[Octubre.J10]+[Noviembre.J10]+[Diciembre.J10]" table:style-name="ce15">
            <text:p>5.174.620,96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bituminoso</text:p>
          </table:table-cell>
          <table:table-cell office:value-type="float" office:value="620129" table:formula="of:=[Enero.B11]+[Febrero.B11]+[Marzo.B11]+[Abril.B11]+[Mayo.B11]+[Junio.B11]+[Julio.B11]+[Agosto.B11]+[Septiembre.B11]+[Octubre.B11]+[Noviembre.B11]+[Diciembre.B11]" table:style-name="ce15">
            <text:p>620.129,00</text:p>
          </table:table-cell>
          <table:table-cell office:value-type="float" office:value="779056.39999999991" table:formula="of:=[Enero.C11]+[Febrero.C11]+[Marzo.C11]+[Abril.C11]+[Mayo.C11]+[Junio.C11]+[Julio.C11]+[Agosto.C11]+[Septiembre.C11]+[Octubre.C11]+[Noviembre.C11]+[Diciembre.C11]" table:style-name="ce15">
            <text:p>779.056,40</text:p>
          </table:table-cell>
          <table:table-cell office:value-type="float" office:value="869950.4" table:formula="of:=[Enero.D11]+[Febrero.D11]+[Marzo.D11]+[Abril.D11]+[Mayo.D11]+[Junio.D11]+[Julio.D11]+[Agosto.D11]+[Septiembre.D11]+[Octubre.D11]+[Noviembre.D11]+[Diciembre.D11]" table:style-name="ce15">
            <text:p>869.950,40</text:p>
          </table:table-cell>
          <table:table-cell office:value-type="float" office:value="0" table:formula="of:=[Enero.E11]+[Febrero.E11]+[Marzo.E11]+[Abril.E11]+[Mayo.E11]+[Junio.E11]+[Julio.E11]+[Agosto.E11]+[Septiembre.E11]+[Octubre.E11]+[Noviembre.E11]+[Diciembre.E11]" table:style-name="ce15">
            <text:p>0,00</text:p>
          </table:table-cell>
          <table:table-cell office:value-type="float" office:value="529235" table:formula="of:=[Enero.F11]+[Febrero.F11]+[Marzo.F11]+[Abril.F11]+[Mayo.F11]+[Junio.F11]+[Julio.F11]+[Agosto.F11]+[Septiembre.F11]+[Octubre.F11]+[Noviembre.F11]+[Diciembre.F11]" table:style-name="ce15">
            <text:p>529.235,00</text:p>
          </table:table-cell>
          <table:table-cell office:value-type="float" office:value="1905.24" table:formula="of:=[Enero.G11]+[Febrero.G11]+[Marzo.G11]+[Abril.G11]+[Mayo.G11]+[Junio.G11]+[Julio.G11]+[Agosto.G11]+[Septiembre.G11]+[Octubre.G11]+[Noviembre.G11]+[Diciembre.G11]" table:style-name="ce15">
            <text:p>1.905,24</text:p>
          </table:table-cell>
          <table:table-cell office:value-type="float" office:value="75605" table:formula="of:=[Enero.H11]+[Febrero.H11]+[Marzo.H11]+[Abril.H11]+[Mayo.H11]+[Junio.H11]+[Julio.H11]+[Agosto.H11]+[Septiembre.H11]+[Octubre.H11]+[Noviembre.H11]+[Diciembre.H11]" table:style-name="ce15">
            <text:p>75.605,00</text:p>
          </table:table-cell>
          <table:table-cell office:value-type="float" office:value="52426.560000000005" table:formula="of:=[Enero.I11]+[Febrero.I11]+[Marzo.I11]+[Abril.I11]+[Mayo.I11]+[Junio.I11]+[Julio.I11]+[Agosto.I11]+[Septiembre.I11]+[Octubre.I11]+[Noviembre.I11]+[Diciembre.I11]" table:style-name="ce15">
            <text:p>52.426,56</text:p>
          </table:table-cell>
          <table:table-cell office:value-type="float" office:value="40464.07" table:formula="of:=[Enero.J11]+[Febrero.J11]+[Marzo.J11]+[Abril.J11]+[Mayo.J11]+[Junio.J11]+[Julio.J11]+[Agosto.J11]+[Septiembre.J11]+[Octubre.J11]+[Noviembre.J11]+[Diciembre.J11]" table:style-name="ce15">
            <text:p>40.464,07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Otras fuentes</text:p>
          </table:table-cell>
          <table:table-cell office:value-type="float" office:value="177352.56" table:formula="of:=[Enero.B12]+[Febrero.B12]+[Marzo.B12]+[Abril.B12]+[Mayo.B12]+[Junio.B12]+[Julio.B12]+[Agosto.B12]+[Septiembre.B12]+[Octubre.B12]+[Noviembre.B12]+[Diciembre.B12]" table:style-name="ce15">
            <text:p>177.352,56</text:p>
          </table:table-cell>
          <table:table-cell office:value-type="float" office:value="0" table:formula="of:=[Enero.C12]+[Febrero.C12]+[Marzo.C12]+[Abril.C12]+[Mayo.C12]+[Junio.C12]+[Julio.C12]+[Agosto.C12]+[Septiembre.C12]+[Octubre.C12]+[Noviembre.C12]+[Diciembre.C12]" table:style-name="ce15">
            <text:p>0,00</text:p>
          </table:table-cell>
          <table:table-cell office:value-type="float" office:value="0" table:formula="of:=[Enero.D12]+[Febrero.D12]+[Marzo.D12]+[Abril.D12]+[Mayo.D12]+[Junio.D12]+[Julio.D12]+[Agosto.D12]+[Septiembre.D12]+[Octubre.D12]+[Noviembre.D12]+[Diciembre.D12]" table:style-name="ce15">
            <text:p>0,00</text:p>
          </table:table-cell>
          <table:table-cell office:value-type="float" office:value="-11795.05" table:formula="of:=[Enero.E12]+[Febrero.E12]+[Marzo.E12]+[Abril.E12]+[Mayo.E12]+[Junio.E12]+[Julio.E12]+[Agosto.E12]+[Septiembre.E12]+[Octubre.E12]+[Noviembre.E12]+[Diciembre.E12]" table:style-name="ce15">
            <text:p>-11.795,05</text:p>
          </table:table-cell>
          <table:table-cell office:value-type="float" office:value="62439" table:formula="of:=[Enero.F12]+[Febrero.F12]+[Marzo.F12]+[Abril.F12]+[Mayo.F12]+[Junio.F12]+[Julio.F12]+[Agosto.F12]+[Septiembre.F12]+[Octubre.F12]+[Noviembre.F12]+[Diciembre.F12]" table:style-name="ce15">
            <text:p>62.439,00</text:p>
          </table:table-cell>
          <table:table-cell office:value-type="float" office:value="224.76999999999998" table:formula="of:=[Enero.G12]+[Febrero.G12]+[Marzo.G12]+[Abril.G12]+[Mayo.G12]+[Junio.G12]+[Julio.G12]+[Agosto.G12]+[Septiembre.G12]+[Octubre.G12]+[Noviembre.G12]+[Diciembre.G12]" table:style-name="ce15">
            <text:p>224,77</text:p>
          </table:table-cell>
          <table:table-cell office:value-type="float" office:value="58995.67" table:formula="of:=[Enero.H12]+[Febrero.H12]+[Marzo.H12]+[Abril.H12]+[Mayo.H12]+[Junio.H12]+[Julio.H12]+[Agosto.H12]+[Septiembre.H12]+[Octubre.H12]+[Noviembre.H12]+[Diciembre.H12]" table:style-name="ce15">
            <text:p>58.995,67</text:p>
          </table:table-cell>
          <table:table-cell office:value-type="float" office:value="12922.969999999998" table:formula="of:=[Enero.I12]+[Febrero.I12]+[Marzo.I12]+[Abril.I12]+[Mayo.I12]+[Junio.I12]+[Julio.I12]+[Agosto.I12]+[Septiembre.I12]+[Octubre.I12]+[Noviembre.I12]+[Diciembre.I12]" table:style-name="ce15">
            <text:p>12.922,97</text:p>
          </table:table-cell>
          <table:table-cell office:value-type="float" office:value="9324.02" table:formula="of:=[Enero.J12]+[Febrero.J12]+[Marzo.J12]+[Abril.J12]+[Mayo.J12]+[Junio.J12]+[Julio.J12]+[Agosto.J12]+[Septiembre.J12]+[Octubre.J12]+[Noviembre.J12]+[Diciembre.J12]" table:style-name="ce15">
            <text:p>9.324,0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oque de petróleo</text:p>
          </table:table-cell>
          <table:table-cell office:value-type="float" office:value="0" table:formula="of:=[Enero.B13]+[Febrero.B13]+[Marzo.B13]+[Abril.B13]+[Mayo.B13]+[Junio.B13]+[Julio.B13]+[Agosto.B13]+[Septiembre.B13]+[Octubre.B13]+[Noviembre.B13]+[Diciembre.B13]" table:style-name="ce15">
            <text:p>0,00</text:p>
          </table:table-cell>
          <table:table-cell office:value-type="float" office:value="0" table:formula="of:=[Enero.C13]+[Febrero.C13]+[Marzo.C13]+[Abril.C13]+[Mayo.C13]+[Junio.C13]+[Julio.C13]+[Agosto.C13]+[Septiembre.C13]+[Octubre.C13]+[Noviembre.C13]+[Diciembre.C13]" table:style-name="ce15">
            <text:p>0,00</text:p>
          </table:table-cell>
          <table:table-cell office:value-type="float" office:value="0" table:formula="of:=[Enero.D13]+[Febrero.D13]+[Marzo.D13]+[Abril.D13]+[Mayo.D13]+[Junio.D13]+[Julio.D13]+[Agosto.D13]+[Septiembre.D13]+[Octubre.D13]+[Noviembre.D13]+[Diciembre.D13]" table:style-name="ce15">
            <text:p>0,00</text:p>
          </table:table-cell>
          <table:table-cell office:value-type="float" office:value="0" table:formula="of:=[Enero.E13]+[Febrero.E13]+[Marzo.E13]+[Abril.E13]+[Mayo.E13]+[Junio.E13]+[Julio.E13]+[Agosto.E13]+[Septiembre.E13]+[Octubre.E13]+[Noviembre.E13]+[Diciembre.E13]" table:style-name="ce15">
            <text:p>0,00</text:p>
          </table:table-cell>
          <table:table-cell office:value-type="float" office:value="0" table:formula="of:=[Enero.F13]+[Febrero.F13]+[Marzo.F13]+[Abril.F13]+[Mayo.F13]+[Junio.F13]+[Julio.F13]+[Agosto.F13]+[Septiembre.F13]+[Octubre.F13]+[Noviembre.F13]+[Diciembre.F13]" table:style-name="ce15">
            <text:p>0,00</text:p>
          </table:table-cell>
          <table:table-cell office:value-type="float" office:value="0" table:formula="of:=[Enero.G13]+[Febrero.G13]+[Marzo.G13]+[Abril.G13]+[Mayo.G13]+[Junio.G13]+[Julio.G13]+[Agosto.G13]+[Septiembre.G13]+[Octubre.G13]+[Noviembre.G13]+[Diciembre.G13]" table:style-name="ce15">
            <text:p>0,00</text:p>
          </table:table-cell>
          <table:table-cell office:value-type="float" office:value="0" table:formula="of:=[Enero.H13]+[Febrero.H13]+[Marzo.H13]+[Abril.H13]+[Mayo.H13]+[Junio.H13]+[Julio.H13]+[Agosto.H13]+[Septiembre.H13]+[Octubre.H13]+[Noviembre.H13]+[Diciembre.H13]" table:style-name="ce15">
            <text:p>0,00</text:p>
          </table:table-cell>
          <table:table-cell office:value-type="float" office:value="0" table:formula="of:=[Enero.I13]+[Febrero.I13]+[Marzo.I13]+[Abril.I13]+[Mayo.I13]+[Junio.I13]+[Julio.I13]+[Agosto.I13]+[Septiembre.I13]+[Octubre.I13]+[Noviembre.I13]+[Diciembre.I13]" table:style-name="ce15">
            <text:p>0,00</text:p>
          </table:table-cell>
          <table:table-cell office:value-type="float" office:value="0" table:formula="of:=[Enero.J13]+[Febrero.J13]+[Marzo.J13]+[Abril.J13]+[Mayo.J13]+[Junio.J13]+[Julio.J13]+[Agosto.J13]+[Septiembre.J13]+[Octubre.J13]+[Noviembre.J13]+[Diciembre.J13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Gas de refinería</text:p>
          </table:table-cell>
          <table:table-cell office:value-type="float" office:value="84523.260000000009" table:formula="of:=[Enero.B14]+[Febrero.B14]+[Marzo.B14]+[Abril.B14]+[Mayo.B14]+[Junio.B14]+[Julio.B14]+[Agosto.B14]+[Septiembre.B14]+[Octubre.B14]+[Noviembre.B14]+[Diciembre.B14]" table:style-name="ce15">
            <text:p>84.523,26</text:p>
          </table:table-cell>
          <table:table-cell office:value-type="float" office:value="0" table:formula="of:=[Enero.C14]+[Febrero.C14]+[Marzo.C14]+[Abril.C14]+[Mayo.C14]+[Junio.C14]+[Julio.C14]+[Agosto.C14]+[Septiembre.C14]+[Octubre.C14]+[Noviembre.C14]+[Diciembre.C14]" table:style-name="ce15">
            <text:p>0,00</text:p>
          </table:table-cell>
          <table:table-cell office:value-type="float" office:value="0" table:formula="of:=[Enero.D14]+[Febrero.D14]+[Marzo.D14]+[Abril.D14]+[Mayo.D14]+[Junio.D14]+[Julio.D14]+[Agosto.D14]+[Septiembre.D14]+[Octubre.D14]+[Noviembre.D14]+[Diciembre.D14]" table:style-name="ce15">
            <text:p>0,00</text:p>
          </table:table-cell>
          <table:table-cell office:value-type="float" office:value="0" table:formula="of:=[Enero.E14]+[Febrero.E14]+[Marzo.E14]+[Abril.E14]+[Mayo.E14]+[Junio.E14]+[Julio.E14]+[Agosto.E14]+[Septiembre.E14]+[Octubre.E14]+[Noviembre.E14]+[Diciembre.E14]" table:style-name="ce15">
            <text:p>0,00</text:p>
          </table:table-cell>
          <table:table-cell office:value-type="float" office:value="14576" table:formula="of:=[Enero.F14]+[Febrero.F14]+[Marzo.F14]+[Abril.F14]+[Mayo.F14]+[Junio.F14]+[Julio.F14]+[Agosto.F14]+[Septiembre.F14]+[Octubre.F14]+[Noviembre.F14]+[Diciembre.F14]" table:style-name="ce15">
            <text:p>14.576,00</text:p>
          </table:table-cell>
          <table:table-cell office:value-type="float" office:value="52.480000000000004" table:formula="of:=[Enero.G14]+[Febrero.G14]+[Marzo.G14]+[Abril.G14]+[Mayo.G14]+[Junio.G14]+[Julio.G14]+[Agosto.G14]+[Septiembre.G14]+[Octubre.G14]+[Noviembre.G14]+[Diciembre.G14]" table:style-name="ce15">
            <text:p>52,48</text:p>
          </table:table-cell>
          <table:table-cell office:value-type="float" office:value="2116.02" table:formula="of:=[Enero.H14]+[Febrero.H14]+[Marzo.H14]+[Abril.H14]+[Mayo.H14]+[Junio.H14]+[Julio.H14]+[Agosto.H14]+[Septiembre.H14]+[Octubre.H14]+[Noviembre.H14]+[Diciembre.H14]" table:style-name="ce15">
            <text:p>2.116,02</text:p>
          </table:table-cell>
          <table:table-cell office:value-type="float" office:value="3058.74" table:formula="of:=[Enero.I14]+[Febrero.I14]+[Marzo.I14]+[Abril.I14]+[Mayo.I14]+[Junio.I14]+[Julio.I14]+[Agosto.I14]+[Septiembre.I14]+[Octubre.I14]+[Noviembre.I14]+[Diciembre.I14]" table:style-name="ce15">
            <text:p>3.058,74</text:p>
          </table:table-cell>
          <table:table-cell office:value-type="float" office:value="2974.7" table:formula="of:=[Enero.J14]+[Febrero.J14]+[Marzo.J14]+[Abril.J14]+[Mayo.J14]+[Junio.J14]+[Julio.J14]+[Agosto.J14]+[Septiembre.J14]+[Octubre.J14]+[Noviembre.J14]+[Diciembre.J14]" table:style-name="ce15">
            <text:p>2.974,7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masa</text:p>
          </table:table-cell>
          <table:table-cell office:value-type="float" office:value="3418850.02" table:formula="of:=[Enero.B15]+[Febrero.B15]+[Marzo.B15]+[Abril.B15]+[Mayo.B15]+[Junio.B15]+[Julio.B15]+[Agosto.B15]+[Septiembre.B15]+[Octubre.B15]+[Noviembre.B15]+[Diciembre.B15]" table:style-name="ce15">
            <text:p>3.418.850,02</text:p>
          </table:table-cell>
          <table:table-cell office:value-type="float" office:value="5821909.7899999991" table:formula="of:=[Enero.C15]+[Febrero.C15]+[Marzo.C15]+[Abril.C15]+[Mayo.C15]+[Junio.C15]+[Julio.C15]+[Agosto.C15]+[Septiembre.C15]+[Octubre.C15]+[Noviembre.C15]+[Diciembre.C15]" table:style-name="ce15">
            <text:p>5.821.909,79</text:p>
          </table:table-cell>
          <table:table-cell office:value-type="float" office:value="5788183.8099999996" table:formula="of:=[Enero.D15]+[Febrero.D15]+[Marzo.D15]+[Abril.D15]+[Mayo.D15]+[Junio.D15]+[Julio.D15]+[Agosto.D15]+[Septiembre.D15]+[Octubre.D15]+[Noviembre.D15]+[Diciembre.D15]" table:style-name="ce15">
            <text:p>5.788.183,81</text:p>
          </table:table-cell>
          <table:table-cell office:value-type="float" office:value="-4068.57" table:formula="of:=[Enero.E15]+[Febrero.E15]+[Marzo.E15]+[Abril.E15]+[Mayo.E15]+[Junio.E15]+[Julio.E15]+[Agosto.E15]+[Septiembre.E15]+[Octubre.E15]+[Noviembre.E15]+[Diciembre.E15]" table:style-name="ce15">
            <text:p>-4.068,57</text:p>
          </table:table-cell>
          <table:table-cell office:value-type="float" office:value="2784649.24" table:formula="of:=[Enero.F15]+[Febrero.F15]+[Marzo.F15]+[Abril.F15]+[Mayo.F15]+[Junio.F15]+[Julio.F15]+[Agosto.F15]+[Septiembre.F15]+[Octubre.F15]+[Noviembre.F15]+[Diciembre.F15]" table:style-name="ce15">
            <text:p>2.784.649,24</text:p>
          </table:table-cell>
          <table:table-cell office:value-type="float" office:value="10024.740000000002" table:formula="of:=[Enero.G15]+[Febrero.G15]+[Marzo.G15]+[Abril.G15]+[Mayo.G15]+[Junio.G15]+[Julio.G15]+[Agosto.G15]+[Septiembre.G15]+[Octubre.G15]+[Noviembre.G15]+[Diciembre.G15]" table:style-name="ce15">
            <text:p>10.024,74</text:p>
          </table:table-cell>
          <table:table-cell office:value-type="float" office:value="861077.10000000009" table:formula="of:=[Enero.H15]+[Febrero.H15]+[Marzo.H15]+[Abril.H15]+[Mayo.H15]+[Junio.H15]+[Julio.H15]+[Agosto.H15]+[Septiembre.H15]+[Octubre.H15]+[Noviembre.H15]+[Diciembre.H15]" table:style-name="ce15">
            <text:p>861.077,10</text:p>
          </table:table-cell>
          <table:table-cell office:value-type="float" office:value="328735.96000000002" table:formula="of:=[Enero.I15]+[Febrero.I15]+[Marzo.I15]+[Abril.I15]+[Mayo.I15]+[Junio.I15]+[Julio.I15]+[Agosto.I15]+[Septiembre.I15]+[Octubre.I15]+[Noviembre.I15]+[Diciembre.I15]" table:style-name="ce15">
            <text:p>328.735,96</text:p>
          </table:table-cell>
          <table:table-cell office:value-type="float" office:value="314456.32000000001" table:formula="of:=[Enero.J15]+[Febrero.J15]+[Marzo.J15]+[Abril.J15]+[Mayo.J15]+[Junio.J15]+[Julio.J15]+[Agosto.J15]+[Septiembre.J15]+[Octubre.J15]+[Noviembre.J15]+[Diciembre.J15]" table:style-name="ce15">
            <text:p>314.456,32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Carbón sub-bituminoso</text:p>
          </table:table-cell>
          <table:table-cell office:value-type="float" office:value="0" table:formula="of:=[Enero.B16]+[Febrero.B16]+[Marzo.B16]+[Abril.B16]+[Mayo.B16]+[Junio.B16]+[Julio.B16]+[Agosto.B16]+[Septiembre.B16]+[Octubre.B16]+[Noviembre.B16]+[Diciembre.B16]" table:style-name="ce15">
            <text:p>0,00</text:p>
          </table:table-cell>
          <table:table-cell office:value-type="float" office:value="0" table:formula="of:=[Enero.C16]+[Febrero.C16]+[Marzo.C16]+[Abril.C16]+[Mayo.C16]+[Junio.C16]+[Julio.C16]+[Agosto.C16]+[Septiembre.C16]+[Octubre.C16]+[Noviembre.C16]+[Diciembre.C16]" table:style-name="ce15">
            <text:p>0,00</text:p>
          </table:table-cell>
          <table:table-cell office:value-type="float" office:value="0" table:formula="of:=[Enero.D16]+[Febrero.D16]+[Marzo.D16]+[Abril.D16]+[Mayo.D16]+[Junio.D16]+[Julio.D16]+[Agosto.D16]+[Septiembre.D16]+[Octubre.D16]+[Noviembre.D16]+[Diciembre.D16]" table:style-name="ce15">
            <text:p>0,00</text:p>
          </table:table-cell>
          <table:table-cell office:value-type="float" office:value="0" table:formula="of:=[Enero.E16]+[Febrero.E16]+[Marzo.E16]+[Abril.E16]+[Mayo.E16]+[Junio.E16]+[Julio.E16]+[Agosto.E16]+[Septiembre.E16]+[Octubre.E16]+[Noviembre.E16]+[Diciembre.E16]" table:style-name="ce15">
            <text:p>0,00</text:p>
          </table:table-cell>
          <table:table-cell office:value-type="float" office:value="0" table:formula="of:=[Enero.F16]+[Febrero.F16]+[Marzo.F16]+[Abril.F16]+[Mayo.F16]+[Junio.F16]+[Julio.F16]+[Agosto.F16]+[Septiembre.F16]+[Octubre.F16]+[Noviembre.F16]+[Diciembre.F16]" table:style-name="ce15">
            <text:p>0,00</text:p>
          </table:table-cell>
          <table:table-cell office:value-type="float" office:value="0" table:formula="of:=[Enero.G16]+[Febrero.G16]+[Marzo.G16]+[Abril.G16]+[Mayo.G16]+[Junio.G16]+[Julio.G16]+[Agosto.G16]+[Septiembre.G16]+[Octubre.G16]+[Noviembre.G16]+[Diciembre.G16]" table:style-name="ce15">
            <text:p>0,00</text:p>
          </table:table-cell>
          <table:table-cell office:value-type="float" office:value="0" table:formula="of:=[Enero.H16]+[Febrero.H16]+[Marzo.H16]+[Abril.H16]+[Mayo.H16]+[Junio.H16]+[Julio.H16]+[Agosto.H16]+[Septiembre.H16]+[Octubre.H16]+[Noviembre.H16]+[Diciembre.H16]" table:style-name="ce15">
            <text:p>0,00</text:p>
          </table:table-cell>
          <table:table-cell office:value-type="float" office:value="0" table:formula="of:=[Enero.I16]+[Febrero.I16]+[Marzo.I16]+[Abril.I16]+[Mayo.I16]+[Junio.I16]+[Julio.I16]+[Agosto.I16]+[Septiembre.I16]+[Octubre.I16]+[Noviembre.I16]+[Diciembre.I16]" table:style-name="ce15">
            <text:p>0,00</text:p>
          </table:table-cell>
          <table:table-cell office:value-type="float" office:value="0" table:formula="of:=[Enero.J16]+[Febrero.J16]+[Marzo.J16]+[Abril.J16]+[Mayo.J16]+[Junio.J16]+[Julio.J16]+[Agosto.J16]+[Septiembre.J16]+[Octubre.J16]+[Noviembre.J16]+[Diciembre.J16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Residuos industriales no renovables</text:p>
          </table:table-cell>
          <table:table-cell office:value-type="float" office:value="134363" table:formula="of:=[Enero.B17]+[Febrero.B17]+[Marzo.B17]+[Abril.B17]+[Mayo.B17]+[Junio.B17]+[Julio.B17]+[Agosto.B17]+[Septiembre.B17]+[Octubre.B17]+[Noviembre.B17]+[Diciembre.B17]" table:style-name="ce15">
            <text:p>134.363,00</text:p>
          </table:table-cell>
          <table:table-cell office:value-type="float" office:value="0" table:formula="of:=[Enero.C17]+[Febrero.C17]+[Marzo.C17]+[Abril.C17]+[Mayo.C17]+[Junio.C17]+[Julio.C17]+[Agosto.C17]+[Septiembre.C17]+[Octubre.C17]+[Noviembre.C17]+[Diciembre.C17]" table:style-name="ce15">
            <text:p>0,00</text:p>
          </table:table-cell>
          <table:table-cell office:value-type="float" office:value="0" table:formula="of:=[Enero.D17]+[Febrero.D17]+[Marzo.D17]+[Abril.D17]+[Mayo.D17]+[Junio.D17]+[Julio.D17]+[Agosto.D17]+[Septiembre.D17]+[Octubre.D17]+[Noviembre.D17]+[Diciembre.D17]" table:style-name="ce15">
            <text:p>0,00</text:p>
          </table:table-cell>
          <table:table-cell office:value-type="float" office:value="0" table:formula="of:=[Enero.E17]+[Febrero.E17]+[Marzo.E17]+[Abril.E17]+[Mayo.E17]+[Junio.E17]+[Julio.E17]+[Agosto.E17]+[Septiembre.E17]+[Octubre.E17]+[Noviembre.E17]+[Diciembre.E17]" table:style-name="ce15">
            <text:p>0,00</text:p>
          </table:table-cell>
          <table:table-cell office:value-type="float" office:value="0" table:formula="of:=[Enero.F17]+[Febrero.F17]+[Marzo.F17]+[Abril.F17]+[Mayo.F17]+[Junio.F17]+[Julio.F17]+[Agosto.F17]+[Septiembre.F17]+[Octubre.F17]+[Noviembre.F17]+[Diciembre.F17]" table:style-name="ce15">
            <text:p>0,00</text:p>
          </table:table-cell>
          <table:table-cell office:value-type="float" office:value="0" table:formula="of:=[Enero.G17]+[Febrero.G17]+[Marzo.G17]+[Abril.G17]+[Mayo.G17]+[Junio.G17]+[Julio.G17]+[Agosto.G17]+[Septiembre.G17]+[Octubre.G17]+[Noviembre.G17]+[Diciembre.G17]" table:style-name="ce15">
            <text:p>0,00</text:p>
          </table:table-cell>
          <table:table-cell office:value-type="float" office:value="0" table:formula="of:=[Enero.H17]+[Febrero.H17]+[Marzo.H17]+[Abril.H17]+[Mayo.H17]+[Junio.H17]+[Julio.H17]+[Agosto.H17]+[Septiembre.H17]+[Octubre.H17]+[Noviembre.H17]+[Diciembre.H17]" table:style-name="ce15">
            <text:p>0,00</text:p>
          </table:table-cell>
          <table:table-cell office:value-type="float" office:value="0" table:formula="of:=[Enero.I17]+[Febrero.I17]+[Marzo.I17]+[Abril.I17]+[Mayo.I17]+[Junio.I17]+[Julio.I17]+[Agosto.I17]+[Septiembre.I17]+[Octubre.I17]+[Noviembre.I17]+[Diciembre.I17]" table:style-name="ce15">
            <text:p>0,00</text:p>
          </table:table-cell>
          <table:table-cell office:value-type="float" office:value="0" table:formula="of:=[Enero.J17]+[Febrero.J17]+[Marzo.J17]+[Abril.J17]+[Mayo.J17]+[Junio.J17]+[Julio.J17]+[Agosto.J17]+[Septiembre.J17]+[Octubre.J17]+[Noviembre.J17]+[Diciembre.J17]" table:style-name="ce15">
            <text:p>0,00</text:p>
          </table:table-cell>
          <table:table-cell table:number-columns-repeated="16374"/>
        </table:table-row>
        <table:table-row table:style-name="ro3">
          <table:table-cell office:value-type="string" table:style-name="ce14">
            <text:p>Biolíquidos</text:p>
          </table:table-cell>
          <table:table-cell office:value-type="float" office:value="14072.61" table:formula="of:=[Enero.B18]+[Febrero.B18]+[Marzo.B18]+[Abril.B18]+[Mayo.B18]+[Junio.B18]+[Julio.B18]+[Agosto.B18]+[Septiembre.B18]+[Octubre.B18]+[Noviembre.B18]+[Diciembre.B18]" table:style-name="ce15">
            <text:p>14.072,61</text:p>
          </table:table-cell>
          <table:table-cell office:value-type="float" office:value="0" table:formula="of:=[Enero.C18]+[Febrero.C18]+[Marzo.C18]+[Abril.C18]+[Mayo.C18]+[Junio.C18]+[Julio.C18]+[Agosto.C18]+[Septiembre.C18]+[Octubre.C18]+[Noviembre.C18]+[Diciembre.C18]" table:style-name="ce15">
            <text:p>0,00</text:p>
          </table:table-cell>
          <table:table-cell office:value-type="float" office:value="0" table:formula="of:=[Enero.D18]+[Febrero.D18]+[Marzo.D18]+[Abril.D18]+[Mayo.D18]+[Junio.D18]+[Julio.D18]+[Agosto.D18]+[Septiembre.D18]+[Octubre.D18]+[Noviembre.D18]+[Diciembre.D18]" table:style-name="ce15">
            <text:p>0,00</text:p>
          </table:table-cell>
          <table:table-cell office:value-type="float" office:value="0" table:formula="of:=[Enero.E18]+[Febrero.E18]+[Marzo.E18]+[Abril.E18]+[Mayo.E18]+[Junio.E18]+[Julio.E18]+[Agosto.E18]+[Septiembre.E18]+[Octubre.E18]+[Noviembre.E18]+[Diciembre.E18]" table:style-name="ce15">
            <text:p>0,00</text:p>
          </table:table-cell>
          <table:table-cell office:value-type="float" office:value="14072.61" table:formula="of:=[Enero.F18]+[Febrero.F18]+[Marzo.F18]+[Abril.F18]+[Mayo.F18]+[Junio.F18]+[Julio.F18]+[Agosto.F18]+[Septiembre.F18]+[Octubre.F18]+[Noviembre.F18]+[Diciembre.F18]" table:style-name="ce15">
            <text:p>14.072,61</text:p>
          </table:table-cell>
          <table:table-cell office:value-type="float" office:value="50.650000000000006" table:formula="of:=[Enero.G18]+[Febrero.G18]+[Marzo.G18]+[Abril.G18]+[Mayo.G18]+[Junio.G18]+[Julio.G18]+[Agosto.G18]+[Septiembre.G18]+[Octubre.G18]+[Noviembre.G18]+[Diciembre.G18]" table:style-name="ce15">
            <text:p>50,65</text:p>
          </table:table-cell>
          <table:table-cell office:value-type="float" office:value="2265.79" table:formula="of:=[Enero.H18]+[Febrero.H18]+[Marzo.H18]+[Abril.H18]+[Mayo.H18]+[Junio.H18]+[Julio.H18]+[Agosto.H18]+[Septiembre.H18]+[Octubre.H18]+[Noviembre.H18]+[Diciembre.H18]" table:style-name="ce15">
            <text:p>2.265,79</text:p>
          </table:table-cell>
          <table:table-cell office:value-type="float" office:value="1662.23" table:formula="of:=[Enero.I18]+[Febrero.I18]+[Marzo.I18]+[Abril.I18]+[Mayo.I18]+[Junio.I18]+[Julio.I18]+[Agosto.I18]+[Septiembre.I18]+[Octubre.I18]+[Noviembre.I18]+[Diciembre.I18]" table:style-name="ce15">
            <text:p>1.662,23</text:p>
          </table:table-cell>
          <table:table-cell office:value-type="float" office:value="1591.2399999999998" table:formula="of:=[Enero.J18]+[Febrero.J18]+[Marzo.J18]+[Abril.J18]+[Mayo.J18]+[Junio.J18]+[Julio.J18]+[Agosto.J18]+[Septiembre.J18]+[Octubre.J18]+[Noviembre.J18]+[Diciembre.J18]" table:style-name="ce15">
            <text:p>1.591,24</text:p>
          </table:table-cell>
          <table:table-cell table:number-columns-repeated="16374"/>
        </table:table-row>
        <table:table-row table:style-name="ro3">
          <table:table-cell table:number-columns-repeated="10" table:style-name="ce16"/>
          <table:table-cell table:number-columns-repeated="16374" table:style-name="ce1"/>
        </table:table-row>
        <table:table-row table:style-name="ro12">
          <table:table-cell office:value-type="string" table:number-columns-spanned="3" table:number-rows-spanned="1" table:style-name="ce24">
            <text:p>En los consumos de combustible para cogeneraciones, no se incluyen los consumos de los equipos de postcombustión y otros equipos que pudiera haber. Si desea información al respecto, puede ponerse en contacto con nosotros a través de la dirección de email siguiente: bzn-estenergeticas@miteco.es</text:p>
          </table:table-cell>
          <table:covered-table-cell table:number-columns-repeated="2"/>
          <table:table-cell table:number-columns-repeated="7" table:style-name="ce16"/>
          <table:table-cell table:number-columns-repeated="16374" table:style-name="ce1"/>
        </table:table-row>
        <table:table-row table:style-name="ro1">
          <table:table-cell table:number-columns-repeated="16384" table:style-name="ce16"/>
        </table:table-row>
        <table:table-row table:number-rows-repeated="1048555" table:style-name="ro5">
          <table:table-cell table:number-columns-repeated="16384"/>
        </table:table-row>
      </table:table>
      <table:named-expressions>
        <table:named-expression table:name="SegmentaciónDeDatos_Combustible1" table:expression="of:=&quot;&quot;" table:base-cell-address="Caratula.$A$1"/>
      </table:named-expressions>
      <table:database-ranges>
        <table:database-range table:target-range-address="Noviembre.A1:Noviembre.J18" table:name="Tabla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/>
    <dc:creator/>
    <meta:creation-date>2026-07-28T07:32:51Z</meta:creation-date>
    <dc:date>2026-07-28T07:32:56Z</dc:date>
  </office:meta>
</office:document-meta>
</file>