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style:vertical-align="top" fo:background-color="transparent" style:repeat-content="false"/>
      <style:paragraph-properties fo:text-align="justify"/>
    </style:style>
    <style:style style:name="ce3" style:family="table-cell" style:parent-style-name="Normal_32_2" style:data-style-name="N0">
      <style:table-cell-properties style:vertical-align="top" fo:background-color="transparent"/>
      <style:text-properties fo:font-size="10pt" style:font-size-asian="10pt" style:font-size-complex="10pt"/>
    </style:style>
    <style:style style:name="ce4" style:family="table-cell" style:parent-style-name="Normal_32_2" style:data-style-name="N0">
      <style:table-cell-properties style:vertical-align="top" fo:background-color="transparent"/>
      <style:text-properties fo:font-size="9pt" style:font-size-asian="9pt" style:font-size-complex="9pt"/>
    </style:style>
    <style:style style:name="ce5" style:family="table-cell" style:parent-style-name="Normal_32_2_32_2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ce6" style:family="table-cell" style:parent-style-name="Normal_32_2" style:data-style-name="N0">
      <style:table-cell-properties style:vertical-align="top" fo:background-color="transparent"/>
      <style:text-properties fo:font-size="12pt" style:font-size-asian="12pt" style:font-size-complex="12pt"/>
    </style:style>
    <style:style style:name="ce7" style:family="table-cell" style:parent-style-name="Normal_32_2" style:data-style-name="N0">
      <style:table-cell-properties style:vertical-align="top" fo:background-color="transparent"/>
    </style:style>
    <style:style style:name="ce8" style:family="table-cell" style:parent-style-name="Normal_32_2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9" style:family="table-cell" style:parent-style-name="Normal_32_2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fo:background-color="transparent"/>
    </style:style>
    <style:style style:name="ce11" style:family="table-cell" style:parent-style-name="Normal_32_2" style:data-style-name="N0">
      <style:table-cell-properties style:vertical-align="to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12" style:family="table-cell" style:parent-style-name="Normal_32_2" style:data-style-name="N0">
      <style:table-cell-properties style:vertical-align="top" fo:wrap-option="wrap" fo:background-color="transparent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2pt solid #000000" fo:background-color="#6699CC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fo:background-color="#FFFFFF"/>
    </style:style>
    <style:style style:name="ce15" style:family="table-cell" style:parent-style-name="Default" style:data-style-name="N38">
      <style:table-cell-properties fo:border="thin solid #000000"/>
    </style:style>
    <style:style style:name="ce16" style:family="table-cell" style:parent-style-name="Default" style:data-style-name="N4">
      <style:table-cell-properties fo:border="thin solid #000000" fo:background-color="#FFFFFF"/>
    </style:style>
    <style:style style:name="ce17" style:family="table-cell" style:parent-style-name="Default" style:data-style-name="N0">
      <style:table-cell-properties fo:border="2pt solid #000000" style:vertical-align="automatic" fo:background-color="#6699CC" style:repeat-content="fals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Default" style:data-style-name="N38">
      <style:table-cell-properties fo:border="thin solid #000000" fo:background-color="#FFFFFF"/>
    </style:style>
    <style:style style:name="ce19" style:family="table-cell" style:parent-style-name="Normal_32_3" style:data-style-name="N0">
      <style:table-cell-properties style:vertical-align="automatic" fo:background-color="transparent"/>
    </style:style>
    <style:style style:name="ce20" style:family="table-cell" style:parent-style-name="Default" style:data-style-name="N4"/>
    <style:style style:name="ce21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6699CC" style:repeat-content="fals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6699CC" style:repeat-content="fals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Millares" style:data-style-name="N36">
      <style:table-cell-properties style:vertical-align="automatic" fo:background-color="transparent"/>
    </style:style>
    <style:style style:name="ce24" style:family="table-cell" style:parent-style-name="Millares" style:data-style-name="N36"/>
    <style:style style:name="ce25" style:family="table-cell" style:parent-style-name="Default" style:data-style-name="N37"/>
    <style:style style:name="ce26" style:family="table-cell" style:parent-style-name="Default" style:data-style-name="N0">
      <style:text-properties fo:color="#FFFFFF"/>
    </style:style>
    <style:style style:name="co1" style:family="table-column">
      <style:table-column-properties fo:break-before="auto" style:column-width="0.370416666666667cm"/>
    </style:style>
    <style:style style:name="co2" style:family="table-column">
      <style:table-column-properties fo:break-before="auto" style:column-width="2.01083333333333cm"/>
    </style:style>
    <style:style style:name="co3" style:family="table-column">
      <style:table-column-properties fo:break-before="auto" style:column-width="0.714375cm"/>
    </style:style>
    <style:style style:name="co4" style:family="table-column">
      <style:table-column-properties fo:break-before="auto" style:column-width="4.49791666666667cm"/>
    </style:style>
    <style:style style:name="co5" style:family="table-column">
      <style:table-column-properties fo:break-before="auto" style:column-width="9.525cm" style:use-optimal-column-width="true"/>
    </style:style>
    <style:style style:name="co6" style:family="table-column">
      <style:table-column-properties fo:break-before="auto" style:column-width="4.73604166666667cm" style:use-optimal-column-width="true"/>
    </style:style>
    <style:style style:name="co7" style:family="table-column">
      <style:table-column-properties fo:break-before="auto" style:column-width="9.2075cm"/>
    </style:style>
    <style:style style:name="co8" style:family="table-column">
      <style:table-column-properties fo:break-before="auto" style:column-width="4.65666666666667cm"/>
    </style:style>
    <style:style style:name="co9" style:family="table-column">
      <style:table-column-properties fo:break-before="auto" style:column-width="27.1197916666667cm"/>
    </style:style>
    <style:style style:name="co10" style:family="table-column">
      <style:table-column-properties fo:break-before="auto" style:column-width="7.54062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draw:stroke="solid" svg:stroke-width="0.01389in" svg:stroke-color="#000000" svg:stroke-opacity="100%" draw:stroke-linejoin="miter" svg:stroke-linecap="butt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ortada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default-cell-style-name="ce2"/>
        <table:table-column table:style-name="co2" table:number-columns-repeated="16378" table:default-cell-style-name="ce2"/>
        <table:table-row table:style-name="ro1">
          <table:table-cell table:style-name="ce1">
            <draw:frame draw:z-index="1" draw:id="id0" draw:style-name="a0" draw:name="Imagen 2" svg:x="0.04167in" svg:y="0.19792in" svg:width="3.45833in" svg:height="0.77107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8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office:value-type="string" table:style-name="ce3">
            <text:p>SECRETARÍA DE ESTADO DE ENERGÍA</text:p>
          </table:table-cell>
          <table:table-cell table:number-columns-repeated="2" table:style-name="ce3"/>
          <table:table-cell table:number-columns-repeated="16375" table:style-name="ce1"/>
        </table:table-row>
        <table:table-row table:style-name="ro1">
          <table:table-cell table:style-name="ce1"/>
          <table:table-cell office:value-type="float" office:value="0" table:style-name="ce2">
            <text:p>0</text:p>
          </table:table-cell>
          <table:table-cell table:number-columns-repeated="7" table:style-name="ce2"/>
          <table:table-cell table:number-columns-repeated="16375" table:style-name="ce1"/>
        </table:table-row>
        <table:table-row table:style-name="ro2">
          <table:table-cell table:style-name="ce1"/>
          <table:table-cell table:number-columns-repeated="5" table:style-name="ce2"/>
          <table:table-cell office:value-type="string" table:number-columns-spanned="3" table:number-rows-spanned="1" table:style-name="ce9">
            <text:p>DIRECCIÓN GENERAL DE PLANIFICACIÓN Y COORDINACIÓN ENERGÉTICA</text:p>
          </table:table-cell>
          <table:covered-table-cell table:number-columns-repeated="2"/>
          <table:table-cell table:number-columns-repeated="10" table:style-name="ce1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63" table:style-name="ce1"/>
        </table:table-row>
        <table:table-row table:style-name="ro1">
          <table:table-cell table:style-name="ce1"/>
          <table:table-cell table:number-columns-repeated="5" table:style-name="ce2"/>
          <table:table-cell table:number-columns-spanned="1" table:number-rows-spanned="2" table:style-name="ce10"/>
          <table:table-cell table:number-columns-repeated="2" table:style-name="ce4"/>
          <table:table-cell table:number-columns-repeated="10" table:style-name="ce1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63" table:style-name="ce1"/>
        </table:table-row>
        <table:table-row table:style-name="ro1">
          <table:table-cell table:style-name="ce1"/>
          <table:table-cell table:number-columns-repeated="5" table:style-name="ce2"/>
          <table:covered-table-cell/>
          <table:table-cell table:number-columns-repeated="2" table:style-name="ce2"/>
          <table:table-cell table:number-columns-repeated="10" table:style-name="ce1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63" table:style-name="ce1"/>
        </table:table-row>
        <table:table-row table:style-name="ro3">
          <table:table-cell table:style-name="ce1"/>
          <table:table-cell table:number-columns-repeated="5" table:style-name="ce2"/>
          <table:table-cell office:value-type="string" table:number-columns-spanned="3" table:number-rows-spanned="4" table:style-name="ce11">
            <text:p>SUBDIRECCIÓN GENERAL DE PROSPECTIVA Y ESTADÍSTICAS ENERGÉTICAS</text:p>
          </table:table-cell>
          <table:covered-table-cell table:number-columns-repeated="2"/>
          <table:table-cell table:number-columns-repeated="10" table:style-name="ce1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63" table:style-name="ce1"/>
        </table:table-row>
        <table:table-row table:style-name="ro1">
          <table:table-cell table:style-name="ce1"/>
          <table:table-cell table:number-columns-repeated="5" table:style-name="ce2"/>
          <table:covered-table-cell/>
          <table:covered-table-cell table:number-columns-repeated="2"/>
          <table:table-cell table:number-columns-repeated="10" table:style-name="ce1"/>
          <table:table-cell office:value-type="float" office:value="0" table:style-name="ce26">
            <text:p>0</text:p>
          </table:table-cell>
          <table:table-cell office:value-type="float" office:value="0" table:style-name="ce26">
            <text:p>0</text:p>
          </table:table-cell>
          <table:table-cell table:number-columns-repeated="16363" table:style-name="ce1"/>
        </table:table-row>
        <table:table-row table:style-name="ro1">
          <table:table-cell table:style-name="ce1"/>
          <table:table-cell table:number-columns-repeated="5" table:style-name="ce2"/>
          <table:covered-table-cell/>
          <table:covered-table-cell table:number-columns-repeated="2"/>
          <table:table-cell table:number-columns-repeated="10" table:style-name="ce1"/>
          <table:table-cell table:number-columns-repeated="2" table:style-name="ce26"/>
          <table:table-cell table:number-columns-repeated="16363" table:style-name="ce1"/>
        </table:table-row>
        <table:table-row table:style-name="ro1">
          <table:table-cell table:style-name="ce1"/>
          <table:table-cell table:number-columns-repeated="5" table:style-name="ce2"/>
          <table:covered-table-cell/>
          <table:covered-table-cell table:number-columns-repeated="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office:value-type="string" table:style-name="ce5">
            <text:p>ISSN EN LINEA: 2603-6134</text:p>
          </table:table-cell>
          <table:table-cell table:number-columns-repeated="2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office:value-type="string" table:style-name="ce5">
            <text:p>NIPO EN LINEA: 665-20-086-8</text:p>
          </table:table-cell>
          <table:table-cell table:number-columns-repeated="2" table:style-name="ce2"/>
          <table:table-cell table:number-columns-repeated="16375" table:style-name="ce1"/>
        </table:table-row>
        <table:table-row table:number-rows-repeated="2"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style-name="ro1">
          <table:table-cell table:style-name="ce1"/>
          <table:table-cell office:value-type="string" table:number-columns-spanned="8" table:number-rows-spanned="5" table:style-name="ce12">
            <text:p>ESTADÍSTICA DE LA INDUSTRIA DE LA ENERGÍA ELÉCTRICA ENERO-DICIEMBRE 2026</text:p>
          </table:table-cell>
          <table:covered-table-cell table:number-columns-repeated="7"/>
          <table:table-cell table:number-columns-repeated="16375" table:style-name="ce1"/>
        </table:table-row>
        <table:table-row table:number-rows-repeated="4" table:style-name="ro1">
          <table:table-cell/>
          <table:covered-table-cell/>
          <table:covered-table-cell table:number-columns-repeated="7"/>
          <table:table-cell table:number-columns-repeated="16375"/>
        </table:table-row>
        <table:table-row table:number-rows-repeated="7"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style-name="ro4">
          <table:table-cell table:style-name="ce1"/>
          <table:table-cell office:value-type="string" table:style-name="ce6">
            <text:p>DATOS PROVISIONALES A FECHA 27/07/2026</text:p>
          </table:table-cell>
          <table:table-cell table:number-columns-repeated="3" table:style-name="ce7"/>
          <table:table-cell table:number-columns-repeated="4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style-name="ro1">
          <table:table-cell table:style-name="ce1"/>
          <table:table-cell office:value-type="string" table:style-name="ce8">
            <text:p>No se incluyen datos de centrales de potencia menor de 1 MW</text:p>
          </table:table-cell>
          <table:table-cell table:number-columns-repeated="7" table:style-name="ce2"/>
          <table:table-cell table:number-columns-repeated="16375" table:style-name="ce1"/>
        </table:table-row>
        <table:table-row table:number-rows-repeated="1048546" table:style-name="ro1">
          <table:table-cell table:number-columns-repeated="16384"/>
        </table:table-row>
      </table:table>
      <table:table table:name="Nacional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3672526.5100000016" table:style-name="ce15">
            <text:p>3.672.526,51</text:p>
          </table:table-cell>
          <table:table-cell office:value-type="float" office:value="3636164.8399999994" table:style-name="ce15">
            <text:p>3.636.164,84</text:p>
          </table:table-cell>
          <table:table-cell office:value-type="float" office:value="4957784.92" table:style-name="ce15">
            <text:p>4.957.784,92</text:p>
          </table:table-cell>
          <table:table-cell office:value-type="float" office:value="4908697.91" table:style-name="ce15">
            <text:p>4.908.697,91</text:p>
          </table:table-cell>
          <table:table-cell office:value-type="float" office:value="4945955.6000000006" table:style-name="ce15">
            <text:p>4.945.955,60</text:p>
          </table:table-cell>
          <table:table-cell office:value-type="float" office:value="4896985.7200000007" table:style-name="ce15">
            <text:p>4.896.985,72</text:p>
          </table:table-cell>
          <table:table-cell office:value-type="float" office:value="3209994.2199999997" table:style-name="ce15">
            <text:p>3.209.994,22</text:p>
          </table:table-cell>
          <table:table-cell office:value-type="float" office:value="3178212.1000000006" table:style-name="ce15">
            <text:p>3.178.212,10</text:p>
          </table:table-cell>
          <table:table-cell office:value-type="float" office:value="3359321.67" table:style-name="ce15">
            <text:p>3.359.321,67</text:p>
          </table:table-cell>
          <table:table-cell office:value-type="float" office:value="3326061.0599999996" table:style-name="ce15">
            <text:p>3.326.061,06</text:p>
          </table:table-cell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20145582.920000002" table:style-name="ce16">
            <text:p>20.145.582,92</text:p>
          </table:table-cell>
          <table:table-cell office:value-type="float" office:value="19946121.629999999" table:style-name="ce16">
            <text:p>19.946.121,63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5444234" table:style-name="ce15">
            <text:p>5.444.234,00</text:p>
          </table:table-cell>
          <table:table-cell office:value-type="float" office:value="5215740" table:style-name="ce15">
            <text:p>5.215.740,00</text:p>
          </table:table-cell>
          <table:table-cell office:value-type="float" office:value="4411019" table:style-name="ce15">
            <text:p>4.411.019,00</text:p>
          </table:table-cell>
          <table:table-cell office:value-type="float" office:value="4231446" table:style-name="ce15">
            <text:p>4.231.446,00</text:p>
          </table:table-cell>
          <table:table-cell office:value-type="float" office:value="4055971" table:style-name="ce15">
            <text:p>4.055.971,00</text:p>
          </table:table-cell>
          <table:table-cell office:value-type="float" office:value="3905407" table:style-name="ce15">
            <text:p>3.905.407,00</text:p>
          </table:table-cell>
          <table:table-cell office:value-type="float" office:value="4038787" table:style-name="ce15">
            <text:p>4.038.787,00</text:p>
          </table:table-cell>
          <table:table-cell office:value-type="float" office:value="3875427" table:style-name="ce15">
            <text:p>3.875.427,00</text:p>
          </table:table-cell>
          <table:table-cell office:value-type="float" office:value="3919220" table:style-name="ce15">
            <text:p>3.919.220,00</text:p>
          </table:table-cell>
          <table:table-cell office:value-type="float" office:value="3736637" table:style-name="ce15">
            <text:p>3.736.637,00</text:p>
          </table:table-cell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21869231" table:style-name="ce16">
            <text:p>21.869.231,00</text:p>
          </table:table-cell>
          <table:table-cell office:value-type="float" office:value="20964657" table:style-name="ce16">
            <text:p>20.964.657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6959806.9399999995" table:style-name="ce15">
            <text:p>6.959.806,94</text:p>
          </table:table-cell>
          <table:table-cell office:value-type="float" office:value="6708656.6999999983" table:style-name="ce15">
            <text:p>6.708.656,70</text:p>
          </table:table-cell>
          <table:table-cell office:value-type="float" office:value="4615654.1599999992" table:style-name="ce15">
            <text:p>4.615.654,16</text:p>
          </table:table-cell>
          <table:table-cell office:value-type="float" office:value="4426196.0999999987" table:style-name="ce15">
            <text:p>4.426.196,10</text:p>
          </table:table-cell>
          <table:table-cell office:value-type="float" office:value="5417018.7799999993" table:style-name="ce15">
            <text:p>5.417.018,78</text:p>
          </table:table-cell>
          <table:table-cell office:value-type="float" office:value="5192410.3099999987" table:style-name="ce15">
            <text:p>5.192.410,31</text:p>
          </table:table-cell>
          <table:table-cell office:value-type="float" office:value="5181697.62" table:style-name="ce15">
            <text:p>5.181.697,62</text:p>
          </table:table-cell>
          <table:table-cell office:value-type="float" office:value="4961889.6799999988" table:style-name="ce15">
            <text:p>4.961.889,68</text:p>
          </table:table-cell>
          <table:table-cell office:value-type="float" office:value="5911946.2099999981" table:style-name="ce15">
            <text:p>5.911.946,21</text:p>
          </table:table-cell>
          <table:table-cell office:value-type="float" office:value="5672638.0700000012" table:style-name="ce15">
            <text:p>5.672.638,07</text:p>
          </table:table-cell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28086123.709999993" table:style-name="ce16">
            <text:p>28.086.123,71</text:p>
          </table:table-cell>
          <table:table-cell office:value-type="float" office:value="26961790.859999996" table:style-name="ce16">
            <text:p>26.961.790,86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8406421.8400000017" table:style-name="ce15">
            <text:p>8.406.421,84</text:p>
          </table:table-cell>
          <table:table-cell office:value-type="float" office:value="8257781.7899999991" table:style-name="ce15">
            <text:p>8.257.781,79</text:p>
          </table:table-cell>
          <table:table-cell office:value-type="float" office:value="6447232.2199999988" table:style-name="ce15">
            <text:p>6.447.232,22</text:p>
          </table:table-cell>
          <table:table-cell office:value-type="float" office:value="6333234.0199999986" table:style-name="ce15">
            <text:p>6.333.234,02</text:p>
          </table:table-cell>
          <table:table-cell office:value-type="float" office:value="5339282.41" table:style-name="ce15">
            <text:p>5.339.282,41</text:p>
          </table:table-cell>
          <table:table-cell office:value-type="float" office:value="5244874.6899999985" table:style-name="ce15">
            <text:p>5.244.874,69</text:p>
          </table:table-cell>
          <table:table-cell office:value-type="float" office:value="3934339.7400000012" table:style-name="ce15">
            <text:p>3.934.339,74</text:p>
          </table:table-cell>
          <table:table-cell office:value-type="float" office:value="3864773.81" table:style-name="ce15">
            <text:p>3.864.773,81</text:p>
          </table:table-cell>
          <table:table-cell office:value-type="float" office:value="3402215.9700000007" table:style-name="ce15">
            <text:p>3.402.215,97</text:p>
          </table:table-cell>
          <table:table-cell office:value-type="float" office:value="3342058.8899999997" table:style-name="ce15">
            <text:p>3.342.058,89</text:p>
          </table:table-cell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27529492.18" table:style-name="ce16">
            <text:p>27.529.492,18</text:p>
          </table:table-cell>
          <table:table-cell office:value-type="float" office:value="27042723.199999996" table:style-name="ce16">
            <text:p>27.042.723,2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2313345.08" table:style-name="ce15">
            <text:p>2.313.345,08</text:p>
          </table:table-cell>
          <table:table-cell office:value-type="float" office:value="2290440.6799999997" table:style-name="ce15">
            <text:p>2.290.440,68</text:p>
          </table:table-cell>
          <table:table-cell office:value-type="float" office:value="2598631.9700000002" table:style-name="ce15">
            <text:p>2.598.631,97</text:p>
          </table:table-cell>
          <table:table-cell office:value-type="float" office:value="2572902.9200000004" table:style-name="ce15">
            <text:p>2.572.902,92</text:p>
          </table:table-cell>
          <table:table-cell office:value-type="float" office:value="4076225.1999999988" table:style-name="ce15">
            <text:p>4.076.225,20</text:p>
          </table:table-cell>
          <table:table-cell office:value-type="float" office:value="4035866.5200000005" table:style-name="ce15">
            <text:p>4.035.866,52</text:p>
          </table:table-cell>
          <table:table-cell office:value-type="float" office:value="5088827.9099999983" table:style-name="ce15">
            <text:p>5.088.827,91</text:p>
          </table:table-cell>
          <table:table-cell office:value-type="float" office:value="5038443.46" table:style-name="ce15">
            <text:p>5.038.443,46</text:p>
          </table:table-cell>
          <table:table-cell office:value-type="float" office:value="6265199.0399999991" table:style-name="ce15">
            <text:p>6.265.199,04</text:p>
          </table:table-cell>
          <table:table-cell office:value-type="float" office:value="6203167.3699999992" table:style-name="ce15">
            <text:p>6.203.167,37</text:p>
          </table:table-cell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20342229.199999996" table:style-name="ce16">
            <text:p>20.342.229,20</text:p>
          </table:table-cell>
          <table:table-cell office:value-type="float" office:value="20140820.950000003" table:style-name="ce16">
            <text:p>20.140.820,95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38698.559999999998" table:style-name="ce15">
            <text:p>38.698,56</text:p>
          </table:table-cell>
          <table:table-cell office:value-type="float" office:value="35180.51" table:style-name="ce15">
            <text:p>35.180,51</text:p>
          </table:table-cell>
          <table:table-cell office:value-type="float" office:value="146164.79999999999" table:style-name="ce15">
            <text:p>146.164,80</text:p>
          </table:table-cell>
          <table:table-cell office:value-type="float" office:value="132877.09999999998" table:style-name="ce15">
            <text:p>132.877,10</text:p>
          </table:table-cell>
          <table:table-cell office:value-type="float" office:value="354170.87" table:style-name="ce15">
            <text:p>354.170,87</text:p>
          </table:table-cell>
          <table:table-cell office:value-type="float" office:value="321973.52" table:style-name="ce15">
            <text:p>321.973,52</text:p>
          </table:table-cell>
          <table:table-cell office:value-type="float" office:value="403839.50999999995" table:style-name="ce15">
            <text:p>403.839,51</text:p>
          </table:table-cell>
          <table:table-cell office:value-type="float" office:value="367126.81999999995" table:style-name="ce15">
            <text:p>367.126,82</text:p>
          </table:table-cell>
          <table:table-cell office:value-type="float" office:value="566491.04999999993" table:style-name="ce15">
            <text:p>566.491,05</text:p>
          </table:table-cell>
          <table:table-cell office:value-type="float" office:value="514991.86999999994" table:style-name="ce15">
            <text:p>514.991,87</text:p>
          </table:table-cell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1509364.79" table:style-name="ce16">
            <text:p>1.509.364,79</text:p>
          </table:table-cell>
          <table:table-cell office:value-type="float" office:value="1372149.8199999998" table:style-name="ce16">
            <text:p>1.372.149,8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26835032.930000003" table:style-name="ce15">
            <text:p>26.835.032,93</text:p>
          </table:table-cell>
          <table:table-cell office:value-type="float" office:value="26143964.519999996" table:style-name="ce15">
            <text:p>26.143.964,52</text:p>
          </table:table-cell>
          <table:table-cell office:value-type="float" office:value="23176487.07" table:style-name="ce15">
            <text:p>23.176.487,07</text:p>
          </table:table-cell>
          <table:table-cell office:value-type="float" office:value="22605354.049999997" table:style-name="ce15">
            <text:p>22.605.354,05</text:p>
          </table:table-cell>
          <table:table-cell office:value-type="float" office:value="24188623.859999999" table:style-name="ce15">
            <text:p>24.188.623,86</text:p>
          </table:table-cell>
          <table:table-cell office:value-type="float" office:value="23597517.759999998" table:style-name="ce15">
            <text:p>23.597.517,76</text:p>
          </table:table-cell>
          <table:table-cell office:value-type="float" office:value="21857486" table:style-name="ce15">
            <text:p>21.857.486,00</text:p>
          </table:table-cell>
          <table:table-cell office:value-type="float" office:value="21285872.870000001" table:style-name="ce15">
            <text:p>21.285.872,87</text:p>
          </table:table-cell>
          <table:table-cell office:value-type="float" office:value="23424393.939999998" table:style-name="ce15">
            <text:p>23.424.393,94</text:p>
          </table:table-cell>
          <table:table-cell office:value-type="float" office:value="22795554.259999998" table:style-name="ce15">
            <text:p>22.795.554,26</text:p>
          </table:table-cell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119482023.8" table:style-name="ce16">
            <text:p>119.482.023,80</text:p>
          </table:table-cell>
          <table:table-cell office:value-type="float" office:value="116428263.45999999" table:style-name="ce16">
            <text:p>116.428.263,46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Peninsular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3671902.5600000015" table:style-name="ce15">
            <text:p>3.671.902,56</text:p>
          </table:table-cell>
          <table:table-cell office:value-type="float" office:value="3635547.0699999994" table:style-name="ce15">
            <text:p>3.635.547,07</text:p>
          </table:table-cell>
          <table:table-cell office:value-type="float" office:value="4957152.1100000003" table:style-name="ce15">
            <text:p>4.957.152,11</text:p>
          </table:table-cell>
          <table:table-cell office:value-type="float" office:value="4908071.37" table:style-name="ce15">
            <text:p>4.908.071,37</text:p>
          </table:table-cell>
          <table:table-cell office:value-type="float" office:value="4944927.03" table:style-name="ce15">
            <text:p>4.944.927,03</text:p>
          </table:table-cell>
          <table:table-cell office:value-type="float" office:value="4895967.330000001" table:style-name="ce15">
            <text:p>4.895.967,33</text:p>
          </table:table-cell>
          <table:table-cell office:value-type="float" office:value="3209255.7499999995" table:style-name="ce15">
            <text:p>3.209.255,75</text:p>
          </table:table-cell>
          <table:table-cell office:value-type="float" office:value="3177480.9400000004" table:style-name="ce15">
            <text:p>3.177.480,94</text:p>
          </table:table-cell>
          <table:table-cell office:value-type="float" office:value="3358483.96" table:style-name="ce15">
            <text:p>3.358.483,96</text:p>
          </table:table-cell>
          <table:table-cell office:value-type="float" office:value="3325231.6399999997" table:style-name="ce15">
            <text:p>3.325.231,64</text:p>
          </table:table-cell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20141721.410000004" table:style-name="ce15">
            <text:p>20.141.721,41</text:p>
          </table:table-cell>
          <table:table-cell office:value-type="float" office:value="19942298.350000001" table:style-name="ce15">
            <text:p>19.942.298,35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5444234" table:style-name="ce15">
            <text:p>5.444.234,00</text:p>
          </table:table-cell>
          <table:table-cell office:value-type="float" office:value="5215740" table:style-name="ce15">
            <text:p>5.215.740,00</text:p>
          </table:table-cell>
          <table:table-cell office:value-type="float" office:value="4411019" table:style-name="ce15">
            <text:p>4.411.019,00</text:p>
          </table:table-cell>
          <table:table-cell office:value-type="float" office:value="4231446" table:style-name="ce15">
            <text:p>4.231.446,00</text:p>
          </table:table-cell>
          <table:table-cell office:value-type="float" office:value="4055971" table:style-name="ce15">
            <text:p>4.055.971,00</text:p>
          </table:table-cell>
          <table:table-cell office:value-type="float" office:value="3905407" table:style-name="ce15">
            <text:p>3.905.407,00</text:p>
          </table:table-cell>
          <table:table-cell office:value-type="float" office:value="4038787" table:style-name="ce15">
            <text:p>4.038.787,00</text:p>
          </table:table-cell>
          <table:table-cell office:value-type="float" office:value="3875427" table:style-name="ce15">
            <text:p>3.875.427,00</text:p>
          </table:table-cell>
          <table:table-cell office:value-type="float" office:value="3919220" table:style-name="ce15">
            <text:p>3.919.220,00</text:p>
          </table:table-cell>
          <table:table-cell office:value-type="float" office:value="3736637" table:style-name="ce15">
            <text:p>3.736.637,00</text:p>
          </table:table-cell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21869231" table:style-name="ce15">
            <text:p>21.869.231,00</text:p>
          </table:table-cell>
          <table:table-cell office:value-type="float" office:value="20964657" table:style-name="ce15">
            <text:p>20.964.657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5903854.5699999994" table:style-name="ce15">
            <text:p>5.903.854,57</text:p>
          </table:table-cell>
          <table:table-cell office:value-type="float" office:value="5703100.799999998" table:style-name="ce15">
            <text:p>5.703.100,80</text:p>
          </table:table-cell>
          <table:table-cell office:value-type="float" office:value="3736368.6199999992" table:style-name="ce15">
            <text:p>3.736.368,62</text:p>
          </table:table-cell>
          <table:table-cell office:value-type="float" office:value="3590819.8499999987" table:style-name="ce15">
            <text:p>3.590.819,85</text:p>
          </table:table-cell>
          <table:table-cell office:value-type="float" office:value="4480268.2799999993" table:style-name="ce15">
            <text:p>4.480.268,28</text:p>
          </table:table-cell>
          <table:table-cell office:value-type="float" office:value="4302316.7799999984" table:style-name="ce15">
            <text:p>4.302.316,78</text:p>
          </table:table-cell>
          <table:table-cell office:value-type="float" office:value="4248604.74" table:style-name="ce15">
            <text:p>4.248.604,74</text:p>
          </table:table-cell>
          <table:table-cell office:value-type="float" office:value="4075323.3299999987" table:style-name="ce15">
            <text:p>4.075.323,33</text:p>
          </table:table-cell>
          <table:table-cell office:value-type="float" office:value="4938941.5199999977" table:style-name="ce15">
            <text:p>4.938.941,52</text:p>
          </table:table-cell>
          <table:table-cell office:value-type="float" office:value="4748172.9800000014" table:style-name="ce15">
            <text:p>4.748.172,98</text:p>
          </table:table-cell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23308037.729999997" table:style-name="ce15">
            <text:p>23.308.037,73</text:p>
          </table:table-cell>
          <table:table-cell office:value-type="float" office:value="22419733.739999995" table:style-name="ce15">
            <text:p>22.419.733,74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8306879.7700000014" table:style-name="ce15">
            <text:p>8.306.879,77</text:p>
          </table:table-cell>
          <table:table-cell office:value-type="float" office:value="8159999.7999999989" table:style-name="ce15">
            <text:p>8.159.999,80</text:p>
          </table:table-cell>
          <table:table-cell office:value-type="float" office:value="6353853.669999999" table:style-name="ce15">
            <text:p>6.353.853,67</text:p>
          </table:table-cell>
          <table:table-cell office:value-type="float" office:value="6241506.5599999987" table:style-name="ce15">
            <text:p>6.241.506,56</text:p>
          </table:table-cell>
          <table:table-cell office:value-type="float" office:value="5170178.37" table:style-name="ce15">
            <text:p>5.170.178,37</text:p>
          </table:table-cell>
          <table:table-cell office:value-type="float" office:value="5078760.6999999983" table:style-name="ce15">
            <text:p>5.078.760,70</text:p>
          </table:table-cell>
          <table:table-cell office:value-type="float" office:value="3850203.1300000013" table:style-name="ce15">
            <text:p>3.850.203,13</text:p>
          </table:table-cell>
          <table:table-cell office:value-type="float" office:value="3782124.88" table:style-name="ce15">
            <text:p>3.782.124,88</text:p>
          </table:table-cell>
          <table:table-cell office:value-type="float" office:value="3309651.3500000006" table:style-name="ce15">
            <text:p>3.309.651,35</text:p>
          </table:table-cell>
          <table:table-cell office:value-type="float" office:value="3251130.9699999997" table:style-name="ce15">
            <text:p>3.251.130,97</text:p>
          </table:table-cell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26990766.290000007" table:style-name="ce15">
            <text:p>26.990.766,29</text:p>
          </table:table-cell>
          <table:table-cell office:value-type="float" office:value="26513522.909999993" table:style-name="ce15">
            <text:p>26.513.522,91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2252578.19" table:style-name="ce15">
            <text:p>2.252.578,19</text:p>
          </table:table-cell>
          <table:table-cell office:value-type="float" office:value="2230275.4499999997" table:style-name="ce15">
            <text:p>2.230.275,45</text:p>
          </table:table-cell>
          <table:table-cell office:value-type="float" office:value="2523016.37" table:style-name="ce15">
            <text:p>2.523.016,37</text:p>
          </table:table-cell>
          <table:table-cell office:value-type="float" office:value="2498035.9900000002" table:style-name="ce15">
            <text:p>2.498.035,99</text:p>
          </table:table-cell>
          <table:table-cell office:value-type="float" office:value="4004744.7199999988" table:style-name="ce15">
            <text:p>4.004.744,72</text:p>
          </table:table-cell>
          <table:table-cell office:value-type="float" office:value="3965093.7700000005" table:style-name="ce15">
            <text:p>3.965.093,77</text:p>
          </table:table-cell>
          <table:table-cell office:value-type="float" office:value="4988416.6799999978" table:style-name="ce15">
            <text:p>4.988.416,68</text:p>
          </table:table-cell>
          <table:table-cell office:value-type="float" office:value="4939026.41" table:style-name="ce15">
            <text:p>4.939.026,41</text:p>
          </table:table-cell>
          <table:table-cell office:value-type="float" office:value="6160469.6199999992" table:style-name="ce15">
            <text:p>6.160.469,62</text:p>
          </table:table-cell>
          <table:table-cell office:value-type="float" office:value="6099474.8699999992" table:style-name="ce15">
            <text:p>6.099.474,87</text:p>
          </table:table-cell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19929225.579999998" table:style-name="ce15">
            <text:p>19.929.225,58</text:p>
          </table:table-cell>
          <table:table-cell office:value-type="float" office:value="19731906.490000002" table:style-name="ce15">
            <text:p>19.731.906,49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38698.559999999998" table:style-name="ce15">
            <text:p>38.698,56</text:p>
          </table:table-cell>
          <table:table-cell office:value-type="float" office:value="35180.51" table:style-name="ce15">
            <text:p>35.180,51</text:p>
          </table:table-cell>
          <table:table-cell office:value-type="float" office:value="146164.79999999999" table:style-name="ce15">
            <text:p>146.164,80</text:p>
          </table:table-cell>
          <table:table-cell office:value-type="float" office:value="132877.09999999998" table:style-name="ce15">
            <text:p>132.877,10</text:p>
          </table:table-cell>
          <table:table-cell office:value-type="float" office:value="354170.87" table:style-name="ce15">
            <text:p>354.170,87</text:p>
          </table:table-cell>
          <table:table-cell office:value-type="float" office:value="321973.52" table:style-name="ce15">
            <text:p>321.973,52</text:p>
          </table:table-cell>
          <table:table-cell office:value-type="float" office:value="403839.50999999995" table:style-name="ce15">
            <text:p>403.839,51</text:p>
          </table:table-cell>
          <table:table-cell office:value-type="float" office:value="367126.81999999995" table:style-name="ce15">
            <text:p>367.126,82</text:p>
          </table:table-cell>
          <table:table-cell office:value-type="float" office:value="566491.04999999993" table:style-name="ce15">
            <text:p>566.491,05</text:p>
          </table:table-cell>
          <table:table-cell office:value-type="float" office:value="514991.86999999994" table:style-name="ce15">
            <text:p>514.991,87</text:p>
          </table:table-cell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1509364.79" table:style-name="ce15">
            <text:p>1.509.364,79</text:p>
          </table:table-cell>
          <table:table-cell office:value-type="float" office:value="1372149.8199999998" table:style-name="ce15">
            <text:p>1.372.149,8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25618147.650000002" table:style-name="ce15">
            <text:p>25.618.147,65</text:p>
          </table:table-cell>
          <table:table-cell office:value-type="float" office:value="24979843.629999995" table:style-name="ce15">
            <text:p>24.979.843,63</text:p>
          </table:table-cell>
          <table:table-cell office:value-type="float" office:value="22127574.57" table:style-name="ce15">
            <text:p>22.127.574,57</text:p>
          </table:table-cell>
          <table:table-cell office:value-type="float" office:value="21602756.869999997" table:style-name="ce15">
            <text:p>21.602.756,87</text:p>
          </table:table-cell>
          <table:table-cell office:value-type="float" office:value="23010260.27" table:style-name="ce15">
            <text:p>23.010.260,27</text:p>
          </table:table-cell>
          <table:table-cell office:value-type="float" office:value="22469519.099999998" table:style-name="ce15">
            <text:p>22.469.519,10</text:p>
          </table:table-cell>
          <table:table-cell office:value-type="float" office:value="20739106.809999999" table:style-name="ce15">
            <text:p>20.739.106,81</text:p>
          </table:table-cell>
          <table:table-cell office:value-type="float" office:value="20216509.379999999" table:style-name="ce15">
            <text:p>20.216.509,38</text:p>
          </table:table-cell>
          <table:table-cell office:value-type="float" office:value="22253257.5" table:style-name="ce15">
            <text:p>22.253.257,50</text:p>
          </table:table-cell>
          <table:table-cell office:value-type="float" office:value="21675639.330000002" table:style-name="ce15">
            <text:p>21.675.639,33</text:p>
          </table:table-cell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113748346.80000001" table:style-name="ce15">
            <text:p>113.748.346,80</text:p>
          </table:table-cell>
          <table:table-cell office:value-type="float" office:value="110944268.31" table:style-name="ce15">
            <text:p>110.944.268,31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Extrapeninsular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623.95000000000005" table:style-name="ce15">
            <text:p>623,95</text:p>
          </table:table-cell>
          <table:table-cell office:value-type="float" office:value="617.77" table:style-name="ce15">
            <text:p>617,77</text:p>
          </table:table-cell>
          <table:table-cell office:value-type="float" office:value="632.80999999999995" table:style-name="ce15">
            <text:p>632,81</text:p>
          </table:table-cell>
          <table:table-cell office:value-type="float" office:value="626.54" table:style-name="ce15">
            <text:p>626,54</text:p>
          </table:table-cell>
          <table:table-cell office:value-type="float" office:value="1028.57" table:style-name="ce15">
            <text:p>1.028,57</text:p>
          </table:table-cell>
          <table:table-cell office:value-type="float" office:value="1018.39" table:style-name="ce15">
            <text:p>1.018,39</text:p>
          </table:table-cell>
          <table:table-cell office:value-type="float" office:value="738.47" table:style-name="ce15">
            <text:p>738,47</text:p>
          </table:table-cell>
          <table:table-cell office:value-type="float" office:value="731.16" table:style-name="ce15">
            <text:p>731,16</text:p>
          </table:table-cell>
          <table:table-cell office:value-type="float" office:value="837.71" table:style-name="ce15">
            <text:p>837,71</text:p>
          </table:table-cell>
          <table:table-cell office:value-type="float" office:value="829.42" table:style-name="ce15">
            <text:p>829,42</text:p>
          </table:table-cell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3861.51" table:style-name="ce15">
            <text:p>3.861,51</text:p>
          </table:table-cell>
          <table:table-cell office:value-type="float" office:value="3823.2799999999997" table:style-name="ce15">
            <text:p>3.823,28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1055952.3700000001" table:style-name="ce15">
            <text:p>1.055.952,37</text:p>
          </table:table-cell>
          <table:table-cell office:value-type="float" office:value="1005555.9000000001" table:style-name="ce15">
            <text:p>1.005.555,90</text:p>
          </table:table-cell>
          <table:table-cell office:value-type="float" office:value="879285.54" table:style-name="ce15">
            <text:p>879.285,54</text:p>
          </table:table-cell>
          <table:table-cell office:value-type="float" office:value="835376.24999999988" table:style-name="ce15">
            <text:p>835.376,25</text:p>
          </table:table-cell>
          <table:table-cell office:value-type="float" office:value="936750.5" table:style-name="ce15">
            <text:p>936.750,50</text:p>
          </table:table-cell>
          <table:table-cell office:value-type="float" office:value="890093.52999999991" table:style-name="ce15">
            <text:p>890.093,53</text:p>
          </table:table-cell>
          <table:table-cell office:value-type="float" office:value="933092.87999999989" table:style-name="ce15">
            <text:p>933.092,88</text:p>
          </table:table-cell>
          <table:table-cell office:value-type="float" office:value="886566.35" table:style-name="ce15">
            <text:p>886.566,35</text:p>
          </table:table-cell>
          <table:table-cell office:value-type="float" office:value="973004.69" table:style-name="ce15">
            <text:p>973.004,69</text:p>
          </table:table-cell>
          <table:table-cell office:value-type="float" office:value="924465.09" table:style-name="ce15">
            <text:p>924.465,09</text:p>
          </table:table-cell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4778085.9800000004" table:style-name="ce15">
            <text:p>4.778.085,98</text:p>
          </table:table-cell>
          <table:table-cell office:value-type="float" office:value="4542057.12" table:style-name="ce15">
            <text:p>4.542.057,1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99542.07" table:style-name="ce15">
            <text:p>99.542,07</text:p>
          </table:table-cell>
          <table:table-cell office:value-type="float" office:value="97781.989999999991" table:style-name="ce15">
            <text:p>97.781,99</text:p>
          </table:table-cell>
          <table:table-cell office:value-type="float" office:value="93378.55" table:style-name="ce15">
            <text:p>93.378,55</text:p>
          </table:table-cell>
          <table:table-cell office:value-type="float" office:value="91727.459999999992" table:style-name="ce15">
            <text:p>91.727,46</text:p>
          </table:table-cell>
          <table:table-cell office:value-type="float" office:value="169104.03999999998" table:style-name="ce15">
            <text:p>169.104,04</text:p>
          </table:table-cell>
          <table:table-cell office:value-type="float" office:value="166113.99" table:style-name="ce15">
            <text:p>166.113,99</text:p>
          </table:table-cell>
          <table:table-cell office:value-type="float" office:value="84136.61" table:style-name="ce15">
            <text:p>84.136,61</text:p>
          </table:table-cell>
          <table:table-cell office:value-type="float" office:value="82648.929999999993" table:style-name="ce15">
            <text:p>82.648,93</text:p>
          </table:table-cell>
          <table:table-cell office:value-type="float" office:value="92564.62" table:style-name="ce15">
            <text:p>92.564,62</text:p>
          </table:table-cell>
          <table:table-cell office:value-type="float" office:value="90927.92" table:style-name="ce15">
            <text:p>90.927,92</text:p>
          </table:table-cell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538725.8899999999" table:style-name="ce15">
            <text:p>538.725,89</text:p>
          </table:table-cell>
          <table:table-cell office:value-type="float" office:value="529200.28999999992" table:style-name="ce15">
            <text:p>529.200,29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60766.89" table:style-name="ce15">
            <text:p>60.766,89</text:p>
          </table:table-cell>
          <table:table-cell office:value-type="float" office:value="60165.23" table:style-name="ce15">
            <text:p>60.165,23</text:p>
          </table:table-cell>
          <table:table-cell office:value-type="float" office:value="75615.600000000006" table:style-name="ce15">
            <text:p>75.615,60</text:p>
          </table:table-cell>
          <table:table-cell office:value-type="float" office:value="74866.929999999993" table:style-name="ce15">
            <text:p>74.866,93</text:p>
          </table:table-cell>
          <table:table-cell office:value-type="float" office:value="71480.48000000001" table:style-name="ce15">
            <text:p>71.480,48</text:p>
          </table:table-cell>
          <table:table-cell office:value-type="float" office:value="70772.75" table:style-name="ce15">
            <text:p>70.772,75</text:p>
          </table:table-cell>
          <table:table-cell office:value-type="float" office:value="100411.23" table:style-name="ce15">
            <text:p>100.411,23</text:p>
          </table:table-cell>
          <table:table-cell office:value-type="float" office:value="99417.05" table:style-name="ce15">
            <text:p>99.417,05</text:p>
          </table:table-cell>
          <table:table-cell office:value-type="float" office:value="104729.42" table:style-name="ce15">
            <text:p>104.729,42</text:p>
          </table:table-cell>
          <table:table-cell office:value-type="float" office:value="103692.5" table:style-name="ce15">
            <text:p>103.692,50</text:p>
          </table:table-cell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413003.62" table:style-name="ce15">
            <text:p>413.003,62</text:p>
          </table:table-cell>
          <table:table-cell office:value-type="float" office:value="408914.46" table:style-name="ce15">
            <text:p>408.914,46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1216885.28" table:style-name="ce15">
            <text:p>1.216.885,28</text:p>
          </table:table-cell>
          <table:table-cell office:value-type="float" office:value="1164120.8900000001" table:style-name="ce15">
            <text:p>1.164.120,89</text:p>
          </table:table-cell>
          <table:table-cell office:value-type="float" office:value="1048912.5" table:style-name="ce15">
            <text:p>1.048.912,50</text:p>
          </table:table-cell>
          <table:table-cell office:value-type="float" office:value="1002597.1799999999" table:style-name="ce15">
            <text:p>1.002.597,18</text:p>
          </table:table-cell>
          <table:table-cell office:value-type="float" office:value="1178363.5900000001" table:style-name="ce15">
            <text:p>1.178.363,59</text:p>
          </table:table-cell>
          <table:table-cell office:value-type="float" office:value="1127998.6599999999" table:style-name="ce15">
            <text:p>1.127.998,66</text:p>
          </table:table-cell>
          <table:table-cell office:value-type="float" office:value="1118379.19" table:style-name="ce15">
            <text:p>1.118.379,19</text:p>
          </table:table-cell>
          <table:table-cell office:value-type="float" office:value="1069363.49" table:style-name="ce15">
            <text:p>1.069.363,49</text:p>
          </table:table-cell>
          <table:table-cell office:value-type="float" office:value="1171136.44" table:style-name="ce15">
            <text:p>1.171.136,44</text:p>
          </table:table-cell>
          <table:table-cell office:value-type="float" office:value="1119914.93" table:style-name="ce15">
            <text:p>1.119.914,93</text:p>
          </table:table-cell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0" table:style-name="ce15"/>
          <table:table-cell office:value-type="float" office:value="5733677" table:style-name="ce15">
            <text:p>5.733.677,00</text:p>
          </table:table-cell>
          <table:table-cell office:value-type="float" office:value="5483995.1500000004" table:style-name="ce15">
            <text:p>5.483.995,15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ARABA-ÁLAV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10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11074.82" table:style-name="ce18">
            <text:p>11.074,82</text:p>
          </table:table-cell>
          <table:table-cell office:value-type="float" office:value="10965.17" table:style-name="ce18">
            <text:p>10.965,17</text:p>
          </table:table-cell>
          <table:table-cell office:value-type="float" office:value="17248.599999999999" table:style-name="ce18">
            <text:p>17.248,60</text:p>
          </table:table-cell>
          <table:table-cell office:value-type="float" office:value="17077.82" table:style-name="ce18">
            <text:p>17.077,82</text:p>
          </table:table-cell>
          <table:table-cell office:value-type="float" office:value="16219.63" table:style-name="ce18">
            <text:p>16.219,63</text:p>
          </table:table-cell>
          <table:table-cell office:value-type="float" office:value="16059.04" table:style-name="ce18">
            <text:p>16.059,04</text:p>
          </table:table-cell>
          <table:table-cell office:value-type="float" office:value="9739.5300000000007" table:style-name="ce18">
            <text:p>9.739,53</text:p>
          </table:table-cell>
          <table:table-cell office:value-type="float" office:value="9643.1" table:style-name="ce18">
            <text:p>9.643,10</text:p>
          </table:table-cell>
          <table:table-cell office:value-type="float" office:value="12338.03" table:style-name="ce18">
            <text:p>12.338,03</text:p>
          </table:table-cell>
          <table:table-cell office:value-type="float" office:value="12215.87" table:style-name="ce18">
            <text:p>12.215,87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66620.61" table:style-name="ce16">
            <text:p>66.620,61</text:p>
          </table:table-cell>
          <table:table-cell office:value-type="float" office:value="65961" table:style-name="ce16">
            <text:p>65.961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16950.210000000003" table:style-name="ce18">
            <text:p>16.950,21</text:p>
          </table:table-cell>
          <table:table-cell office:value-type="float" office:value="16150.16" table:style-name="ce18">
            <text:p>16.150,16</text:p>
          </table:table-cell>
          <table:table-cell office:value-type="float" office:value="73.8" table:style-name="ce18">
            <text:p>73,80</text:p>
          </table:table-cell>
          <table:table-cell office:value-type="float" office:value="73.8" table:style-name="ce18">
            <text:p>73,80</text:p>
          </table:table-cell>
          <table:table-cell office:value-type="float" office:value="2584.4699999999998" table:style-name="ce18">
            <text:p>2.584,47</text:p>
          </table:table-cell>
          <table:table-cell office:value-type="float" office:value="2465.0500000000002" table:style-name="ce18">
            <text:p>2.465,05</text:p>
          </table:table-cell>
          <table:table-cell office:value-type="float" office:value="17862.05" table:style-name="ce18">
            <text:p>17.862,05</text:p>
          </table:table-cell>
          <table:table-cell office:value-type="float" office:value="16998.559999999998" table:style-name="ce18">
            <text:p>16.998,56</text:p>
          </table:table-cell>
          <table:table-cell office:value-type="float" office:value="29096.53" table:style-name="ce18">
            <text:p>29.096,53</text:p>
          </table:table-cell>
          <table:table-cell office:value-type="float" office:value="27640.53" table:style-name="ce18">
            <text:p>27.640,53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66567.06" table:style-name="ce16">
            <text:p>66.567,06</text:p>
          </table:table-cell>
          <table:table-cell office:value-type="float" office:value="63328.099999999991" table:style-name="ce16">
            <text:p>63.328,1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21932.98" table:style-name="ce18">
            <text:p>21.932,98</text:p>
          </table:table-cell>
          <table:table-cell office:value-type="float" office:value="21545.17" table:style-name="ce18">
            <text:p>21.545,17</text:p>
          </table:table-cell>
          <table:table-cell office:value-type="float" office:value="10252.290000000001" table:style-name="ce18">
            <text:p>10.252,29</text:p>
          </table:table-cell>
          <table:table-cell office:value-type="float" office:value="10071.01" table:style-name="ce18">
            <text:p>10.071,01</text:p>
          </table:table-cell>
          <table:table-cell office:value-type="float" office:value="18320.79" table:style-name="ce18">
            <text:p>18.320,79</text:p>
          </table:table-cell>
          <table:table-cell office:value-type="float" office:value="17996.849999999999" table:style-name="ce18">
            <text:p>17.996,85</text:p>
          </table:table-cell>
          <table:table-cell office:value-type="float" office:value="11535.97" table:style-name="ce18">
            <text:p>11.535,97</text:p>
          </table:table-cell>
          <table:table-cell office:value-type="float" office:value="11331.99" table:style-name="ce18">
            <text:p>11.331,99</text:p>
          </table:table-cell>
          <table:table-cell office:value-type="float" office:value="10577.96" table:style-name="ce18">
            <text:p>10.577,96</text:p>
          </table:table-cell>
          <table:table-cell office:value-type="float" office:value="10390.92" table:style-name="ce18">
            <text:p>10.390,92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72619.989999999991" table:style-name="ce16">
            <text:p>72.619,99</text:p>
          </table:table-cell>
          <table:table-cell office:value-type="float" office:value="71335.94" table:style-name="ce16">
            <text:p>71.335,94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1589.66" table:style-name="ce18">
            <text:p>1.589,66</text:p>
          </table:table-cell>
          <table:table-cell office:value-type="float" office:value="1573.92" table:style-name="ce18">
            <text:p>1.573,92</text:p>
          </table:table-cell>
          <table:table-cell office:value-type="float" office:value="2289.34" table:style-name="ce18">
            <text:p>2.289,34</text:p>
          </table:table-cell>
          <table:table-cell office:value-type="float" office:value="2266.67" table:style-name="ce18">
            <text:p>2.266,67</text:p>
          </table:table-cell>
          <table:table-cell office:value-type="float" office:value="3353.15" table:style-name="ce18">
            <text:p>3.353,15</text:p>
          </table:table-cell>
          <table:table-cell office:value-type="float" office:value="3319.95" table:style-name="ce18">
            <text:p>3.319,95</text:p>
          </table:table-cell>
          <table:table-cell office:value-type="float" office:value="5344.03" table:style-name="ce18">
            <text:p>5.344,03</text:p>
          </table:table-cell>
          <table:table-cell office:value-type="float" office:value="5291.12" table:style-name="ce18">
            <text:p>5.291,12</text:p>
          </table:table-cell>
          <table:table-cell office:value-type="float" office:value="6466.14" table:style-name="ce18">
            <text:p>6.466,14</text:p>
          </table:table-cell>
          <table:table-cell office:value-type="float" office:value="6402.12" table:style-name="ce18">
            <text:p>6.402,12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9042.32" table:style-name="ce16">
            <text:p>19.042,32</text:p>
          </table:table-cell>
          <table:table-cell office:value-type="float" office:value="18853.78" table:style-name="ce16">
            <text:p>18.853,78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51547.670000000006" table:style-name="ce16">
            <text:p>51.547,67</text:p>
          </table:table-cell>
          <table:table-cell office:value-type="float" office:value="50234.42" table:style-name="ce16">
            <text:p>50.234,42</text:p>
          </table:table-cell>
          <table:table-cell office:value-type="float" office:value="29864.03" table:style-name="ce16">
            <text:p>29.864,03</text:p>
          </table:table-cell>
          <table:table-cell office:value-type="float" office:value="29489.3" table:style-name="ce16">
            <text:p>29.489,30</text:p>
          </table:table-cell>
          <table:table-cell office:value-type="float" office:value="40478.04" table:style-name="ce16">
            <text:p>40.478,04</text:p>
          </table:table-cell>
          <table:table-cell office:value-type="float" office:value="39840.89" table:style-name="ce16">
            <text:p>39.840,89</text:p>
          </table:table-cell>
          <table:table-cell office:value-type="float" office:value="44481.58" table:style-name="ce16">
            <text:p>44.481,58</text:p>
          </table:table-cell>
          <table:table-cell office:value-type="float" office:value="43264.77" table:style-name="ce16">
            <text:p>43.264,77</text:p>
          </table:table-cell>
          <table:table-cell office:value-type="float" office:value="58478.659999999996" table:style-name="ce16">
            <text:p>58.478,66</text:p>
          </table:table-cell>
          <table:table-cell office:value-type="float" office:value="56649.440000000002" table:style-name="ce16">
            <text:p>56.649,44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224849.97999999998" table:style-name="ce16">
            <text:p>224.849,98</text:p>
          </table:table-cell>
          <table:table-cell office:value-type="float" office:value="219478.82" table:style-name="ce16">
            <text:p>219.478,82</text:p>
          </table:table-cell>
          <table:table-cell table:number-columns-repeated="16357"/>
        </table:table-row>
        <table:table-row table:number-rows-repeated="2" table:style-name="ro1">
          <table:table-cell table:number-columns-repeated="16384"/>
        </table:table-row>
        <table:table-row table:style-name="ro3">
          <table:table-cell table:number-columns-repeated="16384" table:style-name="ce1"/>
        </table:table-row>
        <table:table-row table:number-rows-repeated="11" table:style-name="ro1">
          <table:table-cell table:number-columns-repeated="16384"/>
        </table:table-row>
        <table:table-row table:number-rows-repeated="2" table:style-name="ro1">
          <table:table-cell table:number-columns-repeated="21"/>
          <table:table-cell table:style-name="ce19"/>
          <table:table-cell table:number-columns-repeated="16362" table:style-name="ce1"/>
        </table:table-row>
        <table:table-row table:number-rows-repeated="2" table:style-name="ro1">
          <table:table-cell table:number-columns-repeated="21"/>
          <table:table-cell table:number-columns-repeated="2" table:style-name="ce19"/>
          <table:table-cell table:number-columns-repeated="16361"/>
        </table:table-row>
        <table:table-row table:number-rows-repeated="1048549" table:style-name="ro1">
          <table:table-cell table:number-columns-repeated="16384"/>
        </table:table-row>
      </table:table>
      <table:table table:name="ALBACETE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2960.56" table:style-name="ce18">
            <text:p>2.960,56</text:p>
          </table:table-cell>
          <table:table-cell office:value-type="float" office:value="2931.25" table:style-name="ce18">
            <text:p>2.931,25</text:p>
          </table:table-cell>
          <table:table-cell office:value-type="float" office:value="8222.68" table:style-name="ce18">
            <text:p>8.222,68</text:p>
          </table:table-cell>
          <table:table-cell office:value-type="float" office:value="8141.27" table:style-name="ce18">
            <text:p>8.141,27</text:p>
          </table:table-cell>
          <table:table-cell office:value-type="float" office:value="25899.8" table:style-name="ce18">
            <text:p>25.899,80</text:p>
          </table:table-cell>
          <table:table-cell office:value-type="float" office:value="25643.37" table:style-name="ce18">
            <text:p>25.643,37</text:p>
          </table:table-cell>
          <table:table-cell office:value-type="float" office:value="28792.1" table:style-name="ce18">
            <text:p>28.792,10</text:p>
          </table:table-cell>
          <table:table-cell office:value-type="float" office:value="28507.03" table:style-name="ce18">
            <text:p>28.507,03</text:p>
          </table:table-cell>
          <table:table-cell office:value-type="float" office:value="29123.39" table:style-name="ce18">
            <text:p>29.123,39</text:p>
          </table:table-cell>
          <table:table-cell office:value-type="float" office:value="28835.040000000001" table:style-name="ce18">
            <text:p>28.835,04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94998.53" table:style-name="ce16">
            <text:p>94.998,53</text:p>
          </table:table-cell>
          <table:table-cell office:value-type="float" office:value="94057.959999999992" table:style-name="ce16">
            <text:p>94.057,96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2577.2399999999998" table:style-name="ce18">
            <text:p>2.577,24</text:p>
          </table:table-cell>
          <table:table-cell office:value-type="float" office:value="2530.2399999999998" table:style-name="ce18">
            <text:p>2.530,24</text:p>
          </table:table-cell>
          <table:table-cell office:value-type="float" office:value="2018.56" table:style-name="ce18">
            <text:p>2.018,56</text:p>
          </table:table-cell>
          <table:table-cell office:value-type="float" office:value="1964.56" table:style-name="ce18">
            <text:p>1.964,56</text:p>
          </table:table-cell>
          <table:table-cell office:value-type="float" office:value="1970.1599999999999" table:style-name="ce18">
            <text:p>1.970,16</text:p>
          </table:table-cell>
          <table:table-cell office:value-type="float" office:value="1932.1599999999999" table:style-name="ce18">
            <text:p>1.932,16</text:p>
          </table:table-cell>
          <table:table-cell office:value-type="float" office:value="2822.61" table:style-name="ce18">
            <text:p>2.822,61</text:p>
          </table:table-cell>
          <table:table-cell office:value-type="float" office:value="2758.61" table:style-name="ce18">
            <text:p>2.758,61</text:p>
          </table:table-cell>
          <table:table-cell office:value-type="float" office:value="3005.9" table:style-name="ce18">
            <text:p>3.005,90</text:p>
          </table:table-cell>
          <table:table-cell office:value-type="float" office:value="2932.9" table:style-name="ce18">
            <text:p>2.932,9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2394.47" table:style-name="ce16">
            <text:p>12.394,47</text:p>
          </table:table-cell>
          <table:table-cell office:value-type="float" office:value="12118.47" table:style-name="ce16">
            <text:p>12.118,47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634284.69999999995" table:style-name="ce18">
            <text:p>634.284,70</text:p>
          </table:table-cell>
          <table:table-cell office:value-type="float" office:value="623069.44999999995" table:style-name="ce18">
            <text:p>623.069,45</text:p>
          </table:table-cell>
          <table:table-cell office:value-type="float" office:value="468133.69" table:style-name="ce18">
            <text:p>468.133,69</text:p>
          </table:table-cell>
          <table:table-cell office:value-type="float" office:value="459856.28" table:style-name="ce18">
            <text:p>459.856,28</text:p>
          </table:table-cell>
          <table:table-cell office:value-type="float" office:value="332658.02" table:style-name="ce18">
            <text:p>332.658,02</text:p>
          </table:table-cell>
          <table:table-cell office:value-type="float" office:value="326776.05" table:style-name="ce18">
            <text:p>326.776,05</text:p>
          </table:table-cell>
          <table:table-cell office:value-type="float" office:value="268402.74" table:style-name="ce18">
            <text:p>268.402,74</text:p>
          </table:table-cell>
          <table:table-cell office:value-type="float" office:value="263656.92" table:style-name="ce18">
            <text:p>263.656,92</text:p>
          </table:table-cell>
          <table:table-cell office:value-type="float" office:value="256075.06" table:style-name="ce18">
            <text:p>256.075,06</text:p>
          </table:table-cell>
          <table:table-cell office:value-type="float" office:value="251547.21" table:style-name="ce18">
            <text:p>251.547,21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959554.21" table:style-name="ce16">
            <text:p>1.959.554,21</text:p>
          </table:table-cell>
          <table:table-cell office:value-type="float" office:value="1924905.91" table:style-name="ce16">
            <text:p>1.924.905,91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79554.41" table:style-name="ce18">
            <text:p>79.554,41</text:p>
          </table:table-cell>
          <table:table-cell office:value-type="float" office:value="78766.740000000005" table:style-name="ce18">
            <text:p>78.766,74</text:p>
          </table:table-cell>
          <table:table-cell office:value-type="float" office:value="80088.429999999993" table:style-name="ce18">
            <text:p>80.088,43</text:p>
          </table:table-cell>
          <table:table-cell office:value-type="float" office:value="79295.48" table:style-name="ce18">
            <text:p>79.295,48</text:p>
          </table:table-cell>
          <table:table-cell office:value-type="float" office:value="91551.27" table:style-name="ce18">
            <text:p>91.551,27</text:p>
          </table:table-cell>
          <table:table-cell office:value-type="float" office:value="90644.82" table:style-name="ce18">
            <text:p>90.644,82</text:p>
          </table:table-cell>
          <table:table-cell office:value-type="float" office:value="170056.97" table:style-name="ce18">
            <text:p>170.056,97</text:p>
          </table:table-cell>
          <table:table-cell office:value-type="float" office:value="168373.24" table:style-name="ce18">
            <text:p>168.373,24</text:p>
          </table:table-cell>
          <table:table-cell office:value-type="float" office:value="201047.78" table:style-name="ce18">
            <text:p>201.047,78</text:p>
          </table:table-cell>
          <table:table-cell office:value-type="float" office:value="199057.21" table:style-name="ce18">
            <text:p>199.057,21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622298.86" table:style-name="ce16">
            <text:p>622.298,86</text:p>
          </table:table-cell>
          <table:table-cell office:value-type="float" office:value="616137.49" table:style-name="ce16">
            <text:p>616.137,49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719376.91" table:style-name="ce16">
            <text:p>719.376,91</text:p>
          </table:table-cell>
          <table:table-cell office:value-type="float" office:value="707297.67999999993" table:style-name="ce16">
            <text:p>707.297,68</text:p>
          </table:table-cell>
          <table:table-cell office:value-type="float" office:value="558463.3600000001" table:style-name="ce16">
            <text:p>558.463,36</text:p>
          </table:table-cell>
          <table:table-cell office:value-type="float" office:value="549257.59000000008" table:style-name="ce16">
            <text:p>549.257,59</text:p>
          </table:table-cell>
          <table:table-cell office:value-type="float" office:value="452079.25" table:style-name="ce16">
            <text:p>452.079,25</text:p>
          </table:table-cell>
          <table:table-cell office:value-type="float" office:value="444996.39999999997" table:style-name="ce16">
            <text:p>444.996,40</text:p>
          </table:table-cell>
          <table:table-cell office:value-type="float" office:value="470074.41999999993" table:style-name="ce16">
            <text:p>470.074,42</text:p>
          </table:table-cell>
          <table:table-cell office:value-type="float" office:value="463295.79999999993" table:style-name="ce16">
            <text:p>463.295,80</text:p>
          </table:table-cell>
          <table:table-cell office:value-type="float" office:value="489252.13" table:style-name="ce16">
            <text:p>489.252,13</text:p>
          </table:table-cell>
          <table:table-cell office:value-type="float" office:value="482372.36" table:style-name="ce16">
            <text:p>482.372,36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2689246.07" table:style-name="ce16">
            <text:p>2.689.246,07</text:p>
          </table:table-cell>
          <table:table-cell office:value-type="float" office:value="2647219.83" table:style-name="ce16">
            <text:p>2.647.219,83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ALICANTE-ALACANT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50.58" table:style-name="ce18">
            <text:p>50,58</text:p>
          </table:table-cell>
          <table:table-cell office:value-type="float" office:value="50.08" table:style-name="ce18">
            <text:p>50,08</text:p>
          </table:table-cell>
          <table:table-cell office:value-type="float" office:value="37.96" table:style-name="ce18">
            <text:p>37,96</text:p>
          </table:table-cell>
          <table:table-cell office:value-type="float" office:value="37.58" table:style-name="ce18">
            <text:p>37,58</text:p>
          </table:table-cell>
          <table:table-cell office:value-type="float" office:value="26.64" table:style-name="ce18">
            <text:p>26,64</text:p>
          </table:table-cell>
          <table:table-cell office:value-type="float" office:value="26.38" table:style-name="ce18">
            <text:p>26,38</text:p>
          </table:table-cell>
          <table:table-cell office:value-type="float" office:value="30.43" table:style-name="ce18">
            <text:p>30,43</text:p>
          </table:table-cell>
          <table:table-cell office:value-type="float" office:value="30.13" table:style-name="ce18">
            <text:p>30,13</text:p>
          </table:table-cell>
          <table:table-cell office:value-type="float" office:value="38" table:style-name="ce18">
            <text:p>38,00</text:p>
          </table:table-cell>
          <table:table-cell office:value-type="float" office:value="37.619999999999997" table:style-name="ce18">
            <text:p>37,62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83.60999999999999" table:style-name="ce16">
            <text:p>183,61</text:p>
          </table:table-cell>
          <table:table-cell office:value-type="float" office:value="181.79" table:style-name="ce16">
            <text:p>181,79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5038.78" table:style-name="ce18">
            <text:p>5.038,78</text:p>
          </table:table-cell>
          <table:table-cell office:value-type="float" office:value="4834.53" table:style-name="ce18">
            <text:p>4.834,53</text:p>
          </table:table-cell>
          <table:table-cell office:value-type="float" office:value="1591.01" table:style-name="ce18">
            <text:p>1.591,01</text:p>
          </table:table-cell>
          <table:table-cell office:value-type="float" office:value="1541.51" table:style-name="ce18">
            <text:p>1.541,51</text:p>
          </table:table-cell>
          <table:table-cell office:value-type="float" office:value="2352.41" table:style-name="ce18">
            <text:p>2.352,41</text:p>
          </table:table-cell>
          <table:table-cell office:value-type="float" office:value="2264.9900000000002" table:style-name="ce18">
            <text:p>2.264,99</text:p>
          </table:table-cell>
          <table:table-cell office:value-type="float" office:value="3049.72" table:style-name="ce18">
            <text:p>3.049,72</text:p>
          </table:table-cell>
          <table:table-cell office:value-type="float" office:value="2896.19" table:style-name="ce18">
            <text:p>2.896,19</text:p>
          </table:table-cell>
          <table:table-cell office:value-type="float" office:value="4068.19" table:style-name="ce18">
            <text:p>4.068,19</text:p>
          </table:table-cell>
          <table:table-cell office:value-type="float" office:value="3854.84" table:style-name="ce18">
            <text:p>3.854,84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6100.11" table:style-name="ce16">
            <text:p>16.100,11</text:p>
          </table:table-cell>
          <table:table-cell office:value-type="float" office:value="15392.060000000001" table:style-name="ce16">
            <text:p>15.392,06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18014.189999999999" table:style-name="ce18">
            <text:p>18.014,19</text:p>
          </table:table-cell>
          <table:table-cell office:value-type="float" office:value="17835.830000000002" table:style-name="ce18">
            <text:p>17.835,83</text:p>
          </table:table-cell>
          <table:table-cell office:value-type="float" office:value="20913.59" table:style-name="ce18">
            <text:p>20.913,59</text:p>
          </table:table-cell>
          <table:table-cell office:value-type="float" office:value="20706.52" table:style-name="ce18">
            <text:p>20.706,52</text:p>
          </table:table-cell>
          <table:table-cell office:value-type="float" office:value="17589.330000000002" table:style-name="ce18">
            <text:p>17.589,33</text:p>
          </table:table-cell>
          <table:table-cell office:value-type="float" office:value="17415.18" table:style-name="ce18">
            <text:p>17.415,18</text:p>
          </table:table-cell>
          <table:table-cell office:value-type="float" office:value="32458.2" table:style-name="ce18">
            <text:p>32.458,20</text:p>
          </table:table-cell>
          <table:table-cell office:value-type="float" office:value="32136.83" table:style-name="ce18">
            <text:p>32.136,83</text:p>
          </table:table-cell>
          <table:table-cell office:value-type="float" office:value="37514.31" table:style-name="ce18">
            <text:p>37.514,31</text:p>
          </table:table-cell>
          <table:table-cell office:value-type="float" office:value="37142.879999999997" table:style-name="ce18">
            <text:p>37.142,88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26489.62" table:style-name="ce16">
            <text:p>126.489,62</text:p>
          </table:table-cell>
          <table:table-cell office:value-type="float" office:value="125237.24000000002" table:style-name="ce16">
            <text:p>125.237,24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1587.01" table:style-name="ce18">
            <text:p>1.587,01</text:p>
          </table:table-cell>
          <table:table-cell office:value-type="float" office:value="1442.74" table:style-name="ce18">
            <text:p>1.442,74</text:p>
          </table:table-cell>
          <table:table-cell office:value-type="float" office:value="4199.96" table:style-name="ce18">
            <text:p>4.199,96</text:p>
          </table:table-cell>
          <table:table-cell office:value-type="float" office:value="3818.15" table:style-name="ce18">
            <text:p>3.818,15</text:p>
          </table:table-cell>
          <table:table-cell office:value-type="float" office:value="6544.19" table:style-name="ce18">
            <text:p>6.544,19</text:p>
          </table:table-cell>
          <table:table-cell office:value-type="float" office:value="5949.26" table:style-name="ce18">
            <text:p>5.949,26</text:p>
          </table:table-cell>
          <table:table-cell office:value-type="float" office:value="10378.92" table:style-name="ce18">
            <text:p>10.378,92</text:p>
          </table:table-cell>
          <table:table-cell office:value-type="float" office:value="9435.3799999999992" table:style-name="ce18">
            <text:p>9.435,38</text:p>
          </table:table-cell>
          <table:table-cell office:value-type="float" office:value="12018.93" table:style-name="ce18">
            <text:p>12.018,93</text:p>
          </table:table-cell>
          <table:table-cell office:value-type="float" office:value="10926.3" table:style-name="ce18">
            <text:p>10.926,3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34729.01" table:style-name="ce16">
            <text:p>34.729,01</text:p>
          </table:table-cell>
          <table:table-cell office:value-type="float" office:value="31571.829999999998" table:style-name="ce16">
            <text:p>31.571,83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24690.559999999998" table:style-name="ce16">
            <text:p>24.690,56</text:p>
          </table:table-cell>
          <table:table-cell office:value-type="float" office:value="24163.180000000004" table:style-name="ce16">
            <text:p>24.163,18</text:p>
          </table:table-cell>
          <table:table-cell office:value-type="float" office:value="26742.519999999997" table:style-name="ce16">
            <text:p>26.742,52</text:p>
          </table:table-cell>
          <table:table-cell office:value-type="float" office:value="26103.760000000002" table:style-name="ce16">
            <text:p>26.103,76</text:p>
          </table:table-cell>
          <table:table-cell office:value-type="float" office:value="26512.57" table:style-name="ce16">
            <text:p>26.512,57</text:p>
          </table:table-cell>
          <table:table-cell office:value-type="float" office:value="25655.810000000005" table:style-name="ce16">
            <text:p>25.655,81</text:p>
          </table:table-cell>
          <table:table-cell office:value-type="float" office:value="45917.270000000004" table:style-name="ce16">
            <text:p>45.917,27</text:p>
          </table:table-cell>
          <table:table-cell office:value-type="float" office:value="44498.53" table:style-name="ce16">
            <text:p>44.498,53</text:p>
          </table:table-cell>
          <table:table-cell office:value-type="float" office:value="53639.43" table:style-name="ce16">
            <text:p>53.639,43</text:p>
          </table:table-cell>
          <table:table-cell office:value-type="float" office:value="51961.639999999992" table:style-name="ce16">
            <text:p>51.961,64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177502.34999999998" table:style-name="ce16">
            <text:p>177.502,35</text:p>
          </table:table-cell>
          <table:table-cell office:value-type="float" office:value="172382.92" table:style-name="ce16">
            <text:p>172.382,92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ALMERÍ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66.55" table:style-name="ce18">
            <text:p>66,55</text:p>
          </table:table-cell>
          <table:table-cell office:value-type="float" office:value="65.89" table:style-name="ce18">
            <text:p>65,89</text:p>
          </table:table-cell>
          <table:table-cell office:value-type="float" office:value="261.17" table:style-name="ce18">
            <text:p>261,17</text:p>
          </table:table-cell>
          <table:table-cell office:value-type="float" office:value="258.58" table:style-name="ce18">
            <text:p>258,58</text:p>
          </table:table-cell>
          <table:table-cell office:value-type="float" office:value="4260.32" table:style-name="ce18">
            <text:p>4.260,32</text:p>
          </table:table-cell>
          <table:table-cell office:value-type="float" office:value="4218.1400000000003" table:style-name="ce18">
            <text:p>4.218,14</text:p>
          </table:table-cell>
          <table:table-cell office:value-type="float" office:value="4110.9399999999996" table:style-name="ce18">
            <text:p>4.110,94</text:p>
          </table:table-cell>
          <table:table-cell office:value-type="float" office:value="4070.24" table:style-name="ce18">
            <text:p>4.070,24</text:p>
          </table:table-cell>
          <table:table-cell office:value-type="float" office:value="4346.58" table:style-name="ce18">
            <text:p>4.346,58</text:p>
          </table:table-cell>
          <table:table-cell office:value-type="float" office:value="4303.54" table:style-name="ce18">
            <text:p>4.303,54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3045.56" table:style-name="ce16">
            <text:p>13.045,56</text:p>
          </table:table-cell>
          <table:table-cell office:value-type="float" office:value="12916.39" table:style-name="ce16">
            <text:p>12.916,39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6063.98" table:style-name="ce18">
            <text:p>6.063,98</text:p>
          </table:table-cell>
          <table:table-cell office:value-type="float" office:value="5871.1" table:style-name="ce18">
            <text:p>5.871,10</text:p>
          </table:table-cell>
          <table:table-cell office:value-type="float" office:value="1656.25" table:style-name="ce18">
            <text:p>1.656,25</text:p>
          </table:table-cell>
          <table:table-cell office:value-type="float" office:value="1592.4099999999999" table:style-name="ce18">
            <text:p>1.592,41</text:p>
          </table:table-cell>
          <table:table-cell office:value-type="float" office:value="4210.08" table:style-name="ce18">
            <text:p>4.210,08</text:p>
          </table:table-cell>
          <table:table-cell office:value-type="float" office:value="4068.3500000000004" table:style-name="ce18">
            <text:p>4.068,35</text:p>
          </table:table-cell>
          <table:table-cell office:value-type="float" office:value="2029.94" table:style-name="ce18">
            <text:p>2.029,94</text:p>
          </table:table-cell>
          <table:table-cell office:value-type="float" office:value="1951.73" table:style-name="ce18">
            <text:p>1.951,73</text:p>
          </table:table-cell>
          <table:table-cell office:value-type="float" office:value="2984.2400000000002" table:style-name="ce18">
            <text:p>2.984,24</text:p>
          </table:table-cell>
          <table:table-cell office:value-type="float" office:value="2889.62" table:style-name="ce18">
            <text:p>2.889,62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6944.490000000002" table:style-name="ce16">
            <text:p>16.944,49</text:p>
          </table:table-cell>
          <table:table-cell office:value-type="float" office:value="16373.21" table:style-name="ce16">
            <text:p>16.373,21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127653.49" table:style-name="ce18">
            <text:p>127.653,49</text:p>
          </table:table-cell>
          <table:table-cell office:value-type="float" office:value="125396.36" table:style-name="ce18">
            <text:p>125.396,36</text:p>
          </table:table-cell>
          <table:table-cell office:value-type="float" office:value="91540.44" table:style-name="ce18">
            <text:p>91.540,44</text:p>
          </table:table-cell>
          <table:table-cell office:value-type="float" office:value="89921.85" table:style-name="ce18">
            <text:p>89.921,85</text:p>
          </table:table-cell>
          <table:table-cell office:value-type="float" office:value="52612.11" table:style-name="ce18">
            <text:p>52.612,11</text:p>
          </table:table-cell>
          <table:table-cell office:value-type="float" office:value="51681.84" table:style-name="ce18">
            <text:p>51.681,84</text:p>
          </table:table-cell>
          <table:table-cell office:value-type="float" office:value="52370.26" table:style-name="ce18">
            <text:p>52.370,26</text:p>
          </table:table-cell>
          <table:table-cell office:value-type="float" office:value="51444.26" table:style-name="ce18">
            <text:p>51.444,26</text:p>
          </table:table-cell>
          <table:table-cell office:value-type="float" office:value="47776.639999999999" table:style-name="ce18">
            <text:p>47.776,64</text:p>
          </table:table-cell>
          <table:table-cell office:value-type="float" office:value="46931.87" table:style-name="ce18">
            <text:p>46.931,87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371952.94" table:style-name="ce16">
            <text:p>371.952,94</text:p>
          </table:table-cell>
          <table:table-cell office:value-type="float" office:value="365376.18000000005" table:style-name="ce16">
            <text:p>365.376,18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57056.08" table:style-name="ce18">
            <text:p>57.056,08</text:p>
          </table:table-cell>
          <table:table-cell office:value-type="float" office:value="56491.17" table:style-name="ce18">
            <text:p>56.491,17</text:p>
          </table:table-cell>
          <table:table-cell office:value-type="float" office:value="64112.97" table:style-name="ce18">
            <text:p>64.112,97</text:p>
          </table:table-cell>
          <table:table-cell office:value-type="float" office:value="63478.19" table:style-name="ce18">
            <text:p>63.478,19</text:p>
          </table:table-cell>
          <table:table-cell office:value-type="float" office:value="78676.460000000006" table:style-name="ce18">
            <text:p>78.676,46</text:p>
          </table:table-cell>
          <table:table-cell office:value-type="float" office:value="77897.490000000005" table:style-name="ce18">
            <text:p>77.897,49</text:p>
          </table:table-cell>
          <table:table-cell office:value-type="float" office:value="84363.56" table:style-name="ce18">
            <text:p>84.363,56</text:p>
          </table:table-cell>
          <table:table-cell office:value-type="float" office:value="83528.28" table:style-name="ce18">
            <text:p>83.528,28</text:p>
          </table:table-cell>
          <table:table-cell office:value-type="float" office:value="97630.93" table:style-name="ce18">
            <text:p>97.630,93</text:p>
          </table:table-cell>
          <table:table-cell office:value-type="float" office:value="96664.29" table:style-name="ce18">
            <text:p>96.664,29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381840" table:style-name="ce16">
            <text:p>381.840,00</text:p>
          </table:table-cell>
          <table:table-cell office:value-type="float" office:value="378059.42" table:style-name="ce16">
            <text:p>378.059,4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190840.1" table:style-name="ce16">
            <text:p>190.840,10</text:p>
          </table:table-cell>
          <table:table-cell office:value-type="float" office:value="187824.52000000002" table:style-name="ce16">
            <text:p>187.824,52</text:p>
          </table:table-cell>
          <table:table-cell office:value-type="float" office:value="157570.83000000002" table:style-name="ce16">
            <text:p>157.570,83</text:p>
          </table:table-cell>
          <table:table-cell office:value-type="float" office:value="155251.03" table:style-name="ce16">
            <text:p>155.251,03</text:p>
          </table:table-cell>
          <table:table-cell office:value-type="float" office:value="139758.97" table:style-name="ce16">
            <text:p>139.758,97</text:p>
          </table:table-cell>
          <table:table-cell office:value-type="float" office:value="137865.82" table:style-name="ce16">
            <text:p>137.865,82</text:p>
          </table:table-cell>
          <table:table-cell office:value-type="float" office:value="142874.70000000001" table:style-name="ce16">
            <text:p>142.874,70</text:p>
          </table:table-cell>
          <table:table-cell office:value-type="float" office:value="140994.51" table:style-name="ce16">
            <text:p>140.994,51</text:p>
          </table:table-cell>
          <table:table-cell office:value-type="float" office:value="152738.38999999998" table:style-name="ce16">
            <text:p>152.738,39</text:p>
          </table:table-cell>
          <table:table-cell office:value-type="float" office:value="150789.32" table:style-name="ce16">
            <text:p>150.789,32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783782.99" table:style-name="ce16">
            <text:p>783.782,99</text:p>
          </table:table-cell>
          <table:table-cell office:value-type="float" office:value="772725.20000000007" table:style-name="ce16">
            <text:p>772.725,20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ÁVILA" table:style-name="ta1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13659.25" table:style-name="ce18">
            <text:p>13.659,25</text:p>
          </table:table-cell>
          <table:table-cell office:value-type="float" office:value="13524.01" table:style-name="ce18">
            <text:p>13.524,01</text:p>
          </table:table-cell>
          <table:table-cell office:value-type="float" office:value="34043.269999999997" table:style-name="ce18">
            <text:p>34.043,27</text:p>
          </table:table-cell>
          <table:table-cell office:value-type="float" office:value="33706.21" table:style-name="ce18">
            <text:p>33.706,21</text:p>
          </table:table-cell>
          <table:table-cell office:value-type="float" office:value="20226.95" table:style-name="ce18">
            <text:p>20.226,95</text:p>
          </table:table-cell>
          <table:table-cell office:value-type="float" office:value="20026.68" table:style-name="ce18">
            <text:p>20.026,68</text:p>
          </table:table-cell>
          <table:table-cell office:value-type="float" office:value="11061.56" table:style-name="ce18">
            <text:p>11.061,56</text:p>
          </table:table-cell>
          <table:table-cell office:value-type="float" office:value="10952.04" table:style-name="ce18">
            <text:p>10.952,04</text:p>
          </table:table-cell>
          <table:table-cell office:value-type="float" office:value="10161.57" table:style-name="ce18">
            <text:p>10.161,57</text:p>
          </table:table-cell>
          <table:table-cell office:value-type="float" office:value="10060.959999999999" table:style-name="ce18">
            <text:p>10.060,96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89152.6" table:style-name="ce16">
            <text:p>89.152,60</text:p>
          </table:table-cell>
          <table:table-cell office:value-type="float" office:value="88269.9" table:style-name="ce16">
            <text:p>88.269,9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56657.03" table:style-name="ce18">
            <text:p>56.657,03</text:p>
          </table:table-cell>
          <table:table-cell office:value-type="float" office:value="55655.24" table:style-name="ce18">
            <text:p>55.655,24</text:p>
          </table:table-cell>
          <table:table-cell office:value-type="float" office:value="58292.33" table:style-name="ce18">
            <text:p>58.292,33</text:p>
          </table:table-cell>
          <table:table-cell office:value-type="float" office:value="57261.62" table:style-name="ce18">
            <text:p>57.261,62</text:p>
          </table:table-cell>
          <table:table-cell office:value-type="float" office:value="50432.42" table:style-name="ce18">
            <text:p>50.432,42</text:p>
          </table:table-cell>
          <table:table-cell office:value-type="float" office:value="49540.69" table:style-name="ce18">
            <text:p>49.540,69</text:p>
          </table:table-cell>
          <table:table-cell office:value-type="float" office:value="35534.5" table:style-name="ce18">
            <text:p>35.534,50</text:p>
          </table:table-cell>
          <table:table-cell office:value-type="float" office:value="34906.19" table:style-name="ce18">
            <text:p>34.906,19</text:p>
          </table:table-cell>
          <table:table-cell office:value-type="float" office:value="36035.69" table:style-name="ce18">
            <text:p>36.035,69</text:p>
          </table:table-cell>
          <table:table-cell office:value-type="float" office:value="35398.519999999997" table:style-name="ce18">
            <text:p>35.398,52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36951.97" table:style-name="ce16">
            <text:p>236.951,97</text:p>
          </table:table-cell>
          <table:table-cell office:value-type="float" office:value="232762.25999999998" table:style-name="ce16">
            <text:p>232.762,26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4531.72" table:style-name="ce18">
            <text:p>4.531,72</text:p>
          </table:table-cell>
          <table:table-cell office:value-type="float" office:value="4486.8500000000004" table:style-name="ce18">
            <text:p>4.486,85</text:p>
          </table:table-cell>
          <table:table-cell office:value-type="float" office:value="6480.16" table:style-name="ce18">
            <text:p>6.480,16</text:p>
          </table:table-cell>
          <table:table-cell office:value-type="float" office:value="6416" table:style-name="ce18">
            <text:p>6.416,00</text:p>
          </table:table-cell>
          <table:table-cell office:value-type="float" office:value="7340.25" table:style-name="ce18">
            <text:p>7.340,25</text:p>
          </table:table-cell>
          <table:table-cell office:value-type="float" office:value="7267.57" table:style-name="ce18">
            <text:p>7.267,57</text:p>
          </table:table-cell>
          <table:table-cell office:value-type="float" office:value="11015.12" table:style-name="ce18">
            <text:p>11.015,12</text:p>
          </table:table-cell>
          <table:table-cell office:value-type="float" office:value="10906.06" table:style-name="ce18">
            <text:p>10.906,06</text:p>
          </table:table-cell>
          <table:table-cell office:value-type="float" office:value="12225.54" table:style-name="ce18">
            <text:p>12.225,54</text:p>
          </table:table-cell>
          <table:table-cell office:value-type="float" office:value="12104.5" table:style-name="ce18">
            <text:p>12.104,5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41592.79" table:style-name="ce16">
            <text:p>41.592,79</text:p>
          </table:table-cell>
          <table:table-cell office:value-type="float" office:value="41180.979999999996" table:style-name="ce16">
            <text:p>41.180,98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74848" table:style-name="ce16">
            <text:p>74.848,00</text:p>
          </table:table-cell>
          <table:table-cell office:value-type="float" office:value="73666.099999999991" table:style-name="ce16">
            <text:p>73.666,10</text:p>
          </table:table-cell>
          <table:table-cell office:value-type="float" office:value="98815.760000000009" table:style-name="ce16">
            <text:p>98.815,76</text:p>
          </table:table-cell>
          <table:table-cell office:value-type="float" office:value="97383.83" table:style-name="ce16">
            <text:p>97.383,83</text:p>
          </table:table-cell>
          <table:table-cell office:value-type="float" office:value="77999.62" table:style-name="ce16">
            <text:p>77.999,62</text:p>
          </table:table-cell>
          <table:table-cell office:value-type="float" office:value="76834.94" table:style-name="ce16">
            <text:p>76.834,94</text:p>
          </table:table-cell>
          <table:table-cell office:value-type="float" office:value="57611.18" table:style-name="ce16">
            <text:p>57.611,18</text:p>
          </table:table-cell>
          <table:table-cell office:value-type="float" office:value="56764.29" table:style-name="ce16">
            <text:p>56.764,29</text:p>
          </table:table-cell>
          <table:table-cell office:value-type="float" office:value="58422.8" table:style-name="ce16">
            <text:p>58.422,80</text:p>
          </table:table-cell>
          <table:table-cell office:value-type="float" office:value="57563.979999999996" table:style-name="ce16">
            <text:p>57.563,98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367697.36" table:style-name="ce16">
            <text:p>367.697,36</text:p>
          </table:table-cell>
          <table:table-cell office:value-type="float" office:value="362213.14" table:style-name="ce16">
            <text:p>362.213,14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BADAJOZ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962.2" table:style-name="ce18">
            <text:p>962,20</text:p>
          </table:table-cell>
          <table:table-cell office:value-type="float" office:value="952.67" table:style-name="ce18">
            <text:p>952,67</text:p>
          </table:table-cell>
          <table:table-cell office:value-type="float" office:value="48333.54" table:style-name="ce18">
            <text:p>48.333,54</text:p>
          </table:table-cell>
          <table:table-cell office:value-type="float" office:value="47854.99" table:style-name="ce18">
            <text:p>47.854,99</text:p>
          </table:table-cell>
          <table:table-cell office:value-type="float" office:value="13341.63" table:style-name="ce18">
            <text:p>13.341,63</text:p>
          </table:table-cell>
          <table:table-cell office:value-type="float" office:value="13209.53" table:style-name="ce18">
            <text:p>13.209,53</text:p>
          </table:table-cell>
          <table:table-cell office:value-type="float" office:value="951.3" table:style-name="ce18">
            <text:p>951,30</text:p>
          </table:table-cell>
          <table:table-cell office:value-type="float" office:value="941.88" table:style-name="ce18">
            <text:p>941,88</text:p>
          </table:table-cell>
          <table:table-cell office:value-type="float" office:value="2487.59" table:style-name="ce18">
            <text:p>2.487,59</text:p>
          </table:table-cell>
          <table:table-cell office:value-type="float" office:value="2462.96" table:style-name="ce18">
            <text:p>2.462,96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66076.259999999995" table:style-name="ce16">
            <text:p>66.076,26</text:p>
          </table:table-cell>
          <table:table-cell office:value-type="float" office:value="65422.029999999992" table:style-name="ce16">
            <text:p>65.422,03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13356.88" table:style-name="ce18">
            <text:p>13.356,88</text:p>
          </table:table-cell>
          <table:table-cell office:value-type="float" office:value="12336.05" table:style-name="ce18">
            <text:p>12.336,05</text:p>
          </table:table-cell>
          <table:table-cell office:value-type="float" office:value="8140.5" table:style-name="ce18">
            <text:p>8.140,50</text:p>
          </table:table-cell>
          <table:table-cell office:value-type="float" office:value="7359.9" table:style-name="ce18">
            <text:p>7.359,90</text:p>
          </table:table-cell>
          <table:table-cell office:value-type="float" office:value="15087.66" table:style-name="ce18">
            <text:p>15.087,66</text:p>
          </table:table-cell>
          <table:table-cell office:value-type="float" office:value="13421.75" table:style-name="ce18">
            <text:p>13.421,75</text:p>
          </table:table-cell>
          <table:table-cell office:value-type="float" office:value="7051.04" table:style-name="ce18">
            <text:p>7.051,04</text:p>
          </table:table-cell>
          <table:table-cell office:value-type="float" office:value="6391.1" table:style-name="ce18">
            <text:p>6.391,10</text:p>
          </table:table-cell>
          <table:table-cell office:value-type="float" office:value="13169.54" table:style-name="ce18">
            <text:p>13.169,54</text:p>
          </table:table-cell>
          <table:table-cell office:value-type="float" office:value="11811.8" table:style-name="ce18">
            <text:p>11.811,8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56805.619999999995" table:style-name="ce16">
            <text:p>56.805,62</text:p>
          </table:table-cell>
          <table:table-cell office:value-type="float" office:value="51320.599999999991" table:style-name="ce16">
            <text:p>51.320,6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255332.38" table:style-name="ce18">
            <text:p>255.332,38</text:p>
          </table:table-cell>
          <table:table-cell office:value-type="float" office:value="252804.34" table:style-name="ce18">
            <text:p>252.804,34</text:p>
          </table:table-cell>
          <table:table-cell office:value-type="float" office:value="271992.45" table:style-name="ce18">
            <text:p>271.992,45</text:p>
          </table:table-cell>
          <table:table-cell office:value-type="float" office:value="269299.46000000002" table:style-name="ce18">
            <text:p>269.299,46</text:p>
          </table:table-cell>
          <table:table-cell office:value-type="float" office:value="497993.72" table:style-name="ce18">
            <text:p>497.993,72</text:p>
          </table:table-cell>
          <table:table-cell office:value-type="float" office:value="493063.09" table:style-name="ce18">
            <text:p>493.063,09</text:p>
          </table:table-cell>
          <table:table-cell office:value-type="float" office:value="529373.84" table:style-name="ce18">
            <text:p>529.373,84</text:p>
          </table:table-cell>
          <table:table-cell office:value-type="float" office:value="524132.51" table:style-name="ce18">
            <text:p>524.132,51</text:p>
          </table:table-cell>
          <table:table-cell office:value-type="float" office:value="619436.24" table:style-name="ce18">
            <text:p>619.436,24</text:p>
          </table:table-cell>
          <table:table-cell office:value-type="float" office:value="613303.21" table:style-name="ce18">
            <text:p>613.303,21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174128.63" table:style-name="ce16">
            <text:p>2.174.128,63</text:p>
          </table:table-cell>
          <table:table-cell office:value-type="float" office:value="2152602.6100000003" table:style-name="ce16">
            <text:p>2.152.602,61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5242.1400000000003" table:style-name="ce18">
            <text:p>5.242,14</text:p>
          </table:table-cell>
          <table:table-cell office:value-type="float" office:value="4765.58" table:style-name="ce18">
            <text:p>4.765,58</text:p>
          </table:table-cell>
          <table:table-cell office:value-type="float" office:value="31056.46" table:style-name="ce18">
            <text:p>31.056,46</text:p>
          </table:table-cell>
          <table:table-cell office:value-type="float" office:value="28233.15" table:style-name="ce18">
            <text:p>28.233,15</text:p>
          </table:table-cell>
          <table:table-cell office:value-type="float" office:value="102016.3" table:style-name="ce18">
            <text:p>102.016,30</text:p>
          </table:table-cell>
          <table:table-cell office:value-type="float" office:value="92742.09" table:style-name="ce18">
            <text:p>92.742,09</text:p>
          </table:table-cell>
          <table:table-cell office:value-type="float" office:value="107450.72" table:style-name="ce18">
            <text:p>107.450,72</text:p>
          </table:table-cell>
          <table:table-cell office:value-type="float" office:value="97682.47" table:style-name="ce18">
            <text:p>97.682,47</text:p>
          </table:table-cell>
          <table:table-cell office:value-type="float" office:value="130655.18" table:style-name="ce18">
            <text:p>130.655,18</text:p>
          </table:table-cell>
          <table:table-cell office:value-type="float" office:value="118777.44" table:style-name="ce18">
            <text:p>118.777,44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376420.8" table:style-name="ce16">
            <text:p>376.420,80</text:p>
          </table:table-cell>
          <table:table-cell office:value-type="float" office:value="342200.73" table:style-name="ce16">
            <text:p>342.200,73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274893.60000000003" table:style-name="ce16">
            <text:p>274.893,60</text:p>
          </table:table-cell>
          <table:table-cell office:value-type="float" office:value="270858.63999999996" table:style-name="ce16">
            <text:p>270.858,64</text:p>
          </table:table-cell>
          <table:table-cell office:value-type="float" office:value="359522.95" table:style-name="ce16">
            <text:p>359.522,95</text:p>
          </table:table-cell>
          <table:table-cell office:value-type="float" office:value="352747.50000000006" table:style-name="ce16">
            <text:p>352.747,50</text:p>
          </table:table-cell>
          <table:table-cell office:value-type="float" office:value="628439.31000000006" table:style-name="ce16">
            <text:p>628.439,31</text:p>
          </table:table-cell>
          <table:table-cell office:value-type="float" office:value="612436.46000000008" table:style-name="ce16">
            <text:p>612.436,46</text:p>
          </table:table-cell>
          <table:table-cell office:value-type="float" office:value="644826.9" table:style-name="ce16">
            <text:p>644.826,90</text:p>
          </table:table-cell>
          <table:table-cell office:value-type="float" office:value="629147.96" table:style-name="ce16">
            <text:p>629.147,96</text:p>
          </table:table-cell>
          <table:table-cell office:value-type="float" office:value="765748.54999999993" table:style-name="ce16">
            <text:p>765.748,55</text:p>
          </table:table-cell>
          <table:table-cell office:value-type="float" office:value="746355.40999999992" table:style-name="ce16">
            <text:p>746.355,41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2673431.3099999996" table:style-name="ce16">
            <text:p>2.673.431,31</text:p>
          </table:table-cell>
          <table:table-cell office:value-type="float" office:value="2611545.9700000002" table:style-name="ce16">
            <text:p>2.611.545,97</text:p>
          </table:table-cell>
          <table:table-cell table:number-columns-repeated="16357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17" table:style-name="ce1"/>
          <table:table-cell table:number-columns-repeated="2" table:style-name="ce20"/>
          <table:table-cell table:number-columns-repeated="16365" table:style-name="ce1"/>
        </table:table-row>
        <table:table-row table:number-rows-repeated="1048563" table:style-name="ro1">
          <table:table-cell table:number-columns-repeated="16384"/>
        </table:table-row>
      </table:table>
      <table:table table:name="BALEARS_(ILLES)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350751.39" table:style-name="ce18">
            <text:p>350.751,39</text:p>
          </table:table-cell>
          <table:table-cell office:value-type="float" office:value="336026.85000000003" table:style-name="ce18">
            <text:p>336.026,85</text:p>
          </table:table-cell>
          <table:table-cell office:value-type="float" office:value="271388.88" table:style-name="ce18">
            <text:p>271.388,88</text:p>
          </table:table-cell>
          <table:table-cell office:value-type="float" office:value="259464.36" table:style-name="ce18">
            <text:p>259.464,36</text:p>
          </table:table-cell>
          <table:table-cell office:value-type="float" office:value="333116.59000000003" table:style-name="ce18">
            <text:p>333.116,59</text:p>
          </table:table-cell>
          <table:table-cell office:value-type="float" office:value="318208.95999999996" table:style-name="ce18">
            <text:p>318.208,96</text:p>
          </table:table-cell>
          <table:table-cell office:value-type="float" office:value="299008.84999999998" table:style-name="ce18">
            <text:p>299.008,85</text:p>
          </table:table-cell>
          <table:table-cell office:value-type="float" office:value="283689.42000000004" table:style-name="ce18">
            <text:p>283.689,42</text:p>
          </table:table-cell>
          <table:table-cell office:value-type="float" office:value="338567.25" table:style-name="ce18">
            <text:p>338.567,25</text:p>
          </table:table-cell>
          <table:table-cell office:value-type="float" office:value="323414.61" table:style-name="ce18">
            <text:p>323.414,61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592832.96" table:style-name="ce16">
            <text:p>1.592.832,96</text:p>
          </table:table-cell>
          <table:table-cell office:value-type="float" office:value="1520804.1999999997" table:style-name="ce16">
            <text:p>1.520.804,2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26765.62" table:style-name="ce18">
            <text:p>26.765,62</text:p>
          </table:table-cell>
          <table:table-cell office:value-type="float" office:value="26500.61" table:style-name="ce18">
            <text:p>26.500,61</text:p>
          </table:table-cell>
          <table:table-cell office:value-type="float" office:value="38852.44" table:style-name="ce18">
            <text:p>38.852,44</text:p>
          </table:table-cell>
          <table:table-cell office:value-type="float" office:value="38467.760000000002" table:style-name="ce18">
            <text:p>38.467,76</text:p>
          </table:table-cell>
          <table:table-cell office:value-type="float" office:value="39738.550000000003" table:style-name="ce18">
            <text:p>39.738,55</text:p>
          </table:table-cell>
          <table:table-cell office:value-type="float" office:value="39345.1" table:style-name="ce18">
            <text:p>39.345,10</text:p>
          </table:table-cell>
          <table:table-cell office:value-type="float" office:value="59320.02" table:style-name="ce18">
            <text:p>59.320,02</text:p>
          </table:table-cell>
          <table:table-cell office:value-type="float" office:value="58732.69" table:style-name="ce18">
            <text:p>58.732,69</text:p>
          </table:table-cell>
          <table:table-cell office:value-type="float" office:value="58241.77" table:style-name="ce18">
            <text:p>58.241,77</text:p>
          </table:table-cell>
          <table:table-cell office:value-type="float" office:value="57665.120000000003" table:style-name="ce18">
            <text:p>57.665,12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22918.39999999999" table:style-name="ce16">
            <text:p>222.918,40</text:p>
          </table:table-cell>
          <table:table-cell office:value-type="float" office:value="220711.28" table:style-name="ce16">
            <text:p>220.711,28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377517.01" table:style-name="ce16">
            <text:p>377.517,01</text:p>
          </table:table-cell>
          <table:table-cell office:value-type="float" office:value="362527.46" table:style-name="ce16">
            <text:p>362.527,46</text:p>
          </table:table-cell>
          <table:table-cell office:value-type="float" office:value="310241.32" table:style-name="ce16">
            <text:p>310.241,32</text:p>
          </table:table-cell>
          <table:table-cell office:value-type="float" office:value="297932.12" table:style-name="ce16">
            <text:p>297.932,12</text:p>
          </table:table-cell>
          <table:table-cell office:value-type="float" office:value="372855.14" table:style-name="ce16">
            <text:p>372.855,14</text:p>
          </table:table-cell>
          <table:table-cell office:value-type="float" office:value="357554.05999999994" table:style-name="ce16">
            <text:p>357.554,06</text:p>
          </table:table-cell>
          <table:table-cell office:value-type="float" office:value="358328.87" table:style-name="ce16">
            <text:p>358.328,87</text:p>
          </table:table-cell>
          <table:table-cell office:value-type="float" office:value="342422.11000000004" table:style-name="ce16">
            <text:p>342.422,11</text:p>
          </table:table-cell>
          <table:table-cell office:value-type="float" office:value="396809.02" table:style-name="ce16">
            <text:p>396.809,02</text:p>
          </table:table-cell>
          <table:table-cell office:value-type="float" office:value="381079.73" table:style-name="ce16">
            <text:p>381.079,73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1815751.3599999999" table:style-name="ce16">
            <text:p>1.815.751,36</text:p>
          </table:table-cell>
          <table:table-cell office:value-type="float" office:value="1741515.4799999997" table:style-name="ce16">
            <text:p>1.741.515,48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BARCELON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21582.02" table:style-name="ce18">
            <text:p>21.582,02</text:p>
          </table:table-cell>
          <table:table-cell office:value-type="float" office:value="21368.34" table:style-name="ce18">
            <text:p>21.368,34</text:p>
          </table:table-cell>
          <table:table-cell office:value-type="float" office:value="28184.29" table:style-name="ce18">
            <text:p>28.184,29</text:p>
          </table:table-cell>
          <table:table-cell office:value-type="float" office:value="27905.24" table:style-name="ce18">
            <text:p>27.905,24</text:p>
          </table:table-cell>
          <table:table-cell office:value-type="float" office:value="35161.07" table:style-name="ce18">
            <text:p>35.161,07</text:p>
          </table:table-cell>
          <table:table-cell office:value-type="float" office:value="34812.94" table:style-name="ce18">
            <text:p>34.812,94</text:p>
          </table:table-cell>
          <table:table-cell office:value-type="float" office:value="30717.37" table:style-name="ce18">
            <text:p>30.717,37</text:p>
          </table:table-cell>
          <table:table-cell office:value-type="float" office:value="30413.24" table:style-name="ce18">
            <text:p>30.413,24</text:p>
          </table:table-cell>
          <table:table-cell office:value-type="float" office:value="33095.760000000002" table:style-name="ce18">
            <text:p>33.095,76</text:p>
          </table:table-cell>
          <table:table-cell office:value-type="float" office:value="32768.080000000002" table:style-name="ce18">
            <text:p>32.768,08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48740.51" table:style-name="ce16">
            <text:p>148.740,51</text:p>
          </table:table-cell>
          <table:table-cell office:value-type="float" office:value="147267.84000000003" table:style-name="ce16">
            <text:p>147.267,84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493017.63" table:style-name="ce18">
            <text:p>493.017,63</text:p>
          </table:table-cell>
          <table:table-cell office:value-type="float" office:value="474976.33" table:style-name="ce18">
            <text:p>474.976,33</text:p>
          </table:table-cell>
          <table:table-cell office:value-type="float" office:value="276589.21999999997" table:style-name="ce18">
            <text:p>276.589,22</text:p>
          </table:table-cell>
          <table:table-cell office:value-type="float" office:value="263584.33" table:style-name="ce18">
            <text:p>263.584,33</text:p>
          </table:table-cell>
          <table:table-cell office:value-type="float" office:value="349500.05" table:style-name="ce18">
            <text:p>349.500,05</text:p>
          </table:table-cell>
          <table:table-cell office:value-type="float" office:value="335214.52999999997" table:style-name="ce18">
            <text:p>335.214,53</text:p>
          </table:table-cell>
          <table:table-cell office:value-type="float" office:value="277250.87" table:style-name="ce18">
            <text:p>277.250,87</text:p>
          </table:table-cell>
          <table:table-cell office:value-type="float" office:value="264290.34999999998" table:style-name="ce18">
            <text:p>264.290,35</text:p>
          </table:table-cell>
          <table:table-cell office:value-type="float" office:value="421594.23999999993" table:style-name="ce18">
            <text:p>421.594,24</text:p>
          </table:table-cell>
          <table:table-cell office:value-type="float" office:value="404882.99000000005" table:style-name="ce18">
            <text:p>404.882,99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817952.01" table:style-name="ce16">
            <text:p>1.817.952,01</text:p>
          </table:table-cell>
          <table:table-cell office:value-type="float" office:value="1742948.53" table:style-name="ce16">
            <text:p>1.742.948,53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60099.59" table:style-name="ce18">
            <text:p>60.099,59</text:p>
          </table:table-cell>
          <table:table-cell office:value-type="float" office:value="59036.93" table:style-name="ce18">
            <text:p>59.036,93</text:p>
          </table:table-cell>
          <table:table-cell office:value-type="float" office:value="46718.91" table:style-name="ce18">
            <text:p>46.718,91</text:p>
          </table:table-cell>
          <table:table-cell office:value-type="float" office:value="45892.84" table:style-name="ce18">
            <text:p>45.892,84</text:p>
          </table:table-cell>
          <table:table-cell office:value-type="float" office:value="37265.599999999999" table:style-name="ce18">
            <text:p>37.265,60</text:p>
          </table:table-cell>
          <table:table-cell office:value-type="float" office:value="36606.68" table:style-name="ce18">
            <text:p>36.606,68</text:p>
          </table:table-cell>
          <table:table-cell office:value-type="float" office:value="19146.849999999999" table:style-name="ce18">
            <text:p>19.146,85</text:p>
          </table:table-cell>
          <table:table-cell office:value-type="float" office:value="18808.3" table:style-name="ce18">
            <text:p>18.808,30</text:p>
          </table:table-cell>
          <table:table-cell office:value-type="float" office:value="20901.55" table:style-name="ce18">
            <text:p>20.901,55</text:p>
          </table:table-cell>
          <table:table-cell office:value-type="float" office:value="20531.97" table:style-name="ce18">
            <text:p>20.531,97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84132.5" table:style-name="ce16">
            <text:p>184.132,50</text:p>
          </table:table-cell>
          <table:table-cell office:value-type="float" office:value="180876.71999999997" table:style-name="ce16">
            <text:p>180.876,7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6584.27" table:style-name="ce18">
            <text:p>6.584,27</text:p>
          </table:table-cell>
          <table:table-cell office:value-type="float" office:value="6519.08" table:style-name="ce18">
            <text:p>6.519,08</text:p>
          </table:table-cell>
          <table:table-cell office:value-type="float" office:value="9996.48" table:style-name="ce18">
            <text:p>9.996,48</text:p>
          </table:table-cell>
          <table:table-cell office:value-type="float" office:value="9897.5" table:style-name="ce18">
            <text:p>9.897,50</text:p>
          </table:table-cell>
          <table:table-cell office:value-type="float" office:value="10554.68" table:style-name="ce18">
            <text:p>10.554,68</text:p>
          </table:table-cell>
          <table:table-cell office:value-type="float" office:value="10450.18" table:style-name="ce18">
            <text:p>10.450,18</text:p>
          </table:table-cell>
          <table:table-cell office:value-type="float" office:value="17942.36" table:style-name="ce18">
            <text:p>17.942,36</text:p>
          </table:table-cell>
          <table:table-cell office:value-type="float" office:value="17764.71" table:style-name="ce18">
            <text:p>17.764,71</text:p>
          </table:table-cell>
          <table:table-cell office:value-type="float" office:value="26084.12" table:style-name="ce18">
            <text:p>26.084,12</text:p>
          </table:table-cell>
          <table:table-cell office:value-type="float" office:value="25825.86" table:style-name="ce18">
            <text:p>25.825,86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71161.91" table:style-name="ce16">
            <text:p>71.161,91</text:p>
          </table:table-cell>
          <table:table-cell office:value-type="float" office:value="70457.33" table:style-name="ce16">
            <text:p>70.457,33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581283.51" table:style-name="ce16">
            <text:p>581.283,51</text:p>
          </table:table-cell>
          <table:table-cell office:value-type="float" office:value="561900.67999999993" table:style-name="ce16">
            <text:p>561.900,68</text:p>
          </table:table-cell>
          <table:table-cell office:value-type="float" office:value="361488.89999999997" table:style-name="ce16">
            <text:p>361.488,90</text:p>
          </table:table-cell>
          <table:table-cell office:value-type="float" office:value="347279.91000000003" table:style-name="ce16">
            <text:p>347.279,91</text:p>
          </table:table-cell>
          <table:table-cell office:value-type="float" office:value="432481.39999999997" table:style-name="ce16">
            <text:p>432.481,40</text:p>
          </table:table-cell>
          <table:table-cell office:value-type="float" office:value="417084.32999999996" table:style-name="ce16">
            <text:p>417.084,33</text:p>
          </table:table-cell>
          <table:table-cell office:value-type="float" office:value="345057.45" table:style-name="ce16">
            <text:p>345.057,45</text:p>
          </table:table-cell>
          <table:table-cell office:value-type="float" office:value="331276.59999999998" table:style-name="ce16">
            <text:p>331.276,60</text:p>
          </table:table-cell>
          <table:table-cell office:value-type="float" office:value="501675.66999999993" table:style-name="ce16">
            <text:p>501.675,67</text:p>
          </table:table-cell>
          <table:table-cell office:value-type="float" office:value="484008.90000000008" table:style-name="ce16">
            <text:p>484.008,9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2221986.9299999997" table:style-name="ce16">
            <text:p>2.221.986,93</text:p>
          </table:table-cell>
          <table:table-cell office:value-type="float" office:value="2141550.42" table:style-name="ce16">
            <text:p>2.141.550,42</text:p>
          </table:table-cell>
          <table:table-cell table:number-columns-repeated="16357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17" table:style-name="ce1"/>
          <table:table-cell table:number-columns-repeated="2" table:style-name="ce20"/>
          <table:table-cell table:number-columns-repeated="16365" table:style-name="ce1"/>
        </table:table-row>
        <table:table-row table:number-rows-repeated="1048563" table:style-name="ro1">
          <table:table-cell table:number-columns-repeated="16384"/>
        </table:table-row>
      </table:table>
      <table:table table:name="BURGOS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10693.7" table:style-name="ce18">
            <text:p>10.693,70</text:p>
          </table:table-cell>
          <table:table-cell office:value-type="float" office:value="10587.82" table:style-name="ce18">
            <text:p>10.587,82</text:p>
          </table:table-cell>
          <table:table-cell office:value-type="float" office:value="15665.23" table:style-name="ce18">
            <text:p>15.665,23</text:p>
          </table:table-cell>
          <table:table-cell office:value-type="float" office:value="15510.13" table:style-name="ce18">
            <text:p>15.510,13</text:p>
          </table:table-cell>
          <table:table-cell office:value-type="float" office:value="14110.38" table:style-name="ce18">
            <text:p>14.110,38</text:p>
          </table:table-cell>
          <table:table-cell office:value-type="float" office:value="13970.67" table:style-name="ce18">
            <text:p>13.970,67</text:p>
          </table:table-cell>
          <table:table-cell office:value-type="float" office:value="9051.41" table:style-name="ce18">
            <text:p>9.051,41</text:p>
          </table:table-cell>
          <table:table-cell office:value-type="float" office:value="8961.7900000000009" table:style-name="ce18">
            <text:p>8.961,79</text:p>
          </table:table-cell>
          <table:table-cell office:value-type="float" office:value="12499.07" table:style-name="ce18">
            <text:p>12.499,07</text:p>
          </table:table-cell>
          <table:table-cell office:value-type="float" office:value="12375.32" table:style-name="ce18">
            <text:p>12.375,32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62019.79" table:style-name="ce16">
            <text:p>62.019,79</text:p>
          </table:table-cell>
          <table:table-cell office:value-type="float" office:value="61405.729999999996" table:style-name="ce16">
            <text:p>61.405,73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53569.66" table:style-name="ce18">
            <text:p>53.569,66</text:p>
          </table:table-cell>
          <table:table-cell office:value-type="float" office:value="50781.97" table:style-name="ce18">
            <text:p>50.781,97</text:p>
          </table:table-cell>
          <table:table-cell office:value-type="float" office:value="21258.309999999998" table:style-name="ce18">
            <text:p>21.258,31</text:p>
          </table:table-cell>
          <table:table-cell office:value-type="float" office:value="19462.22" table:style-name="ce18">
            <text:p>19.462,22</text:p>
          </table:table-cell>
          <table:table-cell office:value-type="float" office:value="31209.69" table:style-name="ce18">
            <text:p>31.209,69</text:p>
          </table:table-cell>
          <table:table-cell office:value-type="float" office:value="29097.71" table:style-name="ce18">
            <text:p>29.097,71</text:p>
          </table:table-cell>
          <table:table-cell office:value-type="float" office:value="45739.409999999996" table:style-name="ce18">
            <text:p>45.739,41</text:p>
          </table:table-cell>
          <table:table-cell office:value-type="float" office:value="43333.74" table:style-name="ce18">
            <text:p>43.333,74</text:p>
          </table:table-cell>
          <table:table-cell office:value-type="float" office:value="52336.3" table:style-name="ce18">
            <text:p>52.336,30</text:p>
          </table:table-cell>
          <table:table-cell office:value-type="float" office:value="49646.06" table:style-name="ce18">
            <text:p>49.646,06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04113.37" table:style-name="ce16">
            <text:p>204.113,37</text:p>
          </table:table-cell>
          <table:table-cell office:value-type="float" office:value="192321.69999999998" table:style-name="ce16">
            <text:p>192.321,7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650954.39" table:style-name="ce18">
            <text:p>650.954,39</text:p>
          </table:table-cell>
          <table:table-cell office:value-type="float" office:value="639444.39" table:style-name="ce18">
            <text:p>639.444,39</text:p>
          </table:table-cell>
          <table:table-cell office:value-type="float" office:value="546919.41" table:style-name="ce18">
            <text:p>546.919,41</text:p>
          </table:table-cell>
          <table:table-cell office:value-type="float" office:value="537248.93000000005" table:style-name="ce18">
            <text:p>537.248,93</text:p>
          </table:table-cell>
          <table:table-cell office:value-type="float" office:value="389213.26" table:style-name="ce18">
            <text:p>389.213,26</text:p>
          </table:table-cell>
          <table:table-cell office:value-type="float" office:value="382331.3" table:style-name="ce18">
            <text:p>382.331,30</text:p>
          </table:table-cell>
          <table:table-cell office:value-type="float" office:value="213298.15" table:style-name="ce18">
            <text:p>213.298,15</text:p>
          </table:table-cell>
          <table:table-cell office:value-type="float" office:value="209526.67" table:style-name="ce18">
            <text:p>209.526,67</text:p>
          </table:table-cell>
          <table:table-cell office:value-type="float" office:value="186334.48" table:style-name="ce18">
            <text:p>186.334,48</text:p>
          </table:table-cell>
          <table:table-cell office:value-type="float" office:value="183039.76" table:style-name="ce18">
            <text:p>183.039,76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986719.69" table:style-name="ce16">
            <text:p>1.986.719,69</text:p>
          </table:table-cell>
          <table:table-cell office:value-type="float" office:value="1951591.05" table:style-name="ce16">
            <text:p>1.951.591,05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2314.17" table:style-name="ce18">
            <text:p>2.314,17</text:p>
          </table:table-cell>
          <table:table-cell office:value-type="float" office:value="2291.2600000000002" table:style-name="ce18">
            <text:p>2.291,26</text:p>
          </table:table-cell>
          <table:table-cell office:value-type="float" office:value="3463.35" table:style-name="ce18">
            <text:p>3.463,35</text:p>
          </table:table-cell>
          <table:table-cell office:value-type="float" office:value="3429.06" table:style-name="ce18">
            <text:p>3.429,06</text:p>
          </table:table-cell>
          <table:table-cell office:value-type="float" office:value="8855.43" table:style-name="ce18">
            <text:p>8.855,43</text:p>
          </table:table-cell>
          <table:table-cell office:value-type="float" office:value="8767.75" table:style-name="ce18">
            <text:p>8.767,75</text:p>
          </table:table-cell>
          <table:table-cell office:value-type="float" office:value="12466.25" table:style-name="ce18">
            <text:p>12.466,25</text:p>
          </table:table-cell>
          <table:table-cell office:value-type="float" office:value="12342.82" table:style-name="ce18">
            <text:p>12.342,82</text:p>
          </table:table-cell>
          <table:table-cell office:value-type="float" office:value="9233.94" table:style-name="ce18">
            <text:p>9.233,94</text:p>
          </table:table-cell>
          <table:table-cell office:value-type="float" office:value="9142.51" table:style-name="ce18">
            <text:p>9.142,51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36333.14" table:style-name="ce16">
            <text:p>36.333,14</text:p>
          </table:table-cell>
          <table:table-cell office:value-type="float" office:value="35973.4" table:style-name="ce16">
            <text:p>35.973,4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717531.92" table:style-name="ce16">
            <text:p>717.531,92</text:p>
          </table:table-cell>
          <table:table-cell office:value-type="float" office:value="703105.44" table:style-name="ce16">
            <text:p>703.105,44</text:p>
          </table:table-cell>
          <table:table-cell office:value-type="float" office:value="587306.30000000005" table:style-name="ce16">
            <text:p>587.306,30</text:p>
          </table:table-cell>
          <table:table-cell office:value-type="float" office:value="575650.34000000008" table:style-name="ce16">
            <text:p>575.650,34</text:p>
          </table:table-cell>
          <table:table-cell office:value-type="float" office:value="443388.76" table:style-name="ce16">
            <text:p>443.388,76</text:p>
          </table:table-cell>
          <table:table-cell office:value-type="float" office:value="434167.43" table:style-name="ce16">
            <text:p>434.167,43</text:p>
          </table:table-cell>
          <table:table-cell office:value-type="float" office:value="280555.21999999997" table:style-name="ce16">
            <text:p>280.555,22</text:p>
          </table:table-cell>
          <table:table-cell office:value-type="float" office:value="274165.02" table:style-name="ce16">
            <text:p>274.165,02</text:p>
          </table:table-cell>
          <table:table-cell office:value-type="float" office:value="260403.79000000004" table:style-name="ce16">
            <text:p>260.403,79</text:p>
          </table:table-cell>
          <table:table-cell office:value-type="float" office:value="254203.65000000002" table:style-name="ce16">
            <text:p>254.203,65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2289185.9899999998" table:style-name="ce16">
            <text:p>2.289.185,99</text:p>
          </table:table-cell>
          <table:table-cell office:value-type="float" office:value="2241291.88" table:style-name="ce16">
            <text:p>2.241.291,88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CÁCERES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377035.88" table:style-name="ce18">
            <text:p>377.035,88</text:p>
          </table:table-cell>
          <table:table-cell office:value-type="float" office:value="373302.85" table:style-name="ce18">
            <text:p>373.302,85</text:p>
          </table:table-cell>
          <table:table-cell office:value-type="float" office:value="597935.43999999994" table:style-name="ce18">
            <text:p>597.935,44</text:p>
          </table:table-cell>
          <table:table-cell office:value-type="float" office:value="592015.29" table:style-name="ce18">
            <text:p>592.015,29</text:p>
          </table:table-cell>
          <table:table-cell office:value-type="float" office:value="532482.02" table:style-name="ce18">
            <text:p>532.482,02</text:p>
          </table:table-cell>
          <table:table-cell office:value-type="float" office:value="527209.92000000004" table:style-name="ce18">
            <text:p>527.209,92</text:p>
          </table:table-cell>
          <table:table-cell office:value-type="float" office:value="234447.67" table:style-name="ce18">
            <text:p>234.447,67</text:p>
          </table:table-cell>
          <table:table-cell office:value-type="float" office:value="232126.41" table:style-name="ce18">
            <text:p>232.126,41</text:p>
          </table:table-cell>
          <table:table-cell office:value-type="float" office:value="180925.18" table:style-name="ce18">
            <text:p>180.925,18</text:p>
          </table:table-cell>
          <table:table-cell office:value-type="float" office:value="179133.84" table:style-name="ce18">
            <text:p>179.133,84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922826.1899999997" table:style-name="ce16">
            <text:p>1.922.826,19</text:p>
          </table:table-cell>
          <table:table-cell office:value-type="float" office:value="1903788.31" table:style-name="ce16">
            <text:p>1.903.788,31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1548897" table:style-name="ce18">
            <text:p>1.548.897,00</text:p>
          </table:table-cell>
          <table:table-cell office:value-type="float" office:value="1493701" table:style-name="ce18">
            <text:p>1.493.701,00</text:p>
          </table:table-cell>
          <table:table-cell office:value-type="float" office:value="1202878" table:style-name="ce18">
            <text:p>1.202.878,00</text:p>
          </table:table-cell>
          <table:table-cell office:value-type="float" office:value="1155268" table:style-name="ce18">
            <text:p>1.155.268,00</text:p>
          </table:table-cell>
          <table:table-cell office:value-type="float" office:value="1041155" table:style-name="ce18">
            <text:p>1.041.155,00</text:p>
          </table:table-cell>
          <table:table-cell office:value-type="float" office:value="1003274" table:style-name="ce18">
            <text:p>1.003.274,00</text:p>
          </table:table-cell>
          <table:table-cell office:value-type="float" office:value="747396" table:style-name="ce18">
            <text:p>747.396,00</text:p>
          </table:table-cell>
          <table:table-cell office:value-type="float" office:value="719266" table:style-name="ce18">
            <text:p>719.266,00</text:p>
          </table:table-cell>
          <table:table-cell office:value-type="float" office:value="1018948" table:style-name="ce18">
            <text:p>1.018.948,00</text:p>
          </table:table-cell>
          <table:table-cell office:value-type="float" office:value="977126" table:style-name="ce18">
            <text:p>977.126,0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5559274" table:style-name="ce16">
            <text:p>5.559.274,00</text:p>
          </table:table-cell>
          <table:table-cell office:value-type="float" office:value="5348635" table:style-name="ce16">
            <text:p>5.348.635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9544.1" table:style-name="ce18">
            <text:p>9.544,10</text:p>
          </table:table-cell>
          <table:table-cell office:value-type="float" office:value="8681.2000000000007" table:style-name="ce18">
            <text:p>8.681,20</text:p>
          </table:table-cell>
          <table:table-cell office:value-type="float" office:value="10831.3" table:style-name="ce18">
            <text:p>10.831,30</text:p>
          </table:table-cell>
          <table:table-cell office:value-type="float" office:value="9786.1" table:style-name="ce18">
            <text:p>9.786,10</text:p>
          </table:table-cell>
          <table:table-cell office:value-type="float" office:value="11839.3" table:style-name="ce18">
            <text:p>11.839,30</text:p>
          </table:table-cell>
          <table:table-cell office:value-type="float" office:value="10694.6" table:style-name="ce18">
            <text:p>10.694,60</text:p>
          </table:table-cell>
          <table:table-cell office:value-type="float" office:value="19897.34" table:style-name="ce18">
            <text:p>19.897,34</text:p>
          </table:table-cell>
          <table:table-cell office:value-type="float" office:value="15779.75" table:style-name="ce18">
            <text:p>15.779,75</text:p>
          </table:table-cell>
          <table:table-cell office:value-type="float" office:value="27617.57" table:style-name="ce18">
            <text:p>27.617,57</text:p>
          </table:table-cell>
          <table:table-cell office:value-type="float" office:value="25074.58" table:style-name="ce18">
            <text:p>25.074,58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79729.61" table:style-name="ce16">
            <text:p>79.729,61</text:p>
          </table:table-cell>
          <table:table-cell office:value-type="float" office:value="70016.23000000001" table:style-name="ce16">
            <text:p>70.016,23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27240.18" table:style-name="ce18">
            <text:p>27.240,18</text:p>
          </table:table-cell>
          <table:table-cell office:value-type="float" office:value="26758.53" table:style-name="ce18">
            <text:p>26.758,53</text:p>
          </table:table-cell>
          <table:table-cell office:value-type="float" office:value="26951.07" table:style-name="ce18">
            <text:p>26.951,07</text:p>
          </table:table-cell>
          <table:table-cell office:value-type="float" office:value="26474.53" table:style-name="ce18">
            <text:p>26.474,53</text:p>
          </table:table-cell>
          <table:table-cell office:value-type="float" office:value="33345.17" table:style-name="ce18">
            <text:p>33.345,17</text:p>
          </table:table-cell>
          <table:table-cell office:value-type="float" office:value="32755.57" table:style-name="ce18">
            <text:p>32.755,57</text:p>
          </table:table-cell>
          <table:table-cell office:value-type="float" office:value="20729.21" table:style-name="ce18">
            <text:p>20.729,21</text:p>
          </table:table-cell>
          <table:table-cell office:value-type="float" office:value="20362.68" table:style-name="ce18">
            <text:p>20.362,68</text:p>
          </table:table-cell>
          <table:table-cell office:value-type="float" office:value="18264.14" table:style-name="ce18">
            <text:p>18.264,14</text:p>
          </table:table-cell>
          <table:table-cell office:value-type="float" office:value="17941.2" table:style-name="ce18">
            <text:p>17.941,2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26529.77" table:style-name="ce16">
            <text:p>126.529,77</text:p>
          </table:table-cell>
          <table:table-cell office:value-type="float" office:value="124292.51" table:style-name="ce16">
            <text:p>124.292,51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190115.74" table:style-name="ce18">
            <text:p>190.115,74</text:p>
          </table:table-cell>
          <table:table-cell office:value-type="float" office:value="188233.41" table:style-name="ce18">
            <text:p>188.233,41</text:p>
          </table:table-cell>
          <table:table-cell office:value-type="float" office:value="193686.01" table:style-name="ce18">
            <text:p>193.686,01</text:p>
          </table:table-cell>
          <table:table-cell office:value-type="float" office:value="191768.33" table:style-name="ce18">
            <text:p>191.768,33</text:p>
          </table:table-cell>
          <table:table-cell office:value-type="float" office:value="370241.65" table:style-name="ce18">
            <text:p>370.241,65</text:p>
          </table:table-cell>
          <table:table-cell office:value-type="float" office:value="366575.89" table:style-name="ce18">
            <text:p>366.575,89</text:p>
          </table:table-cell>
          <table:table-cell office:value-type="float" office:value="406927.48" table:style-name="ce18">
            <text:p>406.927,48</text:p>
          </table:table-cell>
          <table:table-cell office:value-type="float" office:value="402898.5" table:style-name="ce18">
            <text:p>402.898,50</text:p>
          </table:table-cell>
          <table:table-cell office:value-type="float" office:value="452723.20000000001" table:style-name="ce18">
            <text:p>452.723,20</text:p>
          </table:table-cell>
          <table:table-cell office:value-type="float" office:value="448240.79" table:style-name="ce18">
            <text:p>448.240,79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613694.0799999998" table:style-name="ce16">
            <text:p>1.613.694,08</text:p>
          </table:table-cell>
          <table:table-cell office:value-type="float" office:value="1597716.92" table:style-name="ce16">
            <text:p>1.597.716,9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1113.1400000000001" table:style-name="ce18">
            <text:p>1.113,14</text:p>
          </table:table-cell>
          <table:table-cell office:value-type="float" office:value="1011.95" table:style-name="ce18">
            <text:p>1.011,95</text:p>
          </table:table-cell>
          <table:table-cell office:value-type="float" office:value="13746.15" table:style-name="ce18">
            <text:p>13.746,15</text:p>
          </table:table-cell>
          <table:table-cell office:value-type="float" office:value="12496.5" table:style-name="ce18">
            <text:p>12.496,50</text:p>
          </table:table-cell>
          <table:table-cell office:value-type="float" office:value="35326.620000000003" table:style-name="ce18">
            <text:p>35.326,62</text:p>
          </table:table-cell>
          <table:table-cell office:value-type="float" office:value="32115.11" table:style-name="ce18">
            <text:p>32.115,11</text:p>
          </table:table-cell>
          <table:table-cell office:value-type="float" office:value="36480" table:style-name="ce18">
            <text:p>36.480,00</text:p>
          </table:table-cell>
          <table:table-cell office:value-type="float" office:value="33163.64" table:style-name="ce18">
            <text:p>33.163,64</text:p>
          </table:table-cell>
          <table:table-cell office:value-type="float" office:value="42275" table:style-name="ce18">
            <text:p>42.275,00</text:p>
          </table:table-cell>
          <table:table-cell office:value-type="float" office:value="38431.82" table:style-name="ce18">
            <text:p>38.431,82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28940.91" table:style-name="ce16">
            <text:p>128.940,91</text:p>
          </table:table-cell>
          <table:table-cell office:value-type="float" office:value="117219.01999999999" table:style-name="ce16">
            <text:p>117.219,0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2153946.04" table:style-name="ce16">
            <text:p>2.153.946,04</text:p>
          </table:table-cell>
          <table:table-cell office:value-type="float" office:value="2091688.94" table:style-name="ce16">
            <text:p>2.091.688,94</text:p>
          </table:table-cell>
          <table:table-cell office:value-type="float" office:value="2046027.97" table:style-name="ce16">
            <text:p>2.046.027,97</text:p>
          </table:table-cell>
          <table:table-cell office:value-type="float" office:value="1987808.75" table:style-name="ce16">
            <text:p>1.987.808,75</text:p>
          </table:table-cell>
          <table:table-cell office:value-type="float" office:value="2024389.76" table:style-name="ce16">
            <text:p>2.024.389,76</text:p>
          </table:table-cell>
          <table:table-cell office:value-type="float" office:value="1972625.0899999999" table:style-name="ce16">
            <text:p>1.972.625,09</text:p>
          </table:table-cell>
          <table:table-cell office:value-type="float" office:value="1465877.7" table:style-name="ce16">
            <text:p>1.465.877,70</text:p>
          </table:table-cell>
          <table:table-cell office:value-type="float" office:value="1423596.98" table:style-name="ce16">
            <text:p>1.423.596,98</text:p>
          </table:table-cell>
          <table:table-cell office:value-type="float" office:value="1740753.09" table:style-name="ce16">
            <text:p>1.740.753,09</text:p>
          </table:table-cell>
          <table:table-cell office:value-type="float" office:value="1685948.2300000002" table:style-name="ce16">
            <text:p>1.685.948,23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9430994.5600000005" table:style-name="ce16">
            <text:p>9.430.994,56</text:p>
          </table:table-cell>
          <table:table-cell office:value-type="float" office:value="9161667.9900000002" table:style-name="ce16">
            <text:p>9.161.667,99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CÁDIZ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7006.77" table:style-name="ce18">
            <text:p>7.006,77</text:p>
          </table:table-cell>
          <table:table-cell office:value-type="float" office:value="6937.4" table:style-name="ce18">
            <text:p>6.937,40</text:p>
          </table:table-cell>
          <table:table-cell office:value-type="float" office:value="2209" table:style-name="ce18">
            <text:p>2.209,00</text:p>
          </table:table-cell>
          <table:table-cell office:value-type="float" office:value="2187.13" table:style-name="ce18">
            <text:p>2.187,13</text:p>
          </table:table-cell>
          <table:table-cell office:value-type="float" office:value="9660.73" table:style-name="ce18">
            <text:p>9.660,73</text:p>
          </table:table-cell>
          <table:table-cell office:value-type="float" office:value="9565.08" table:style-name="ce18">
            <text:p>9.565,08</text:p>
          </table:table-cell>
          <table:table-cell office:value-type="float" office:value="5780.4" table:style-name="ce18">
            <text:p>5.780,40</text:p>
          </table:table-cell>
          <table:table-cell office:value-type="float" office:value="5723.17" table:style-name="ce18">
            <text:p>5.723,17</text:p>
          </table:table-cell>
          <table:table-cell office:value-type="float" office:value="2197.31" table:style-name="ce18">
            <text:p>2.197,31</text:p>
          </table:table-cell>
          <table:table-cell office:value-type="float" office:value="2175.5500000000002" table:style-name="ce18">
            <text:p>2.175,55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6854.210000000003" table:style-name="ce16">
            <text:p>26.854,21</text:p>
          </table:table-cell>
          <table:table-cell office:value-type="float" office:value="26588.329999999998" table:style-name="ce16">
            <text:p>26.588,33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855202.39" table:style-name="ce18">
            <text:p>855.202,39</text:p>
          </table:table-cell>
          <table:table-cell office:value-type="float" office:value="835673.76" table:style-name="ce18">
            <text:p>835.673,76</text:p>
          </table:table-cell>
          <table:table-cell office:value-type="float" office:value="607861.11" table:style-name="ce18">
            <text:p>607.861,11</text:p>
          </table:table-cell>
          <table:table-cell office:value-type="float" office:value="590618.44000000006" table:style-name="ce18">
            <text:p>590.618,44</text:p>
          </table:table-cell>
          <table:table-cell office:value-type="float" office:value="539515.9" table:style-name="ce18">
            <text:p>539.515,90</text:p>
          </table:table-cell>
          <table:table-cell office:value-type="float" office:value="524933.15" table:style-name="ce18">
            <text:p>524.933,15</text:p>
          </table:table-cell>
          <table:table-cell office:value-type="float" office:value="615794.59" table:style-name="ce18">
            <text:p>615.794,59</text:p>
          </table:table-cell>
          <table:table-cell office:value-type="float" office:value="600155.37" table:style-name="ce18">
            <text:p>600.155,37</text:p>
          </table:table-cell>
          <table:table-cell office:value-type="float" office:value="674708.10000000009" table:style-name="ce18">
            <text:p>674.708,10</text:p>
          </table:table-cell>
          <table:table-cell office:value-type="float" office:value="659125.42000000004" table:style-name="ce18">
            <text:p>659.125,42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3293082.09" table:style-name="ce16">
            <text:p>3.293.082,09</text:p>
          </table:table-cell>
          <table:table-cell office:value-type="float" office:value="3210506.14" table:style-name="ce16">
            <text:p>3.210.506,14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324956.92" table:style-name="ce18">
            <text:p>324.956,92</text:p>
          </table:table-cell>
          <table:table-cell office:value-type="float" office:value="319211.12" table:style-name="ce18">
            <text:p>319.211,12</text:p>
          </table:table-cell>
          <table:table-cell office:value-type="float" office:value="281167.39" table:style-name="ce18">
            <text:p>281.167,39</text:p>
          </table:table-cell>
          <table:table-cell office:value-type="float" office:value="276195.86" table:style-name="ce18">
            <text:p>276.195,86</text:p>
          </table:table-cell>
          <table:table-cell office:value-type="float" office:value="289898.3" table:style-name="ce18">
            <text:p>289.898,30</text:p>
          </table:table-cell>
          <table:table-cell office:value-type="float" office:value="284772.40000000002" table:style-name="ce18">
            <text:p>284.772,40</text:p>
          </table:table-cell>
          <table:table-cell office:value-type="float" office:value="231880.3" table:style-name="ce18">
            <text:p>231.880,30</text:p>
          </table:table-cell>
          <table:table-cell office:value-type="float" office:value="227780.26" table:style-name="ce18">
            <text:p>227.780,26</text:p>
          </table:table-cell>
          <table:table-cell office:value-type="float" office:value="213916.19" table:style-name="ce18">
            <text:p>213.916,19</text:p>
          </table:table-cell>
          <table:table-cell office:value-type="float" office:value="210133.78" table:style-name="ce18">
            <text:p>210.133,78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341819.1000000001" table:style-name="ce16">
            <text:p>1.341.819,10</text:p>
          </table:table-cell>
          <table:table-cell office:value-type="float" office:value="1318093.4200000002" table:style-name="ce16">
            <text:p>1.318.093,4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111899.28" table:style-name="ce18">
            <text:p>111.899,28</text:p>
          </table:table-cell>
          <table:table-cell office:value-type="float" office:value="110791.37" table:style-name="ce18">
            <text:p>110.791,37</text:p>
          </table:table-cell>
          <table:table-cell office:value-type="float" office:value="98360.44" table:style-name="ce18">
            <text:p>98.360,44</text:p>
          </table:table-cell>
          <table:table-cell office:value-type="float" office:value="97386.57" table:style-name="ce18">
            <text:p>97.386,57</text:p>
          </table:table-cell>
          <table:table-cell office:value-type="float" office:value="174220.7" table:style-name="ce18">
            <text:p>174.220,70</text:p>
          </table:table-cell>
          <table:table-cell office:value-type="float" office:value="172495.74" table:style-name="ce18">
            <text:p>172.495,74</text:p>
          </table:table-cell>
          <table:table-cell office:value-type="float" office:value="201023.68" table:style-name="ce18">
            <text:p>201.023,68</text:p>
          </table:table-cell>
          <table:table-cell office:value-type="float" office:value="199033.35" table:style-name="ce18">
            <text:p>199.033,35</text:p>
          </table:table-cell>
          <table:table-cell office:value-type="float" office:value="252550.55" table:style-name="ce18">
            <text:p>252.550,55</text:p>
          </table:table-cell>
          <table:table-cell office:value-type="float" office:value="250050.05" table:style-name="ce18">
            <text:p>250.050,05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838054.65000000014" table:style-name="ce16">
            <text:p>838.054,65</text:p>
          </table:table-cell>
          <table:table-cell office:value-type="float" office:value="829757.08000000007" table:style-name="ce16">
            <text:p>829.757,08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1581.43" table:style-name="ce18">
            <text:p>1.581,43</text:p>
          </table:table-cell>
          <table:table-cell office:value-type="float" office:value="1437.66" table:style-name="ce18">
            <text:p>1.437,66</text:p>
          </table:table-cell>
          <table:table-cell office:value-type="float" office:value="8352.7999999999993" table:style-name="ce18">
            <text:p>8.352,80</text:p>
          </table:table-cell>
          <table:table-cell office:value-type="float" office:value="7593.45" table:style-name="ce18">
            <text:p>7.593,45</text:p>
          </table:table-cell>
          <table:table-cell office:value-type="float" office:value="23190.240000000002" table:style-name="ce18">
            <text:p>23.190,24</text:p>
          </table:table-cell>
          <table:table-cell office:value-type="float" office:value="21082.04" table:style-name="ce18">
            <text:p>21.082,04</text:p>
          </table:table-cell>
          <table:table-cell office:value-type="float" office:value="25826.2" table:style-name="ce18">
            <text:p>25.826,20</text:p>
          </table:table-cell>
          <table:table-cell office:value-type="float" office:value="23478.36" table:style-name="ce18">
            <text:p>23.478,36</text:p>
          </table:table-cell>
          <table:table-cell office:value-type="float" office:value="39108.6" table:style-name="ce18">
            <text:p>39.108,60</text:p>
          </table:table-cell>
          <table:table-cell office:value-type="float" office:value="35553.269999999997" table:style-name="ce18">
            <text:p>35.553,27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98059.26999999999" table:style-name="ce16">
            <text:p>98.059,27</text:p>
          </table:table-cell>
          <table:table-cell office:value-type="float" office:value="89144.78" table:style-name="ce16">
            <text:p>89.144,78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1300646.79" table:style-name="ce16">
            <text:p>1.300.646,79</text:p>
          </table:table-cell>
          <table:table-cell office:value-type="float" office:value="1274051.31" table:style-name="ce16">
            <text:p>1.274.051,31</text:p>
          </table:table-cell>
          <table:table-cell office:value-type="float" office:value="997950.74" table:style-name="ce16">
            <text:p>997.950,74</text:p>
          </table:table-cell>
          <table:table-cell office:value-type="float" office:value="973981.45000000007" table:style-name="ce16">
            <text:p>973.981,45</text:p>
          </table:table-cell>
          <table:table-cell office:value-type="float" office:value="1036485.87" table:style-name="ce16">
            <text:p>1.036.485,87</text:p>
          </table:table-cell>
          <table:table-cell office:value-type="float" office:value="1012848.41" table:style-name="ce16">
            <text:p>1.012.848,41</text:p>
          </table:table-cell>
          <table:table-cell office:value-type="float" office:value="1080305.17" table:style-name="ce16">
            <text:p>1.080.305,17</text:p>
          </table:table-cell>
          <table:table-cell office:value-type="float" office:value="1056170.51" table:style-name="ce16">
            <text:p>1.056.170,51</text:p>
          </table:table-cell>
          <table:table-cell office:value-type="float" office:value="1182480.75" table:style-name="ce16">
            <text:p>1.182.480,75</text:p>
          </table:table-cell>
          <table:table-cell office:value-type="float" office:value="1157038.07" table:style-name="ce16">
            <text:p>1.157.038,07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5597869.3200000003" table:style-name="ce16">
            <text:p>5.597.869,32</text:p>
          </table:table-cell>
          <table:table-cell office:value-type="float" office:value="5474089.75" table:style-name="ce16">
            <text:p>5.474.089,75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CASTELLÓN-CASTELLÓ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800.98" table:style-name="ce18">
            <text:p>800,98</text:p>
          </table:table-cell>
          <table:table-cell office:value-type="float" office:value="793.05" table:style-name="ce18">
            <text:p>793,05</text:p>
          </table:table-cell>
          <table:table-cell office:value-type="float" office:value="349.51" table:style-name="ce18">
            <text:p>349,51</text:p>
          </table:table-cell>
          <table:table-cell office:value-type="float" office:value="346.05" table:style-name="ce18">
            <text:p>346,05</text:p>
          </table:table-cell>
          <table:table-cell office:value-type="float" office:value="2460.67" table:style-name="ce18">
            <text:p>2.460,67</text:p>
          </table:table-cell>
          <table:table-cell office:value-type="float" office:value="2436.31" table:style-name="ce18">
            <text:p>2.436,31</text:p>
          </table:table-cell>
          <table:table-cell office:value-type="float" office:value="2010.91" table:style-name="ce18">
            <text:p>2.010,91</text:p>
          </table:table-cell>
          <table:table-cell office:value-type="float" office:value="1991" table:style-name="ce18">
            <text:p>1.991,00</text:p>
          </table:table-cell>
          <table:table-cell office:value-type="float" office:value="3531.76" table:style-name="ce18">
            <text:p>3.531,76</text:p>
          </table:table-cell>
          <table:table-cell office:value-type="float" office:value="3496.79" table:style-name="ce18">
            <text:p>3.496,79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9153.83" table:style-name="ce16">
            <text:p>9.153,83</text:p>
          </table:table-cell>
          <table:table-cell office:value-type="float" office:value="9063.2000000000007" table:style-name="ce16">
            <text:p>9.063,2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164855.01" table:style-name="ce18">
            <text:p>164.855,01</text:p>
          </table:table-cell>
          <table:table-cell office:value-type="float" office:value="161254.28" table:style-name="ce18">
            <text:p>161.254,28</text:p>
          </table:table-cell>
          <table:table-cell office:value-type="float" office:value="100661.76999999999" table:style-name="ce18">
            <text:p>100.661,77</text:p>
          </table:table-cell>
          <table:table-cell office:value-type="float" office:value="98254.68" table:style-name="ce18">
            <text:p>98.254,68</text:p>
          </table:table-cell>
          <table:table-cell office:value-type="float" office:value="122935.66" table:style-name="ce18">
            <text:p>122.935,66</text:p>
          </table:table-cell>
          <table:table-cell office:value-type="float" office:value="120211.10999999999" table:style-name="ce18">
            <text:p>120.211,11</text:p>
          </table:table-cell>
          <table:table-cell office:value-type="float" office:value="139635.39000000001" table:style-name="ce18">
            <text:p>139.635,39</text:p>
          </table:table-cell>
          <table:table-cell office:value-type="float" office:value="136476.64000000001" table:style-name="ce18">
            <text:p>136.476,64</text:p>
          </table:table-cell>
          <table:table-cell office:value-type="float" office:value="176582.35" table:style-name="ce18">
            <text:p>176.582,35</text:p>
          </table:table-cell>
          <table:table-cell office:value-type="float" office:value="172133.55000000002" table:style-name="ce18">
            <text:p>172.133,55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704670.18" table:style-name="ce16">
            <text:p>704.670,18</text:p>
          </table:table-cell>
          <table:table-cell office:value-type="float" office:value="688330.26" table:style-name="ce16">
            <text:p>688.330,26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137318.31" table:style-name="ce18">
            <text:p>137.318,31</text:p>
          </table:table-cell>
          <table:table-cell office:value-type="float" office:value="134890.28" table:style-name="ce18">
            <text:p>134.890,28</text:p>
          </table:table-cell>
          <table:table-cell office:value-type="float" office:value="71453.990000000005" table:style-name="ce18">
            <text:p>71.453,99</text:p>
          </table:table-cell>
          <table:table-cell office:value-type="float" office:value="70190.559999999998" table:style-name="ce18">
            <text:p>70.190,56</text:p>
          </table:table-cell>
          <table:table-cell office:value-type="float" office:value="67883.289999999994" table:style-name="ce18">
            <text:p>67.883,29</text:p>
          </table:table-cell>
          <table:table-cell office:value-type="float" office:value="66683" table:style-name="ce18">
            <text:p>66.683,00</text:p>
          </table:table-cell>
          <table:table-cell office:value-type="float" office:value="72123" table:style-name="ce18">
            <text:p>72.123,00</text:p>
          </table:table-cell>
          <table:table-cell office:value-type="float" office:value="70847.740000000005" table:style-name="ce18">
            <text:p>70.847,74</text:p>
          </table:table-cell>
          <table:table-cell office:value-type="float" office:value="58269.37" table:style-name="ce18">
            <text:p>58.269,37</text:p>
          </table:table-cell>
          <table:table-cell office:value-type="float" office:value="57239.07" table:style-name="ce18">
            <text:p>57.239,07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407047.95999999996" table:style-name="ce16">
            <text:p>407.047,96</text:p>
          </table:table-cell>
          <table:table-cell office:value-type="float" office:value="399850.64999999997" table:style-name="ce16">
            <text:p>399.850,65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8408.9500000000007" table:style-name="ce18">
            <text:p>8.408,95</text:p>
          </table:table-cell>
          <table:table-cell office:value-type="float" office:value="8325.69" table:style-name="ce18">
            <text:p>8.325,69</text:p>
          </table:table-cell>
          <table:table-cell office:value-type="float" office:value="10866.26" table:style-name="ce18">
            <text:p>10.866,26</text:p>
          </table:table-cell>
          <table:table-cell office:value-type="float" office:value="10758.67" table:style-name="ce18">
            <text:p>10.758,67</text:p>
          </table:table-cell>
          <table:table-cell office:value-type="float" office:value="9911.0499999999993" table:style-name="ce18">
            <text:p>9.911,05</text:p>
          </table:table-cell>
          <table:table-cell office:value-type="float" office:value="9812.92" table:style-name="ce18">
            <text:p>9.812,92</text:p>
          </table:table-cell>
          <table:table-cell office:value-type="float" office:value="15131.97" table:style-name="ce18">
            <text:p>15.131,97</text:p>
          </table:table-cell>
          <table:table-cell office:value-type="float" office:value="14982.15" table:style-name="ce18">
            <text:p>14.982,15</text:p>
          </table:table-cell>
          <table:table-cell office:value-type="float" office:value="14465.35" table:style-name="ce18">
            <text:p>14.465,35</text:p>
          </table:table-cell>
          <table:table-cell office:value-type="float" office:value="14322.13" table:style-name="ce18">
            <text:p>14.322,13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58783.579999999994" table:style-name="ce16">
            <text:p>58.783,58</text:p>
          </table:table-cell>
          <table:table-cell office:value-type="float" office:value="58201.56" table:style-name="ce16">
            <text:p>58.201,56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311383.25" table:style-name="ce16">
            <text:p>311.383,25</text:p>
          </table:table-cell>
          <table:table-cell office:value-type="float" office:value="305263.3" table:style-name="ce16">
            <text:p>305.263,30</text:p>
          </table:table-cell>
          <table:table-cell office:value-type="float" office:value="183331.53" table:style-name="ce16">
            <text:p>183.331,53</text:p>
          </table:table-cell>
          <table:table-cell office:value-type="float" office:value="179549.95999999996" table:style-name="ce16">
            <text:p>179.549,96</text:p>
          </table:table-cell>
          <table:table-cell office:value-type="float" office:value="203190.67" table:style-name="ce16">
            <text:p>203.190,67</text:p>
          </table:table-cell>
          <table:table-cell office:value-type="float" office:value="199143.33999999997" table:style-name="ce16">
            <text:p>199.143,34</text:p>
          </table:table-cell>
          <table:table-cell office:value-type="float" office:value="228901.27000000002" table:style-name="ce16">
            <text:p>228.901,27</text:p>
          </table:table-cell>
          <table:table-cell office:value-type="float" office:value="224297.53000000003" table:style-name="ce16">
            <text:p>224.297,53</text:p>
          </table:table-cell>
          <table:table-cell office:value-type="float" office:value="252848.83000000002" table:style-name="ce16">
            <text:p>252.848,83</text:p>
          </table:table-cell>
          <table:table-cell office:value-type="float" office:value="247191.54" table:style-name="ce16">
            <text:p>247.191,54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1179655.55" table:style-name="ce16">
            <text:p>1.179.655,55</text:p>
          </table:table-cell>
          <table:table-cell office:value-type="float" office:value="1155445.67" table:style-name="ce16">
            <text:p>1.155.445,67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CIUDAD_REAL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100035.88" table:style-name="ce18">
            <text:p>100.035,88</text:p>
          </table:table-cell>
          <table:table-cell office:value-type="float" office:value="95194.639999999985" table:style-name="ce18">
            <text:p>95.194,64</text:p>
          </table:table-cell>
          <table:table-cell office:value-type="float" office:value="72812.39" table:style-name="ce18">
            <text:p>72.812,39</text:p>
          </table:table-cell>
          <table:table-cell office:value-type="float" office:value="69368.08" table:style-name="ce18">
            <text:p>69.368,08</text:p>
          </table:table-cell>
          <table:table-cell office:value-type="float" office:value="80428.930000000008" table:style-name="ce18">
            <text:p>80.428,93</text:p>
          </table:table-cell>
          <table:table-cell office:value-type="float" office:value="75917.26999999999" table:style-name="ce18">
            <text:p>75.917,27</text:p>
          </table:table-cell>
          <table:table-cell office:value-type="float" office:value="68706.13" table:style-name="ce18">
            <text:p>68.706,13</text:p>
          </table:table-cell>
          <table:table-cell office:value-type="float" office:value="64418.63" table:style-name="ce18">
            <text:p>64.418,63</text:p>
          </table:table-cell>
          <table:table-cell office:value-type="float" office:value="65501.08" table:style-name="ce18">
            <text:p>65.501,08</text:p>
          </table:table-cell>
          <table:table-cell office:value-type="float" office:value="62356.3" table:style-name="ce18">
            <text:p>62.356,3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387484.41000000003" table:style-name="ce16">
            <text:p>387.484,41</text:p>
          </table:table-cell>
          <table:table-cell office:value-type="float" office:value="367254.91999999993" table:style-name="ce16">
            <text:p>367.254,9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51704.73" table:style-name="ce18">
            <text:p>51.704,73</text:p>
          </table:table-cell>
          <table:table-cell office:value-type="float" office:value="50790.5" table:style-name="ce18">
            <text:p>50.790,50</text:p>
          </table:table-cell>
          <table:table-cell office:value-type="float" office:value="44739.58" table:style-name="ce18">
            <text:p>44.739,58</text:p>
          </table:table-cell>
          <table:table-cell office:value-type="float" office:value="43948.51" table:style-name="ce18">
            <text:p>43.948,51</text:p>
          </table:table-cell>
          <table:table-cell office:value-type="float" office:value="36346.18" table:style-name="ce18">
            <text:p>36.346,18</text:p>
          </table:table-cell>
          <table:table-cell office:value-type="float" office:value="35703.519999999997" table:style-name="ce18">
            <text:p>35.703,52</text:p>
          </table:table-cell>
          <table:table-cell office:value-type="float" office:value="23091.73" table:style-name="ce18">
            <text:p>23.091,73</text:p>
          </table:table-cell>
          <table:table-cell office:value-type="float" office:value="22683.43" table:style-name="ce18">
            <text:p>22.683,43</text:p>
          </table:table-cell>
          <table:table-cell office:value-type="float" office:value="19411.62" table:style-name="ce18">
            <text:p>19.411,62</text:p>
          </table:table-cell>
          <table:table-cell office:value-type="float" office:value="19068.39" table:style-name="ce18">
            <text:p>19.068,39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75293.84" table:style-name="ce16">
            <text:p>175.293,84</text:p>
          </table:table-cell>
          <table:table-cell office:value-type="float" office:value="172194.34999999998" table:style-name="ce16">
            <text:p>172.194,35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135202.03" table:style-name="ce18">
            <text:p>135.202,03</text:p>
          </table:table-cell>
          <table:table-cell office:value-type="float" office:value="133863.4" table:style-name="ce18">
            <text:p>133.863,40</text:p>
          </table:table-cell>
          <table:table-cell office:value-type="float" office:value="164343.16" table:style-name="ce18">
            <text:p>164.343,16</text:p>
          </table:table-cell>
          <table:table-cell office:value-type="float" office:value="162716" table:style-name="ce18">
            <text:p>162.716,00</text:p>
          </table:table-cell>
          <table:table-cell office:value-type="float" office:value="228603.33" table:style-name="ce18">
            <text:p>228.603,33</text:p>
          </table:table-cell>
          <table:table-cell office:value-type="float" office:value="226339.93" table:style-name="ce18">
            <text:p>226.339,93</text:p>
          </table:table-cell>
          <table:table-cell office:value-type="float" office:value="288257.44" table:style-name="ce18">
            <text:p>288.257,44</text:p>
          </table:table-cell>
          <table:table-cell office:value-type="float" office:value="285403.40999999997" table:style-name="ce18">
            <text:p>285.403,41</text:p>
          </table:table-cell>
          <table:table-cell office:value-type="float" office:value="392329.01" table:style-name="ce18">
            <text:p>392.329,01</text:p>
          </table:table-cell>
          <table:table-cell office:value-type="float" office:value="388444.56" table:style-name="ce18">
            <text:p>388.444,56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208734.97" table:style-name="ce16">
            <text:p>1.208.734,97</text:p>
          </table:table-cell>
          <table:table-cell office:value-type="float" office:value="1196767.3" table:style-name="ce16">
            <text:p>1.196.767,3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5101.43" table:style-name="ce18">
            <text:p>5.101,43</text:p>
          </table:table-cell>
          <table:table-cell office:value-type="float" office:value="4637.66" table:style-name="ce18">
            <text:p>4.637,66</text:p>
          </table:table-cell>
          <table:table-cell office:value-type="float" office:value="23453.52" table:style-name="ce18">
            <text:p>23.453,52</text:p>
          </table:table-cell>
          <table:table-cell office:value-type="float" office:value="21321.38" table:style-name="ce18">
            <text:p>21.321,38</text:p>
          </table:table-cell>
          <table:table-cell office:value-type="float" office:value="45116.14" table:style-name="ce18">
            <text:p>45.116,14</text:p>
          </table:table-cell>
          <table:table-cell office:value-type="float" office:value="41014.67" table:style-name="ce18">
            <text:p>41.014,67</text:p>
          </table:table-cell>
          <table:table-cell office:value-type="float" office:value="50276.28" table:style-name="ce18">
            <text:p>50.276,28</text:p>
          </table:table-cell>
          <table:table-cell office:value-type="float" office:value="45705.71" table:style-name="ce18">
            <text:p>45.705,71</text:p>
          </table:table-cell>
          <table:table-cell office:value-type="float" office:value="85126.77" table:style-name="ce18">
            <text:p>85.126,77</text:p>
          </table:table-cell>
          <table:table-cell office:value-type="float" office:value="77387.97" table:style-name="ce18">
            <text:p>77.387,97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09074.14" table:style-name="ce16">
            <text:p>209.074,14</text:p>
          </table:table-cell>
          <table:table-cell office:value-type="float" office:value="190067.38999999998" table:style-name="ce16">
            <text:p>190.067,39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292044.07" table:style-name="ce16">
            <text:p>292.044,07</text:p>
          </table:table-cell>
          <table:table-cell office:value-type="float" office:value="284486.19999999995" table:style-name="ce16">
            <text:p>284.486,20</text:p>
          </table:table-cell>
          <table:table-cell office:value-type="float" office:value="305348.65000000002" table:style-name="ce16">
            <text:p>305.348,65</text:p>
          </table:table-cell>
          <table:table-cell office:value-type="float" office:value="297353.97000000003" table:style-name="ce16">
            <text:p>297.353,97</text:p>
          </table:table-cell>
          <table:table-cell office:value-type="float" office:value="390494.57999999996" table:style-name="ce16">
            <text:p>390.494,58</text:p>
          </table:table-cell>
          <table:table-cell office:value-type="float" office:value="378975.39" table:style-name="ce16">
            <text:p>378.975,39</text:p>
          </table:table-cell>
          <table:table-cell office:value-type="float" office:value="430331.57999999996" table:style-name="ce16">
            <text:p>430.331,58</text:p>
          </table:table-cell>
          <table:table-cell office:value-type="float" office:value="418211.18" table:style-name="ce16">
            <text:p>418.211,18</text:p>
          </table:table-cell>
          <table:table-cell office:value-type="float" office:value="562368.48" table:style-name="ce16">
            <text:p>562.368,48</text:p>
          </table:table-cell>
          <table:table-cell office:value-type="float" office:value="547257.22000000009" table:style-name="ce16">
            <text:p>547.257,22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1980587.3599999999" table:style-name="ce16">
            <text:p>1.980.587,36</text:p>
          </table:table-cell>
          <table:table-cell office:value-type="float" office:value="1926283.96" table:style-name="ce16">
            <text:p>1.926.283,96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CÓRDOB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3030.69" table:style-name="ce18">
            <text:p>3.030,69</text:p>
          </table:table-cell>
          <table:table-cell office:value-type="float" office:value="3000.68" table:style-name="ce18">
            <text:p>3.000,68</text:p>
          </table:table-cell>
          <table:table-cell office:value-type="float" office:value="4138.26" table:style-name="ce18">
            <text:p>4.138,26</text:p>
          </table:table-cell>
          <table:table-cell office:value-type="float" office:value="4097.29" table:style-name="ce18">
            <text:p>4.097,29</text:p>
          </table:table-cell>
          <table:table-cell office:value-type="float" office:value="10711.49" table:style-name="ce18">
            <text:p>10.711,49</text:p>
          </table:table-cell>
          <table:table-cell office:value-type="float" office:value="10605.44" table:style-name="ce18">
            <text:p>10.605,44</text:p>
          </table:table-cell>
          <table:table-cell office:value-type="float" office:value="7124" table:style-name="ce18">
            <text:p>7.124,00</text:p>
          </table:table-cell>
          <table:table-cell office:value-type="float" office:value="7053.47" table:style-name="ce18">
            <text:p>7.053,47</text:p>
          </table:table-cell>
          <table:table-cell office:value-type="float" office:value="6770.6" table:style-name="ce18">
            <text:p>6.770,60</text:p>
          </table:table-cell>
          <table:table-cell office:value-type="float" office:value="6703.56" table:style-name="ce18">
            <text:p>6.703,56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31775.040000000001" table:style-name="ce16">
            <text:p>31.775,04</text:p>
          </table:table-cell>
          <table:table-cell office:value-type="float" office:value="31460.440000000002" table:style-name="ce16">
            <text:p>31.460,44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66196.570000000007" table:style-name="ce18">
            <text:p>66.196,57</text:p>
          </table:table-cell>
          <table:table-cell office:value-type="float" office:value="59897.53" table:style-name="ce18">
            <text:p>59.897,53</text:p>
          </table:table-cell>
          <table:table-cell office:value-type="float" office:value="38949.97" table:style-name="ce18">
            <text:p>38.949,97</text:p>
          </table:table-cell>
          <table:table-cell office:value-type="float" office:value="34460.15" table:style-name="ce18">
            <text:p>34.460,15</text:p>
          </table:table-cell>
          <table:table-cell office:value-type="float" office:value="46898.130000000005" table:style-name="ce18">
            <text:p>46.898,13</text:p>
          </table:table-cell>
          <table:table-cell office:value-type="float" office:value="41411.160000000003" table:style-name="ce18">
            <text:p>41.411,16</text:p>
          </table:table-cell>
          <table:table-cell office:value-type="float" office:value="61941.91" table:style-name="ce18">
            <text:p>61.941,91</text:p>
          </table:table-cell>
          <table:table-cell office:value-type="float" office:value="55982.25" table:style-name="ce18">
            <text:p>55.982,25</text:p>
          </table:table-cell>
          <table:table-cell office:value-type="float" office:value="71537.75" table:style-name="ce18">
            <text:p>71.537,75</text:p>
          </table:table-cell>
          <table:table-cell office:value-type="float" office:value="64838.33" table:style-name="ce18">
            <text:p>64.838,33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85524.33" table:style-name="ce16">
            <text:p>285.524,33</text:p>
          </table:table-cell>
          <table:table-cell office:value-type="float" office:value="256589.41999999998" table:style-name="ce16">
            <text:p>256.589,4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31533.53" table:style-name="ce18">
            <text:p>31.533,53</text:p>
          </table:table-cell>
          <table:table-cell office:value-type="float" office:value="31221.32" table:style-name="ce18">
            <text:p>31.221,32</text:p>
          </table:table-cell>
          <table:table-cell office:value-type="float" office:value="33031.660000000003" table:style-name="ce18">
            <text:p>33.031,66</text:p>
          </table:table-cell>
          <table:table-cell office:value-type="float" office:value="32704.61" table:style-name="ce18">
            <text:p>32.704,61</text:p>
          </table:table-cell>
          <table:table-cell office:value-type="float" office:value="54272.53" table:style-name="ce18">
            <text:p>54.272,53</text:p>
          </table:table-cell>
          <table:table-cell office:value-type="float" office:value="53735.18" table:style-name="ce18">
            <text:p>53.735,18</text:p>
          </table:table-cell>
          <table:table-cell office:value-type="float" office:value="68240.22" table:style-name="ce18">
            <text:p>68.240,22</text:p>
          </table:table-cell>
          <table:table-cell office:value-type="float" office:value="67564.570000000007" table:style-name="ce18">
            <text:p>67.564,57</text:p>
          </table:table-cell>
          <table:table-cell office:value-type="float" office:value="78705.009999999995" table:style-name="ce18">
            <text:p>78.705,01</text:p>
          </table:table-cell>
          <table:table-cell office:value-type="float" office:value="77925.75" table:style-name="ce18">
            <text:p>77.925,75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65782.95" table:style-name="ce16">
            <text:p>265.782,95</text:p>
          </table:table-cell>
          <table:table-cell office:value-type="float" office:value="263151.43" table:style-name="ce16">
            <text:p>263.151,43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4298.7299999999996" table:style-name="ce18">
            <text:p>4.298,73</text:p>
          </table:table-cell>
          <table:table-cell office:value-type="float" office:value="3907.94" table:style-name="ce18">
            <text:p>3.907,94</text:p>
          </table:table-cell>
          <table:table-cell office:value-type="float" office:value="17287.38" table:style-name="ce18">
            <text:p>17.287,38</text:p>
          </table:table-cell>
          <table:table-cell office:value-type="float" office:value="15715.8" table:style-name="ce18">
            <text:p>15.715,80</text:p>
          </table:table-cell>
          <table:table-cell office:value-type="float" office:value="39714.080000000002" table:style-name="ce18">
            <text:p>39.714,08</text:p>
          </table:table-cell>
          <table:table-cell office:value-type="float" office:value="36103.71" table:style-name="ce18">
            <text:p>36.103,71</text:p>
          </table:table-cell>
          <table:table-cell office:value-type="float" office:value="51044.53" table:style-name="ce18">
            <text:p>51.044,53</text:p>
          </table:table-cell>
          <table:table-cell office:value-type="float" office:value="46404.12" table:style-name="ce18">
            <text:p>46.404,12</text:p>
          </table:table-cell>
          <table:table-cell office:value-type="float" office:value="77431.66" table:style-name="ce18">
            <text:p>77.431,66</text:p>
          </table:table-cell>
          <table:table-cell office:value-type="float" office:value="70392.42" table:style-name="ce18">
            <text:p>70.392,42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89776.38" table:style-name="ce16">
            <text:p>189.776,38</text:p>
          </table:table-cell>
          <table:table-cell office:value-type="float" office:value="172523.99" table:style-name="ce16">
            <text:p>172.523,99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105059.52" table:style-name="ce16">
            <text:p>105.059,52</text:p>
          </table:table-cell>
          <table:table-cell office:value-type="float" office:value="98027.47" table:style-name="ce16">
            <text:p>98.027,47</text:p>
          </table:table-cell>
          <table:table-cell office:value-type="float" office:value="93407.27" table:style-name="ce16">
            <text:p>93.407,27</text:p>
          </table:table-cell>
          <table:table-cell office:value-type="float" office:value="86977.849999999991" table:style-name="ce16">
            <text:p>86.977,85</text:p>
          </table:table-cell>
          <table:table-cell office:value-type="float" office:value="151596.22999999998" table:style-name="ce16">
            <text:p>151.596,23</text:p>
          </table:table-cell>
          <table:table-cell office:value-type="float" office:value="141855.49" table:style-name="ce16">
            <text:p>141.855,49</text:p>
          </table:table-cell>
          <table:table-cell office:value-type="float" office:value="188350.66" table:style-name="ce16">
            <text:p>188.350,66</text:p>
          </table:table-cell>
          <table:table-cell office:value-type="float" office:value="177004.41" table:style-name="ce16">
            <text:p>177.004,41</text:p>
          </table:table-cell>
          <table:table-cell office:value-type="float" office:value="234445.02" table:style-name="ce16">
            <text:p>234.445,02</text:p>
          </table:table-cell>
          <table:table-cell office:value-type="float" office:value="219860.06" table:style-name="ce16">
            <text:p>219.860,06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772858.70000000007" table:style-name="ce16">
            <text:p>772.858,70</text:p>
          </table:table-cell>
          <table:table-cell office:value-type="float" office:value="723725.28" table:style-name="ce16">
            <text:p>723.725,28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CORUÑA_(A)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212044.55" table:style-name="ce18">
            <text:p>212.044,55</text:p>
          </table:table-cell>
          <table:table-cell office:value-type="float" office:value="209945.1" table:style-name="ce18">
            <text:p>209.945,10</text:p>
          </table:table-cell>
          <table:table-cell office:value-type="float" office:value="190178.2" table:style-name="ce18">
            <text:p>190.178,20</text:p>
          </table:table-cell>
          <table:table-cell office:value-type="float" office:value="188295.25" table:style-name="ce18">
            <text:p>188.295,25</text:p>
          </table:table-cell>
          <table:table-cell office:value-type="float" office:value="129275.93" table:style-name="ce18">
            <text:p>129.275,93</text:p>
          </table:table-cell>
          <table:table-cell office:value-type="float" office:value="127995.97" table:style-name="ce18">
            <text:p>127.995,97</text:p>
          </table:table-cell>
          <table:table-cell office:value-type="float" office:value="49365.63" table:style-name="ce18">
            <text:p>49.365,63</text:p>
          </table:table-cell>
          <table:table-cell office:value-type="float" office:value="48876.86" table:style-name="ce18">
            <text:p>48.876,86</text:p>
          </table:table-cell>
          <table:table-cell office:value-type="float" office:value="26358.34" table:style-name="ce18">
            <text:p>26.358,34</text:p>
          </table:table-cell>
          <table:table-cell office:value-type="float" office:value="26097.37" table:style-name="ce18">
            <text:p>26.097,37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607222.64999999991" table:style-name="ce16">
            <text:p>607.222,65</text:p>
          </table:table-cell>
          <table:table-cell office:value-type="float" office:value="601210.54999999993" table:style-name="ce16">
            <text:p>601.210,55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354357.79000000004" table:style-name="ce18">
            <text:p>354.357,79</text:p>
          </table:table-cell>
          <table:table-cell office:value-type="float" office:value="343579.4" table:style-name="ce18">
            <text:p>343.579,40</text:p>
          </table:table-cell>
          <table:table-cell office:value-type="float" office:value="234126.47" table:style-name="ce18">
            <text:p>234.126,47</text:p>
          </table:table-cell>
          <table:table-cell office:value-type="float" office:value="227067.55000000002" table:style-name="ce18">
            <text:p>227.067,55</text:p>
          </table:table-cell>
          <table:table-cell office:value-type="float" office:value="306842.96000000002" table:style-name="ce18">
            <text:p>306.842,96</text:p>
          </table:table-cell>
          <table:table-cell office:value-type="float" office:value="297254.88" table:style-name="ce18">
            <text:p>297.254,88</text:p>
          </table:table-cell>
          <table:table-cell office:value-type="float" office:value="314566.06" table:style-name="ce18">
            <text:p>314.566,06</text:p>
          </table:table-cell>
          <table:table-cell office:value-type="float" office:value="305070.96999999997" table:style-name="ce18">
            <text:p>305.070,97</text:p>
          </table:table-cell>
          <table:table-cell office:value-type="float" office:value="337569.94000000006" table:style-name="ce18">
            <text:p>337.569,94</text:p>
          </table:table-cell>
          <table:table-cell office:value-type="float" office:value="327320.95999999996" table:style-name="ce18">
            <text:p>327.320,96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547463.2200000002" table:style-name="ce16">
            <text:p>1.547.463,22</text:p>
          </table:table-cell>
          <table:table-cell office:value-type="float" office:value="1500293.76" table:style-name="ce16">
            <text:p>1.500.293,76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428594.16" table:style-name="ce18">
            <text:p>428.594,16</text:p>
          </table:table-cell>
          <table:table-cell office:value-type="float" office:value="421015.87" table:style-name="ce18">
            <text:p>421.015,87</text:p>
          </table:table-cell>
          <table:table-cell office:value-type="float" office:value="309882.65999999997" table:style-name="ce18">
            <text:p>309.882,66</text:p>
          </table:table-cell>
          <table:table-cell office:value-type="float" office:value="304403.40000000002" table:style-name="ce18">
            <text:p>304.403,40</text:p>
          </table:table-cell>
          <table:table-cell office:value-type="float" office:value="246131.97" table:style-name="ce18">
            <text:p>246.131,97</text:p>
          </table:table-cell>
          <table:table-cell office:value-type="float" office:value="241779.93" table:style-name="ce18">
            <text:p>241.779,93</text:p>
          </table:table-cell>
          <table:table-cell office:value-type="float" office:value="179643.95" table:style-name="ce18">
            <text:p>179.643,95</text:p>
          </table:table-cell>
          <table:table-cell office:value-type="float" office:value="176467.53" table:style-name="ce18">
            <text:p>176.467,53</text:p>
          </table:table-cell>
          <table:table-cell office:value-type="float" office:value="113961.04" table:style-name="ce18">
            <text:p>113.961,04</text:p>
          </table:table-cell>
          <table:table-cell office:value-type="float" office:value="111946.01" table:style-name="ce18">
            <text:p>111.946,01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278213.78" table:style-name="ce16">
            <text:p>1.278.213,78</text:p>
          </table:table-cell>
          <table:table-cell office:value-type="float" office:value="1255612.74" table:style-name="ce16">
            <text:p>1.255.612,74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51.45" table:style-name="ce18">
            <text:p>51,45</text:p>
          </table:table-cell>
          <table:table-cell office:value-type="float" office:value="50.94" table:style-name="ce18">
            <text:p>50,94</text:p>
          </table:table-cell>
          <table:table-cell office:value-type="float" office:value="90.57" table:style-name="ce18">
            <text:p>90,57</text:p>
          </table:table-cell>
          <table:table-cell office:value-type="float" office:value="89.67" table:style-name="ce18">
            <text:p>89,67</text:p>
          </table:table-cell>
          <table:table-cell office:value-type="float" office:value="133.28" table:style-name="ce18">
            <text:p>133,28</text:p>
          </table:table-cell>
          <table:table-cell office:value-type="float" office:value="131.96" table:style-name="ce18">
            <text:p>131,96</text:p>
          </table:table-cell>
          <table:table-cell office:value-type="float" office:value="228.12" table:style-name="ce18">
            <text:p>228,12</text:p>
          </table:table-cell>
          <table:table-cell office:value-type="float" office:value="225.86" table:style-name="ce18">
            <text:p>225,86</text:p>
          </table:table-cell>
          <table:table-cell office:value-type="float" office:value="249.94" table:style-name="ce18">
            <text:p>249,94</text:p>
          </table:table-cell>
          <table:table-cell office:value-type="float" office:value="247.47" table:style-name="ce18">
            <text:p>247,47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753.3599999999999" table:style-name="ce16">
            <text:p>753,36</text:p>
          </table:table-cell>
          <table:table-cell office:value-type="float" office:value="745.90000000000009" table:style-name="ce16">
            <text:p>745,9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995047.95" table:style-name="ce16">
            <text:p>995.047,95</text:p>
          </table:table-cell>
          <table:table-cell office:value-type="float" office:value="974591.30999999994" table:style-name="ce16">
            <text:p>974.591,31</text:p>
          </table:table-cell>
          <table:table-cell office:value-type="float" office:value="734277.89999999991" table:style-name="ce16">
            <text:p>734.277,90</text:p>
          </table:table-cell>
          <table:table-cell office:value-type="float" office:value="719855.87" table:style-name="ce16">
            <text:p>719.855,87</text:p>
          </table:table-cell>
          <table:table-cell office:value-type="float" office:value="682384.1399999999" table:style-name="ce16">
            <text:p>682.384,14</text:p>
          </table:table-cell>
          <table:table-cell office:value-type="float" office:value="667162.74" table:style-name="ce16">
            <text:p>667.162,74</text:p>
          </table:table-cell>
          <table:table-cell office:value-type="float" office:value="543803.76" table:style-name="ce16">
            <text:p>543.803,76</text:p>
          </table:table-cell>
          <table:table-cell office:value-type="float" office:value="530641.22" table:style-name="ce16">
            <text:p>530.641,22</text:p>
          </table:table-cell>
          <table:table-cell office:value-type="float" office:value="478139.26000000007" table:style-name="ce16">
            <text:p>478.139,26</text:p>
          </table:table-cell>
          <table:table-cell office:value-type="float" office:value="465611.80999999994" table:style-name="ce16">
            <text:p>465.611,81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3433653.0100000002" table:style-name="ce16">
            <text:p>3.433.653,01</text:p>
          </table:table-cell>
          <table:table-cell office:value-type="float" office:value="3357862.9499999997" table:style-name="ce16">
            <text:p>3.357.862,95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CUENC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9013.23" table:style-name="ce18">
            <text:p>9.013,23</text:p>
          </table:table-cell>
          <table:table-cell office:value-type="float" office:value="8923.99" table:style-name="ce18">
            <text:p>8.923,99</text:p>
          </table:table-cell>
          <table:table-cell office:value-type="float" office:value="25471.88" table:style-name="ce18">
            <text:p>25.471,88</text:p>
          </table:table-cell>
          <table:table-cell office:value-type="float" office:value="25219.68" table:style-name="ce18">
            <text:p>25.219,68</text:p>
          </table:table-cell>
          <table:table-cell office:value-type="float" office:value="28030.55" table:style-name="ce18">
            <text:p>28.030,55</text:p>
          </table:table-cell>
          <table:table-cell office:value-type="float" office:value="27753.02" table:style-name="ce18">
            <text:p>27.753,02</text:p>
          </table:table-cell>
          <table:table-cell office:value-type="float" office:value="22303.439999999999" table:style-name="ce18">
            <text:p>22.303,44</text:p>
          </table:table-cell>
          <table:table-cell office:value-type="float" office:value="22082.61" table:style-name="ce18">
            <text:p>22.082,61</text:p>
          </table:table-cell>
          <table:table-cell office:value-type="float" office:value="25925.82" table:style-name="ce18">
            <text:p>25.925,82</text:p>
          </table:table-cell>
          <table:table-cell office:value-type="float" office:value="25669.13" table:style-name="ce18">
            <text:p>25.669,13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10744.92000000001" table:style-name="ce16">
            <text:p>110.744,92</text:p>
          </table:table-cell>
          <table:table-cell office:value-type="float" office:value="109648.43000000001" table:style-name="ce16">
            <text:p>109.648,43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362977.1" table:style-name="ce18">
            <text:p>362.977,10</text:p>
          </table:table-cell>
          <table:table-cell office:value-type="float" office:value="356559.04" table:style-name="ce18">
            <text:p>356.559,04</text:p>
          </table:table-cell>
          <table:table-cell office:value-type="float" office:value="294652.33" table:style-name="ce18">
            <text:p>294.652,33</text:p>
          </table:table-cell>
          <table:table-cell office:value-type="float" office:value="289442.37" table:style-name="ce18">
            <text:p>289.442,37</text:p>
          </table:table-cell>
          <table:table-cell office:value-type="float" office:value="257300.69" table:style-name="ce18">
            <text:p>257.300,69</text:p>
          </table:table-cell>
          <table:table-cell office:value-type="float" office:value="252751.17" table:style-name="ce18">
            <text:p>252.751,17</text:p>
          </table:table-cell>
          <table:table-cell office:value-type="float" office:value="195126.98" table:style-name="ce18">
            <text:p>195.126,98</text:p>
          </table:table-cell>
          <table:table-cell office:value-type="float" office:value="191676.79999999999" table:style-name="ce18">
            <text:p>191.676,80</text:p>
          </table:table-cell>
          <table:table-cell office:value-type="float" office:value="198922.79" table:style-name="ce18">
            <text:p>198.922,79</text:p>
          </table:table-cell>
          <table:table-cell office:value-type="float" office:value="195405.49" table:style-name="ce18">
            <text:p>195.405,49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308979.8899999999" table:style-name="ce16">
            <text:p>1.308.979,89</text:p>
          </table:table-cell>
          <table:table-cell office:value-type="float" office:value="1285834.8699999999" table:style-name="ce16">
            <text:p>1.285.834,87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138904.07999999999" table:style-name="ce18">
            <text:p>138.904,08</text:p>
          </table:table-cell>
          <table:table-cell office:value-type="float" office:value="137528.79" table:style-name="ce18">
            <text:p>137.528,79</text:p>
          </table:table-cell>
          <table:table-cell office:value-type="float" office:value="151233.63" table:style-name="ce18">
            <text:p>151.233,63</text:p>
          </table:table-cell>
          <table:table-cell office:value-type="float" office:value="149736.26999999999" table:style-name="ce18">
            <text:p>149.736,27</text:p>
          </table:table-cell>
          <table:table-cell office:value-type="float" office:value="269162.53000000003" table:style-name="ce18">
            <text:p>269.162,53</text:p>
          </table:table-cell>
          <table:table-cell office:value-type="float" office:value="266497.55" table:style-name="ce18">
            <text:p>266.497,55</text:p>
          </table:table-cell>
          <table:table-cell office:value-type="float" office:value="419859.83" table:style-name="ce18">
            <text:p>419.859,83</text:p>
          </table:table-cell>
          <table:table-cell office:value-type="float" office:value="415702.8" table:style-name="ce18">
            <text:p>415.702,80</text:p>
          </table:table-cell>
          <table:table-cell office:value-type="float" office:value="501661.52" table:style-name="ce18">
            <text:p>501.661,52</text:p>
          </table:table-cell>
          <table:table-cell office:value-type="float" office:value="496694.57" table:style-name="ce18">
            <text:p>496.694,57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480821.59" table:style-name="ce16">
            <text:p>1.480.821,59</text:p>
          </table:table-cell>
          <table:table-cell office:value-type="float" office:value="1466159.98" table:style-name="ce16">
            <text:p>1.466.159,98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510894.40999999992" table:style-name="ce16">
            <text:p>510.894,41</text:p>
          </table:table-cell>
          <table:table-cell office:value-type="float" office:value="503011.81999999995" table:style-name="ce16">
            <text:p>503.011,82</text:p>
          </table:table-cell>
          <table:table-cell office:value-type="float" office:value="471357.84" table:style-name="ce16">
            <text:p>471.357,84</text:p>
          </table:table-cell>
          <table:table-cell office:value-type="float" office:value="464398.32" table:style-name="ce16">
            <text:p>464.398,32</text:p>
          </table:table-cell>
          <table:table-cell office:value-type="float" office:value="554493.77" table:style-name="ce16">
            <text:p>554.493,77</text:p>
          </table:table-cell>
          <table:table-cell office:value-type="float" office:value="547001.74" table:style-name="ce16">
            <text:p>547.001,74</text:p>
          </table:table-cell>
          <table:table-cell office:value-type="float" office:value="637290.25" table:style-name="ce16">
            <text:p>637.290,25</text:p>
          </table:table-cell>
          <table:table-cell office:value-type="float" office:value="629462.21" table:style-name="ce16">
            <text:p>629.462,21</text:p>
          </table:table-cell>
          <table:table-cell office:value-type="float" office:value="726510.13" table:style-name="ce16">
            <text:p>726.510,13</text:p>
          </table:table-cell>
          <table:table-cell office:value-type="float" office:value="717769.19000000006" table:style-name="ce16">
            <text:p>717.769,19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2900546.4" table:style-name="ce16">
            <text:p>2.900.546,40</text:p>
          </table:table-cell>
          <table:table-cell office:value-type="float" office:value="2861643.28" table:style-name="ce16">
            <text:p>2.861.643,28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GIRON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33277.56" table:style-name="ce18">
            <text:p>33.277,56</text:p>
          </table:table-cell>
          <table:table-cell office:value-type="float" office:value="32948.080000000002" table:style-name="ce18">
            <text:p>32.948,08</text:p>
          </table:table-cell>
          <table:table-cell office:value-type="float" office:value="31403.77" table:style-name="ce18">
            <text:p>31.403,77</text:p>
          </table:table-cell>
          <table:table-cell office:value-type="float" office:value="31092.84" table:style-name="ce18">
            <text:p>31.092,84</text:p>
          </table:table-cell>
          <table:table-cell office:value-type="float" office:value="52552.87" table:style-name="ce18">
            <text:p>52.552,87</text:p>
          </table:table-cell>
          <table:table-cell office:value-type="float" office:value="52032.54" table:style-name="ce18">
            <text:p>52.032,54</text:p>
          </table:table-cell>
          <table:table-cell office:value-type="float" office:value="30852.87" table:style-name="ce18">
            <text:p>30.852,87</text:p>
          </table:table-cell>
          <table:table-cell office:value-type="float" office:value="30547.4" table:style-name="ce18">
            <text:p>30.547,40</text:p>
          </table:table-cell>
          <table:table-cell office:value-type="float" office:value="41060.720000000001" table:style-name="ce18">
            <text:p>41.060,72</text:p>
          </table:table-cell>
          <table:table-cell office:value-type="float" office:value="40654.18" table:style-name="ce18">
            <text:p>40.654,18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89147.79" table:style-name="ce16">
            <text:p>189.147,79</text:p>
          </table:table-cell>
          <table:table-cell office:value-type="float" office:value="187275.03999999998" table:style-name="ce16">
            <text:p>187.275,04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15332.92" table:style-name="ce18">
            <text:p>15.332,92</text:p>
          </table:table-cell>
          <table:table-cell office:value-type="float" office:value="14890.92" table:style-name="ce18">
            <text:p>14.890,92</text:p>
          </table:table-cell>
          <table:table-cell office:value-type="float" office:value="5964.49" table:style-name="ce18">
            <text:p>5.964,49</text:p>
          </table:table-cell>
          <table:table-cell office:value-type="float" office:value="5792.31" table:style-name="ce18">
            <text:p>5.792,31</text:p>
          </table:table-cell>
          <table:table-cell office:value-type="float" office:value="9196.14" table:style-name="ce18">
            <text:p>9.196,14</text:p>
          </table:table-cell>
          <table:table-cell office:value-type="float" office:value="8935.1" table:style-name="ce18">
            <text:p>8.935,10</text:p>
          </table:table-cell>
          <table:table-cell office:value-type="float" office:value="14098.43" table:style-name="ce18">
            <text:p>14.098,43</text:p>
          </table:table-cell>
          <table:table-cell office:value-type="float" office:value="13626.4" table:style-name="ce18">
            <text:p>13.626,40</text:p>
          </table:table-cell>
          <table:table-cell office:value-type="float" office:value="18238.55" table:style-name="ce18">
            <text:p>18.238,55</text:p>
          </table:table-cell>
          <table:table-cell office:value-type="float" office:value="17593.22" table:style-name="ce18">
            <text:p>17.593,22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62830.53" table:style-name="ce16">
            <text:p>62.830,53</text:p>
          </table:table-cell>
          <table:table-cell office:value-type="float" office:value="60837.950000000004" table:style-name="ce16">
            <text:p>60.837,95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1705.18" table:style-name="ce18">
            <text:p>1.705,18</text:p>
          </table:table-cell>
          <table:table-cell office:value-type="float" office:value="1688.3" table:style-name="ce18">
            <text:p>1.688,30</text:p>
          </table:table-cell>
          <table:table-cell office:value-type="float" office:value="2682.17" table:style-name="ce18">
            <text:p>2.682,17</text:p>
          </table:table-cell>
          <table:table-cell office:value-type="float" office:value="2655.61" table:style-name="ce18">
            <text:p>2.655,61</text:p>
          </table:table-cell>
          <table:table-cell office:value-type="float" office:value="2247.88" table:style-name="ce18">
            <text:p>2.247,88</text:p>
          </table:table-cell>
          <table:table-cell office:value-type="float" office:value="2225.62" table:style-name="ce18">
            <text:p>2.225,62</text:p>
          </table:table-cell>
          <table:table-cell office:value-type="float" office:value="4816.82" table:style-name="ce18">
            <text:p>4.816,82</text:p>
          </table:table-cell>
          <table:table-cell office:value-type="float" office:value="4769.13" table:style-name="ce18">
            <text:p>4.769,13</text:p>
          </table:table-cell>
          <table:table-cell office:value-type="float" office:value="4820.95" table:style-name="ce18">
            <text:p>4.820,95</text:p>
          </table:table-cell>
          <table:table-cell office:value-type="float" office:value="4773.22" table:style-name="ce18">
            <text:p>4.773,22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6273" table:style-name="ce16">
            <text:p>16.273,00</text:p>
          </table:table-cell>
          <table:table-cell office:value-type="float" office:value="16111.880000000001" table:style-name="ce16">
            <text:p>16.111,88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50315.659999999996" table:style-name="ce16">
            <text:p>50.315,66</text:p>
          </table:table-cell>
          <table:table-cell office:value-type="float" office:value="49527.3" table:style-name="ce16">
            <text:p>49.527,30</text:p>
          </table:table-cell>
          <table:table-cell office:value-type="float" office:value="40050.43" table:style-name="ce16">
            <text:p>40.050,43</text:p>
          </table:table-cell>
          <table:table-cell office:value-type="float" office:value="39540.76" table:style-name="ce16">
            <text:p>39.540,76</text:p>
          </table:table-cell>
          <table:table-cell office:value-type="float" office:value="63996.89" table:style-name="ce16">
            <text:p>63.996,89</text:p>
          </table:table-cell>
          <table:table-cell office:value-type="float" office:value="63193.26" table:style-name="ce16">
            <text:p>63.193,26</text:p>
          </table:table-cell>
          <table:table-cell office:value-type="float" office:value="49768.119999999995" table:style-name="ce16">
            <text:p>49.768,12</text:p>
          </table:table-cell>
          <table:table-cell office:value-type="float" office:value="48942.93" table:style-name="ce16">
            <text:p>48.942,93</text:p>
          </table:table-cell>
          <table:table-cell office:value-type="float" office:value="64120.22" table:style-name="ce16">
            <text:p>64.120,22</text:p>
          </table:table-cell>
          <table:table-cell office:value-type="float" office:value="63020.62" table:style-name="ce16">
            <text:p>63.020,62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268251.32" table:style-name="ce16">
            <text:p>268.251,32</text:p>
          </table:table-cell>
          <table:table-cell office:value-type="float" office:value="264224.87" table:style-name="ce16">
            <text:p>264.224,87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GRANAD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5139.5600000000004" table:style-name="ce18">
            <text:p>5.139,56</text:p>
          </table:table-cell>
          <table:table-cell office:value-type="float" office:value="5088.67" table:style-name="ce18">
            <text:p>5.088,67</text:p>
          </table:table-cell>
          <table:table-cell office:value-type="float" office:value="1429.52" table:style-name="ce18">
            <text:p>1.429,52</text:p>
          </table:table-cell>
          <table:table-cell office:value-type="float" office:value="1415.37" table:style-name="ce18">
            <text:p>1.415,37</text:p>
          </table:table-cell>
          <table:table-cell office:value-type="float" office:value="3942" table:style-name="ce18">
            <text:p>3.942,00</text:p>
          </table:table-cell>
          <table:table-cell office:value-type="float" office:value="3902.97" table:style-name="ce18">
            <text:p>3.902,97</text:p>
          </table:table-cell>
          <table:table-cell office:value-type="float" office:value="11298.38" table:style-name="ce18">
            <text:p>11.298,38</text:p>
          </table:table-cell>
          <table:table-cell office:value-type="float" office:value="11186.51" table:style-name="ce18">
            <text:p>11.186,51</text:p>
          </table:table-cell>
          <table:table-cell office:value-type="float" office:value="23280.66" table:style-name="ce18">
            <text:p>23.280,66</text:p>
          </table:table-cell>
          <table:table-cell office:value-type="float" office:value="23050.16" table:style-name="ce18">
            <text:p>23.050,16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45090.119999999995" table:style-name="ce16">
            <text:p>45.090,12</text:p>
          </table:table-cell>
          <table:table-cell office:value-type="float" office:value="44643.68" table:style-name="ce16">
            <text:p>44.643,68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32762.66" table:style-name="ce18">
            <text:p>32.762,66</text:p>
          </table:table-cell>
          <table:table-cell office:value-type="float" office:value="31918.67" table:style-name="ce18">
            <text:p>31.918,67</text:p>
          </table:table-cell>
          <table:table-cell office:value-type="float" office:value="8147.28" table:style-name="ce18">
            <text:p>8.147,28</text:p>
          </table:table-cell>
          <table:table-cell office:value-type="float" office:value="7952.97" table:style-name="ce18">
            <text:p>7.952,97</text:p>
          </table:table-cell>
          <table:table-cell office:value-type="float" office:value="10633.73" table:style-name="ce18">
            <text:p>10.633,73</text:p>
          </table:table-cell>
          <table:table-cell office:value-type="float" office:value="10274.27" table:style-name="ce18">
            <text:p>10.274,27</text:p>
          </table:table-cell>
          <table:table-cell office:value-type="float" office:value="28955.21" table:style-name="ce18">
            <text:p>28.955,21</text:p>
          </table:table-cell>
          <table:table-cell office:value-type="float" office:value="26440.59" table:style-name="ce18">
            <text:p>26.440,59</text:p>
          </table:table-cell>
          <table:table-cell office:value-type="float" office:value="26191.37" table:style-name="ce18">
            <text:p>26.191,37</text:p>
          </table:table-cell>
          <table:table-cell office:value-type="float" office:value="25430.799999999999" table:style-name="ce18">
            <text:p>25.430,8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06690.25" table:style-name="ce16">
            <text:p>106.690,25</text:p>
          </table:table-cell>
          <table:table-cell office:value-type="float" office:value="102017.3" table:style-name="ce16">
            <text:p>102.017,3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89326.19" table:style-name="ce18">
            <text:p>89.326,19</text:p>
          </table:table-cell>
          <table:table-cell office:value-type="float" office:value="87746.75" table:style-name="ce18">
            <text:p>87.746,75</text:p>
          </table:table-cell>
          <table:table-cell office:value-type="float" office:value="55534.71" table:style-name="ce18">
            <text:p>55.534,71</text:p>
          </table:table-cell>
          <table:table-cell office:value-type="float" office:value="54552.76" table:style-name="ce18">
            <text:p>54.552,76</text:p>
          </table:table-cell>
          <table:table-cell office:value-type="float" office:value="46757.87" table:style-name="ce18">
            <text:p>46.757,87</text:p>
          </table:table-cell>
          <table:table-cell office:value-type="float" office:value="45931.11" table:style-name="ce18">
            <text:p>45.931,11</text:p>
          </table:table-cell>
          <table:table-cell office:value-type="float" office:value="46686.48" table:style-name="ce18">
            <text:p>46.686,48</text:p>
          </table:table-cell>
          <table:table-cell office:value-type="float" office:value="45860.98" table:style-name="ce18">
            <text:p>45.860,98</text:p>
          </table:table-cell>
          <table:table-cell office:value-type="float" office:value="44944.62" table:style-name="ce18">
            <text:p>44.944,62</text:p>
          </table:table-cell>
          <table:table-cell office:value-type="float" office:value="44149.919999999998" table:style-name="ce18">
            <text:p>44.149,92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83249.87" table:style-name="ce16">
            <text:p>283.249,87</text:p>
          </table:table-cell>
          <table:table-cell office:value-type="float" office:value="278241.52" table:style-name="ce16">
            <text:p>278.241,5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96499.21" table:style-name="ce18">
            <text:p>96.499,21</text:p>
          </table:table-cell>
          <table:table-cell office:value-type="float" office:value="95543.77" table:style-name="ce18">
            <text:p>95.543,77</text:p>
          </table:table-cell>
          <table:table-cell office:value-type="float" office:value="86680.99" table:style-name="ce18">
            <text:p>86.680,99</text:p>
          </table:table-cell>
          <table:table-cell office:value-type="float" office:value="85822.76" table:style-name="ce18">
            <text:p>85.822,76</text:p>
          </table:table-cell>
          <table:table-cell office:value-type="float" office:value="113931.14" table:style-name="ce18">
            <text:p>113.931,14</text:p>
          </table:table-cell>
          <table:table-cell office:value-type="float" office:value="112803.11" table:style-name="ce18">
            <text:p>112.803,11</text:p>
          </table:table-cell>
          <table:table-cell office:value-type="float" office:value="147157.79999999999" table:style-name="ce18">
            <text:p>147.157,80</text:p>
          </table:table-cell>
          <table:table-cell office:value-type="float" office:value="145700.79" table:style-name="ce18">
            <text:p>145.700,79</text:p>
          </table:table-cell>
          <table:table-cell office:value-type="float" office:value="171118.53" table:style-name="ce18">
            <text:p>171.118,53</text:p>
          </table:table-cell>
          <table:table-cell office:value-type="float" office:value="169424.29" table:style-name="ce18">
            <text:p>169.424,29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615387.67000000004" table:style-name="ce16">
            <text:p>615.387,67</text:p>
          </table:table-cell>
          <table:table-cell office:value-type="float" office:value="609294.72000000009" table:style-name="ce16">
            <text:p>609.294,7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7539.64" table:style-name="ce18">
            <text:p>7.539,64</text:p>
          </table:table-cell>
          <table:table-cell office:value-type="float" office:value="6854.22" table:style-name="ce18">
            <text:p>6.854,22</text:p>
          </table:table-cell>
          <table:table-cell office:value-type="float" office:value="20748.57" table:style-name="ce18">
            <text:p>20.748,57</text:p>
          </table:table-cell>
          <table:table-cell office:value-type="float" office:value="18862.34" table:style-name="ce18">
            <text:p>18.862,34</text:p>
          </table:table-cell>
          <table:table-cell office:value-type="float" office:value="30546.66" table:style-name="ce18">
            <text:p>30.546,66</text:p>
          </table:table-cell>
          <table:table-cell office:value-type="float" office:value="27769.69" table:style-name="ce18">
            <text:p>27.769,69</text:p>
          </table:table-cell>
          <table:table-cell office:value-type="float" office:value="42731.23" table:style-name="ce18">
            <text:p>42.731,23</text:p>
          </table:table-cell>
          <table:table-cell office:value-type="float" office:value="38846.57" table:style-name="ce18">
            <text:p>38.846,57</text:p>
          </table:table-cell>
          <table:table-cell office:value-type="float" office:value="58365.48" table:style-name="ce18">
            <text:p>58.365,48</text:p>
          </table:table-cell>
          <table:table-cell office:value-type="float" office:value="53059.53" table:style-name="ce18">
            <text:p>53.059,53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59931.58000000002" table:style-name="ce16">
            <text:p>159.931,58</text:p>
          </table:table-cell>
          <table:table-cell office:value-type="float" office:value="145392.35" table:style-name="ce16">
            <text:p>145.392,35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231267.26" table:style-name="ce16">
            <text:p>231.267,26</text:p>
          </table:table-cell>
          <table:table-cell office:value-type="float" office:value="227152.08" table:style-name="ce16">
            <text:p>227.152,08</text:p>
          </table:table-cell>
          <table:table-cell office:value-type="float" office:value="172541.06999999998" table:style-name="ce16">
            <text:p>172.541,07</text:p>
          </table:table-cell>
          <table:table-cell office:value-type="float" office:value="168606.19999999998" table:style-name="ce16">
            <text:p>168.606,20</text:p>
          </table:table-cell>
          <table:table-cell office:value-type="float" office:value="205811.4" table:style-name="ce16">
            <text:p>205.811,40</text:p>
          </table:table-cell>
          <table:table-cell office:value-type="float" office:value="200681.14999999997" table:style-name="ce16">
            <text:p>200.681,15</text:p>
          </table:table-cell>
          <table:table-cell office:value-type="float" office:value="276829.10000000003" table:style-name="ce16">
            <text:p>276.829,10</text:p>
          </table:table-cell>
          <table:table-cell office:value-type="float" office:value="268035.44" table:style-name="ce16">
            <text:p>268.035,44</text:p>
          </table:table-cell>
          <table:table-cell office:value-type="float" office:value="323900.65999999997" table:style-name="ce16">
            <text:p>323.900,66</text:p>
          </table:table-cell>
          <table:table-cell office:value-type="float" office:value="315114.69999999995" table:style-name="ce16">
            <text:p>315.114,7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1210349.4900000002" table:style-name="ce16">
            <text:p>1.210.349,49</text:p>
          </table:table-cell>
          <table:table-cell office:value-type="float" office:value="1179589.57" table:style-name="ce16">
            <text:p>1.179.589,57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GUADALAJAR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12646.88" table:style-name="ce18">
            <text:p>12.646,88</text:p>
          </table:table-cell>
          <table:table-cell office:value-type="float" office:value="12521.66" table:style-name="ce18">
            <text:p>12.521,66</text:p>
          </table:table-cell>
          <table:table-cell office:value-type="float" office:value="19153.21" table:style-name="ce18">
            <text:p>19.153,21</text:p>
          </table:table-cell>
          <table:table-cell office:value-type="float" office:value="18963.57" table:style-name="ce18">
            <text:p>18.963,57</text:p>
          </table:table-cell>
          <table:table-cell office:value-type="float" office:value="21664.92" table:style-name="ce18">
            <text:p>21.664,92</text:p>
          </table:table-cell>
          <table:table-cell office:value-type="float" office:value="21450.42" table:style-name="ce18">
            <text:p>21.450,42</text:p>
          </table:table-cell>
          <table:table-cell office:value-type="float" office:value="15850.55" table:style-name="ce18">
            <text:p>15.850,55</text:p>
          </table:table-cell>
          <table:table-cell office:value-type="float" office:value="15693.61" table:style-name="ce18">
            <text:p>15.693,61</text:p>
          </table:table-cell>
          <table:table-cell office:value-type="float" office:value="13647.5" table:style-name="ce18">
            <text:p>13.647,50</text:p>
          </table:table-cell>
          <table:table-cell office:value-type="float" office:value="13512.38" table:style-name="ce18">
            <text:p>13.512,38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82963.06" table:style-name="ce16">
            <text:p>82.963,06</text:p>
          </table:table-cell>
          <table:table-cell office:value-type="float" office:value="82141.64" table:style-name="ce16">
            <text:p>82.141,64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777915" table:style-name="ce18">
            <text:p>777.915,00</text:p>
          </table:table-cell>
          <table:table-cell office:value-type="float" office:value="727753" table:style-name="ce18">
            <text:p>727.753,00</text:p>
          </table:table-cell>
          <table:table-cell office:value-type="float" office:value="141978" table:style-name="ce18">
            <text:p>141.978,00</text:p>
          </table:table-cell>
          <table:table-cell office:value-type="float" office:value="130290" table:style-name="ce18">
            <text:p>130.290,0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297980" table:style-name="ce18">
            <text:p>297.980,00</text:p>
          </table:table-cell>
          <table:table-cell office:value-type="float" office:value="277997" table:style-name="ce18">
            <text:p>277.997,00</text:p>
          </table:table-cell>
          <table:table-cell office:value-type="float" office:value="785185" table:style-name="ce18">
            <text:p>785.185,00</text:p>
          </table:table-cell>
          <table:table-cell office:value-type="float" office:value="733202" table:style-name="ce18">
            <text:p>733.202,0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003058" table:style-name="ce16">
            <text:p>2.003.058,00</text:p>
          </table:table-cell>
          <table:table-cell office:value-type="float" office:value="1869242" table:style-name="ce16">
            <text:p>1.869.242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19.93" table:style-name="ce18">
            <text:p>19,93</text:p>
          </table:table-cell>
          <table:table-cell office:value-type="float" office:value="0" table:style-name="ce18"/>
          <table:table-cell office:value-type="float" office:value="18.7" table:style-name="ce18">
            <text:p>18,70</text:p>
          </table:table-cell>
          <table:table-cell office:value-type="float" office:value="0" table:style-name="ce18"/>
          <table:table-cell office:value-type="float" office:value="39.130000000000003" table:style-name="ce18">
            <text:p>39,13</text:p>
          </table:table-cell>
          <table:table-cell office:value-type="float" office:value="0" table:style-name="ce18"/>
          <table:table-cell office:value-type="float" office:value="34.49" table:style-name="ce18">
            <text:p>34,49</text:p>
          </table:table-cell>
          <table:table-cell office:value-type="float" office:value="0" table:style-name="ce18"/>
          <table:table-cell office:value-type="float" office:value="31.16" table:style-name="ce18">
            <text:p>31,16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43.41" table:style-name="ce16">
            <text:p>143,41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173208.17" table:style-name="ce18">
            <text:p>173.208,17</text:p>
          </table:table-cell>
          <table:table-cell office:value-type="float" office:value="170145.55" table:style-name="ce18">
            <text:p>170.145,55</text:p>
          </table:table-cell>
          <table:table-cell office:value-type="float" office:value="117394.57" table:style-name="ce18">
            <text:p>117.394,57</text:p>
          </table:table-cell>
          <table:table-cell office:value-type="float" office:value="115318.83" table:style-name="ce18">
            <text:p>115.318,83</text:p>
          </table:table-cell>
          <table:table-cell office:value-type="float" office:value="100633.4" table:style-name="ce18">
            <text:p>100.633,40</text:p>
          </table:table-cell>
          <table:table-cell office:value-type="float" office:value="98854.03" table:style-name="ce18">
            <text:p>98.854,03</text:p>
          </table:table-cell>
          <table:table-cell office:value-type="float" office:value="61571.32" table:style-name="ce18">
            <text:p>61.571,32</text:p>
          </table:table-cell>
          <table:table-cell office:value-type="float" office:value="60482.63" table:style-name="ce18">
            <text:p>60.482,63</text:p>
          </table:table-cell>
          <table:table-cell office:value-type="float" office:value="49743.31" table:style-name="ce18">
            <text:p>49.743,31</text:p>
          </table:table-cell>
          <table:table-cell office:value-type="float" office:value="48863.76" table:style-name="ce18">
            <text:p>48.863,76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502550.77" table:style-name="ce16">
            <text:p>502.550,77</text:p>
          </table:table-cell>
          <table:table-cell office:value-type="float" office:value="493664.80000000005" table:style-name="ce16">
            <text:p>493.664,8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67986.33" table:style-name="ce18">
            <text:p>67.986,33</text:p>
          </table:table-cell>
          <table:table-cell office:value-type="float" office:value="67313.2" table:style-name="ce18">
            <text:p>67.313,20</text:p>
          </table:table-cell>
          <table:table-cell office:value-type="float" office:value="70405.31" table:style-name="ce18">
            <text:p>70.405,31</text:p>
          </table:table-cell>
          <table:table-cell office:value-type="float" office:value="69708.23" table:style-name="ce18">
            <text:p>69.708,23</text:p>
          </table:table-cell>
          <table:table-cell office:value-type="float" office:value="126423.44" table:style-name="ce18">
            <text:p>126.423,44</text:p>
          </table:table-cell>
          <table:table-cell office:value-type="float" office:value="125171.72" table:style-name="ce18">
            <text:p>125.171,72</text:p>
          </table:table-cell>
          <table:table-cell office:value-type="float" office:value="177319.16" table:style-name="ce18">
            <text:p>177.319,16</text:p>
          </table:table-cell>
          <table:table-cell office:value-type="float" office:value="175563.51999999999" table:style-name="ce18">
            <text:p>175.563,52</text:p>
          </table:table-cell>
          <table:table-cell office:value-type="float" office:value="210932.22" table:style-name="ce18">
            <text:p>210.932,22</text:p>
          </table:table-cell>
          <table:table-cell office:value-type="float" office:value="208843.78" table:style-name="ce18">
            <text:p>208.843,78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653066.46" table:style-name="ce16">
            <text:p>653.066,46</text:p>
          </table:table-cell>
          <table:table-cell office:value-type="float" office:value="646600.45000000007" table:style-name="ce16">
            <text:p>646.600,45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1031776.3099999999" table:style-name="ce16">
            <text:p>1.031.776,31</text:p>
          </table:table-cell>
          <table:table-cell office:value-type="float" office:value="977733.41" table:style-name="ce16">
            <text:p>977.733,41</text:p>
          </table:table-cell>
          <table:table-cell office:value-type="float" office:value="348949.79000000004" table:style-name="ce16">
            <text:p>348.949,79</text:p>
          </table:table-cell>
          <table:table-cell office:value-type="float" office:value="334280.63" table:style-name="ce16">
            <text:p>334.280,63</text:p>
          </table:table-cell>
          <table:table-cell office:value-type="float" office:value="248760.89" table:style-name="ce16">
            <text:p>248.760,89</text:p>
          </table:table-cell>
          <table:table-cell office:value-type="float" office:value="245476.16999999998" table:style-name="ce16">
            <text:p>245.476,17</text:p>
          </table:table-cell>
          <table:table-cell office:value-type="float" office:value="552755.52" table:style-name="ce16">
            <text:p>552.755,52</text:p>
          </table:table-cell>
          <table:table-cell office:value-type="float" office:value="529736.76" table:style-name="ce16">
            <text:p>529.736,76</text:p>
          </table:table-cell>
          <table:table-cell office:value-type="float" office:value="1059539.19" table:style-name="ce16">
            <text:p>1.059.539,19</text:p>
          </table:table-cell>
          <table:table-cell office:value-type="float" office:value="1004421.92" table:style-name="ce16">
            <text:p>1.004.421,92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3241781.6999999997" table:style-name="ce16">
            <text:p>3.241.781,70</text:p>
          </table:table-cell>
          <table:table-cell office:value-type="float" office:value="3091648.89" table:style-name="ce16">
            <text:p>3.091.648,89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GIPUZKO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9003.0400000000009" table:style-name="ce18">
            <text:p>9.003,04</text:p>
          </table:table-cell>
          <table:table-cell office:value-type="float" office:value="8913.9" table:style-name="ce18">
            <text:p>8.913,90</text:p>
          </table:table-cell>
          <table:table-cell office:value-type="float" office:value="9157.9" table:style-name="ce18">
            <text:p>9.157,90</text:p>
          </table:table-cell>
          <table:table-cell office:value-type="float" office:value="9067.23" table:style-name="ce18">
            <text:p>9.067,23</text:p>
          </table:table-cell>
          <table:table-cell office:value-type="float" office:value="8990.6" table:style-name="ce18">
            <text:p>8.990,60</text:p>
          </table:table-cell>
          <table:table-cell office:value-type="float" office:value="8901.58" table:style-name="ce18">
            <text:p>8.901,58</text:p>
          </table:table-cell>
          <table:table-cell office:value-type="float" office:value="7719.61" table:style-name="ce18">
            <text:p>7.719,61</text:p>
          </table:table-cell>
          <table:table-cell office:value-type="float" office:value="7643.18" table:style-name="ce18">
            <text:p>7.643,18</text:p>
          </table:table-cell>
          <table:table-cell office:value-type="float" office:value="6130.11" table:style-name="ce18">
            <text:p>6.130,11</text:p>
          </table:table-cell>
          <table:table-cell office:value-type="float" office:value="6069.42" table:style-name="ce18">
            <text:p>6.069,42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41001.26" table:style-name="ce16">
            <text:p>41.001,26</text:p>
          </table:table-cell>
          <table:table-cell office:value-type="float" office:value="40595.31" table:style-name="ce16">
            <text:p>40.595,31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49404.14" table:style-name="ce18">
            <text:p>49.404,14</text:p>
          </table:table-cell>
          <table:table-cell office:value-type="float" office:value="46390.979999999996" table:style-name="ce18">
            <text:p>46.390,98</text:p>
          </table:table-cell>
          <table:table-cell office:value-type="float" office:value="11369.09" table:style-name="ce18">
            <text:p>11.369,09</text:p>
          </table:table-cell>
          <table:table-cell office:value-type="float" office:value="10135.58" table:style-name="ce18">
            <text:p>10.135,58</text:p>
          </table:table-cell>
          <table:table-cell office:value-type="float" office:value="29732.760000000002" table:style-name="ce18">
            <text:p>29.732,76</text:p>
          </table:table-cell>
          <table:table-cell office:value-type="float" office:value="26712.43" table:style-name="ce18">
            <text:p>26.712,43</text:p>
          </table:table-cell>
          <table:table-cell office:value-type="float" office:value="44969.56" table:style-name="ce18">
            <text:p>44.969,56</text:p>
          </table:table-cell>
          <table:table-cell office:value-type="float" office:value="41991.56" table:style-name="ce18">
            <text:p>41.991,56</text:p>
          </table:table-cell>
          <table:table-cell office:value-type="float" office:value="58969.59" table:style-name="ce18">
            <text:p>58.969,59</text:p>
          </table:table-cell>
          <table:table-cell office:value-type="float" office:value="55472.55" table:style-name="ce18">
            <text:p>55.472,55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94445.13999999998" table:style-name="ce16">
            <text:p>194.445,14</text:p>
          </table:table-cell>
          <table:table-cell office:value-type="float" office:value="180703.09999999998" table:style-name="ce16">
            <text:p>180.703,1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354.6" table:style-name="ce18">
            <text:p>354,60</text:p>
          </table:table-cell>
          <table:table-cell office:value-type="float" office:value="351.09" table:style-name="ce18">
            <text:p>351,09</text:p>
          </table:table-cell>
          <table:table-cell office:value-type="float" office:value="501" table:style-name="ce18">
            <text:p>501,00</text:p>
          </table:table-cell>
          <table:table-cell office:value-type="float" office:value="496.04" table:style-name="ce18">
            <text:p>496,04</text:p>
          </table:table-cell>
          <table:table-cell office:value-type="float" office:value="714.75" table:style-name="ce18">
            <text:p>714,75</text:p>
          </table:table-cell>
          <table:table-cell office:value-type="float" office:value="707.67" table:style-name="ce18">
            <text:p>707,67</text:p>
          </table:table-cell>
          <table:table-cell office:value-type="float" office:value="1050.17" table:style-name="ce18">
            <text:p>1.050,17</text:p>
          </table:table-cell>
          <table:table-cell office:value-type="float" office:value="1039.77" table:style-name="ce18">
            <text:p>1.039,77</text:p>
          </table:table-cell>
          <table:table-cell office:value-type="float" office:value="1267.1400000000001" table:style-name="ce18">
            <text:p>1.267,14</text:p>
          </table:table-cell>
          <table:table-cell office:value-type="float" office:value="1254.5899999999999" table:style-name="ce18">
            <text:p>1.254,59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3887.66" table:style-name="ce16">
            <text:p>3.887,66</text:p>
          </table:table-cell>
          <table:table-cell office:value-type="float" office:value="3849.16" table:style-name="ce16">
            <text:p>3.849,16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58761.78" table:style-name="ce16">
            <text:p>58.761,78</text:p>
          </table:table-cell>
          <table:table-cell office:value-type="float" office:value="55655.969999999994" table:style-name="ce16">
            <text:p>55.655,97</text:p>
          </table:table-cell>
          <table:table-cell office:value-type="float" office:value="21027.989999999998" table:style-name="ce16">
            <text:p>21.027,99</text:p>
          </table:table-cell>
          <table:table-cell office:value-type="float" office:value="19698.849999999999" table:style-name="ce16">
            <text:p>19.698,85</text:p>
          </table:table-cell>
          <table:table-cell office:value-type="float" office:value="39438.11" table:style-name="ce16">
            <text:p>39.438,11</text:p>
          </table:table-cell>
          <table:table-cell office:value-type="float" office:value="36321.68" table:style-name="ce16">
            <text:p>36.321,68</text:p>
          </table:table-cell>
          <table:table-cell office:value-type="float" office:value="53739.34" table:style-name="ce16">
            <text:p>53.739,34</text:p>
          </table:table-cell>
          <table:table-cell office:value-type="float" office:value="50674.509999999995" table:style-name="ce16">
            <text:p>50.674,51</text:p>
          </table:table-cell>
          <table:table-cell office:value-type="float" office:value="66366.84" table:style-name="ce16">
            <text:p>66.366,84</text:p>
          </table:table-cell>
          <table:table-cell office:value-type="float" office:value="62796.56" table:style-name="ce16">
            <text:p>62.796,56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239334.06" table:style-name="ce16">
            <text:p>239.334,06</text:p>
          </table:table-cell>
          <table:table-cell office:value-type="float" office:value="225147.56999999998" table:style-name="ce16">
            <text:p>225.147,57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HUELV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2339.7600000000002" table:style-name="ce18">
            <text:p>2.339,76</text:p>
          </table:table-cell>
          <table:table-cell office:value-type="float" office:value="2316.59" table:style-name="ce18">
            <text:p>2.316,59</text:p>
          </table:table-cell>
          <table:table-cell office:value-type="float" office:value="4328.7700000000004" table:style-name="ce18">
            <text:p>4.328,77</text:p>
          </table:table-cell>
          <table:table-cell office:value-type="float" office:value="4285.91" table:style-name="ce18">
            <text:p>4.285,91</text:p>
          </table:table-cell>
          <table:table-cell office:value-type="float" office:value="1525.74" table:style-name="ce18">
            <text:p>1.525,74</text:p>
          </table:table-cell>
          <table:table-cell office:value-type="float" office:value="1510.63" table:style-name="ce18">
            <text:p>1.510,63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1044.48" table:style-name="ce18">
            <text:p>1.044,48</text:p>
          </table:table-cell>
          <table:table-cell office:value-type="float" office:value="1034.1400000000001" table:style-name="ce18">
            <text:p>1.034,14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9238.75" table:style-name="ce16">
            <text:p>9.238,75</text:p>
          </table:table-cell>
          <table:table-cell office:value-type="float" office:value="9147.27" table:style-name="ce16">
            <text:p>9.147,27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329822.32" table:style-name="ce18">
            <text:p>329.822,32</text:p>
          </table:table-cell>
          <table:table-cell office:value-type="float" office:value="316484.88" table:style-name="ce18">
            <text:p>316.484,88</text:p>
          </table:table-cell>
          <table:table-cell office:value-type="float" office:value="178365.8" table:style-name="ce18">
            <text:p>178.365,80</text:p>
          </table:table-cell>
          <table:table-cell office:value-type="float" office:value="170140.46000000002" table:style-name="ce18">
            <text:p>170.140,46</text:p>
          </table:table-cell>
          <table:table-cell office:value-type="float" office:value="327702.61" table:style-name="ce18">
            <text:p>327.702,61</text:p>
          </table:table-cell>
          <table:table-cell office:value-type="float" office:value="312918.56" table:style-name="ce18">
            <text:p>312.918,56</text:p>
          </table:table-cell>
          <table:table-cell office:value-type="float" office:value="210571.34" table:style-name="ce18">
            <text:p>210.571,34</text:p>
          </table:table-cell>
          <table:table-cell office:value-type="float" office:value="201614.53" table:style-name="ce18">
            <text:p>201.614,53</text:p>
          </table:table-cell>
          <table:table-cell office:value-type="float" office:value="289000.77" table:style-name="ce18">
            <text:p>289.000,77</text:p>
          </table:table-cell>
          <table:table-cell office:value-type="float" office:value="277003.93" table:style-name="ce18">
            <text:p>277.003,93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335462.8399999999" table:style-name="ce16">
            <text:p>1.335.462,84</text:p>
          </table:table-cell>
          <table:table-cell office:value-type="float" office:value="1278162.3600000001" table:style-name="ce16">
            <text:p>1.278.162,36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88979.81" table:style-name="ce18">
            <text:p>88.979,81</text:p>
          </table:table-cell>
          <table:table-cell office:value-type="float" office:value="87406.49" table:style-name="ce18">
            <text:p>87.406,49</text:p>
          </table:table-cell>
          <table:table-cell office:value-type="float" office:value="53429.71" table:style-name="ce18">
            <text:p>53.429,71</text:p>
          </table:table-cell>
          <table:table-cell office:value-type="float" office:value="52484.98" table:style-name="ce18">
            <text:p>52.484,98</text:p>
          </table:table-cell>
          <table:table-cell office:value-type="float" office:value="56613.42" table:style-name="ce18">
            <text:p>56.613,42</text:p>
          </table:table-cell>
          <table:table-cell office:value-type="float" office:value="55612.4" table:style-name="ce18">
            <text:p>55.612,40</text:p>
          </table:table-cell>
          <table:table-cell office:value-type="float" office:value="43274.04" table:style-name="ce18">
            <text:p>43.274,04</text:p>
          </table:table-cell>
          <table:table-cell office:value-type="float" office:value="42508.88" table:style-name="ce18">
            <text:p>42.508,88</text:p>
          </table:table-cell>
          <table:table-cell office:value-type="float" office:value="60572.959999999999" table:style-name="ce18">
            <text:p>60.572,96</text:p>
          </table:table-cell>
          <table:table-cell office:value-type="float" office:value="59501.93" table:style-name="ce18">
            <text:p>59.501,93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302869.94" table:style-name="ce16">
            <text:p>302.869,94</text:p>
          </table:table-cell>
          <table:table-cell office:value-type="float" office:value="297514.68" table:style-name="ce16">
            <text:p>297.514,68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63321.34" table:style-name="ce18">
            <text:p>63.321,34</text:p>
          </table:table-cell>
          <table:table-cell office:value-type="float" office:value="62694.400000000001" table:style-name="ce18">
            <text:p>62.694,40</text:p>
          </table:table-cell>
          <table:table-cell office:value-type="float" office:value="58981.21" table:style-name="ce18">
            <text:p>58.981,21</text:p>
          </table:table-cell>
          <table:table-cell office:value-type="float" office:value="58397.24" table:style-name="ce18">
            <text:p>58.397,24</text:p>
          </table:table-cell>
          <table:table-cell office:value-type="float" office:value="76011.37" table:style-name="ce18">
            <text:p>76.011,37</text:p>
          </table:table-cell>
          <table:table-cell office:value-type="float" office:value="75258.78" table:style-name="ce18">
            <text:p>75.258,78</text:p>
          </table:table-cell>
          <table:table-cell office:value-type="float" office:value="104895.57" table:style-name="ce18">
            <text:p>104.895,57</text:p>
          </table:table-cell>
          <table:table-cell office:value-type="float" office:value="103857" table:style-name="ce18">
            <text:p>103.857,00</text:p>
          </table:table-cell>
          <table:table-cell office:value-type="float" office:value="120687.2" table:style-name="ce18">
            <text:p>120.687,20</text:p>
          </table:table-cell>
          <table:table-cell office:value-type="float" office:value="119492.28" table:style-name="ce18">
            <text:p>119.492,28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423896.69" table:style-name="ce16">
            <text:p>423.896,69</text:p>
          </table:table-cell>
          <table:table-cell office:value-type="float" office:value="419699.69999999995" table:style-name="ce16">
            <text:p>419.699,7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484463.23" table:style-name="ce16">
            <text:p>484.463,23</text:p>
          </table:table-cell>
          <table:table-cell office:value-type="float" office:value="468902.36000000004" table:style-name="ce16">
            <text:p>468.902,36</text:p>
          </table:table-cell>
          <table:table-cell office:value-type="float" office:value="295105.49" table:style-name="ce16">
            <text:p>295.105,49</text:p>
          </table:table-cell>
          <table:table-cell office:value-type="float" office:value="285308.59000000003" table:style-name="ce16">
            <text:p>285.308,59</text:p>
          </table:table-cell>
          <table:table-cell office:value-type="float" office:value="461853.13999999996" table:style-name="ce16">
            <text:p>461.853,14</text:p>
          </table:table-cell>
          <table:table-cell office:value-type="float" office:value="445300.37" table:style-name="ce16">
            <text:p>445.300,37</text:p>
          </table:table-cell>
          <table:table-cell office:value-type="float" office:value="358740.95" table:style-name="ce16">
            <text:p>358.740,95</text:p>
          </table:table-cell>
          <table:table-cell office:value-type="float" office:value="347980.41000000003" table:style-name="ce16">
            <text:p>347.980,41</text:p>
          </table:table-cell>
          <table:table-cell office:value-type="float" office:value="471305.41000000003" table:style-name="ce16">
            <text:p>471.305,41</text:p>
          </table:table-cell>
          <table:table-cell office:value-type="float" office:value="457032.28" table:style-name="ce16">
            <text:p>457.032,28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2071468.2199999997" table:style-name="ce16">
            <text:p>2.071.468,22</text:p>
          </table:table-cell>
          <table:table-cell office:value-type="float" office:value="2004524.01" table:style-name="ce16">
            <text:p>2.004.524,01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HUESC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21">
            <text:p>DICIEMBRE</text:p>
          </table:table-cell>
          <table:covered-table-cell/>
          <table:table-cell office:value-type="string" table:number-columns-spanned="2" table:number-rows-spanned="1" table:style-name="ce22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128195.98" table:style-name="ce18">
            <text:p>128.195,98</text:p>
          </table:table-cell>
          <table:table-cell office:value-type="float" office:value="126926.71" table:style-name="ce18">
            <text:p>126.926,71</text:p>
          </table:table-cell>
          <table:table-cell office:value-type="float" office:value="167481.51999999999" table:style-name="ce18">
            <text:p>167.481,52</text:p>
          </table:table-cell>
          <table:table-cell office:value-type="float" office:value="165823.29" table:style-name="ce18">
            <text:p>165.823,29</text:p>
          </table:table-cell>
          <table:table-cell office:value-type="float" office:value="255700.46" table:style-name="ce18">
            <text:p>255.700,46</text:p>
          </table:table-cell>
          <table:table-cell office:value-type="float" office:value="253168.77" table:style-name="ce18">
            <text:p>253.168,77</text:p>
          </table:table-cell>
          <table:table-cell office:value-type="float" office:value="312571.55" table:style-name="ce18">
            <text:p>312.571,55</text:p>
          </table:table-cell>
          <table:table-cell office:value-type="float" office:value="309476.78000000003" table:style-name="ce18">
            <text:p>309.476,78</text:p>
          </table:table-cell>
          <table:table-cell office:value-type="float" office:value="332998.21999999997" table:style-name="ce18">
            <text:p>332.998,22</text:p>
          </table:table-cell>
          <table:table-cell office:value-type="float" office:value="329701.21000000002" table:style-name="ce18">
            <text:p>329.701,21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196947.73" table:style-name="ce16">
            <text:p>1.196.947,73</text:p>
          </table:table-cell>
          <table:table-cell office:value-type="float" office:value="1185096.76" table:style-name="ce16">
            <text:p>1.185.096,76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37915.51" table:style-name="ce18">
            <text:p>37.915,51</text:p>
          </table:table-cell>
          <table:table-cell office:value-type="float" office:value="35788.130000000005" table:style-name="ce18">
            <text:p>35.788,13</text:p>
          </table:table-cell>
          <table:table-cell office:value-type="float" office:value="28843.440000000002" table:style-name="ce18">
            <text:p>28.843,44</text:p>
          </table:table-cell>
          <table:table-cell office:value-type="float" office:value="27155.439999999999" table:style-name="ce18">
            <text:p>27.155,44</text:p>
          </table:table-cell>
          <table:table-cell office:value-type="float" office:value="19100.88" table:style-name="ce18">
            <text:p>19.100,88</text:p>
          </table:table-cell>
          <table:table-cell office:value-type="float" office:value="18112.07" table:style-name="ce18">
            <text:p>18.112,07</text:p>
          </table:table-cell>
          <table:table-cell office:value-type="float" office:value="17535.13" table:style-name="ce18">
            <text:p>17.535,13</text:p>
          </table:table-cell>
          <table:table-cell office:value-type="float" office:value="16649.830000000002" table:style-name="ce18">
            <text:p>16.649,83</text:p>
          </table:table-cell>
          <table:table-cell office:value-type="float" office:value="34938.65" table:style-name="ce18">
            <text:p>34.938,65</text:p>
          </table:table-cell>
          <table:table-cell office:value-type="float" office:value="32919.06" table:style-name="ce18">
            <text:p>32.919,06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38333.61000000002" table:style-name="ce16">
            <text:p>138.333,61</text:p>
          </table:table-cell>
          <table:table-cell office:value-type="float" office:value="130624.53000000001" table:style-name="ce16">
            <text:p>130.624,53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104206.39" table:style-name="ce18">
            <text:p>104.206,39</text:p>
          </table:table-cell>
          <table:table-cell office:value-type="float" office:value="102363.84" table:style-name="ce18">
            <text:p>102.363,84</text:p>
          </table:table-cell>
          <table:table-cell office:value-type="float" office:value="76879.63" table:style-name="ce18">
            <text:p>76.879,63</text:p>
          </table:table-cell>
          <table:table-cell office:value-type="float" office:value="75520.27" table:style-name="ce18">
            <text:p>75.520,27</text:p>
          </table:table-cell>
          <table:table-cell office:value-type="float" office:value="82841.81" table:style-name="ce18">
            <text:p>82.841,81</text:p>
          </table:table-cell>
          <table:table-cell office:value-type="float" office:value="81377.02" table:style-name="ce18">
            <text:p>81.377,02</text:p>
          </table:table-cell>
          <table:table-cell office:value-type="float" office:value="82689.009999999995" table:style-name="ce18">
            <text:p>82.689,01</text:p>
          </table:table-cell>
          <table:table-cell office:value-type="float" office:value="81226.929999999993" table:style-name="ce18">
            <text:p>81.226,93</text:p>
          </table:table-cell>
          <table:table-cell office:value-type="float" office:value="75882.06" table:style-name="ce18">
            <text:p>75.882,06</text:p>
          </table:table-cell>
          <table:table-cell office:value-type="float" office:value="74540.33" table:style-name="ce18">
            <text:p>74.540,33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422498.9" table:style-name="ce16">
            <text:p>422.498,90</text:p>
          </table:table-cell>
          <table:table-cell office:value-type="float" office:value="415028.39" table:style-name="ce16">
            <text:p>415.028,39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9258.65" table:style-name="ce18">
            <text:p>9.258,65</text:p>
          </table:table-cell>
          <table:table-cell office:value-type="float" office:value="9166.98" table:style-name="ce18">
            <text:p>9.166,98</text:p>
          </table:table-cell>
          <table:table-cell office:value-type="float" office:value="11748.85" table:style-name="ce18">
            <text:p>11.748,85</text:p>
          </table:table-cell>
          <table:table-cell office:value-type="float" office:value="11632.52" table:style-name="ce18">
            <text:p>11.632,52</text:p>
          </table:table-cell>
          <table:table-cell office:value-type="float" office:value="14875.86" table:style-name="ce18">
            <text:p>14.875,86</text:p>
          </table:table-cell>
          <table:table-cell office:value-type="float" office:value="14728.57" table:style-name="ce18">
            <text:p>14.728,57</text:p>
          </table:table-cell>
          <table:table-cell office:value-type="float" office:value="19130.8" table:style-name="ce18">
            <text:p>19.130,80</text:p>
          </table:table-cell>
          <table:table-cell office:value-type="float" office:value="18941.39" table:style-name="ce18">
            <text:p>18.941,39</text:p>
          </table:table-cell>
          <table:table-cell office:value-type="float" office:value="33417.32" table:style-name="ce18">
            <text:p>33.417,32</text:p>
          </table:table-cell>
          <table:table-cell office:value-type="float" office:value="33086.46" table:style-name="ce18">
            <text:p>33.086,46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88431.48000000001" table:style-name="ce16">
            <text:p>88.431,48</text:p>
          </table:table-cell>
          <table:table-cell office:value-type="float" office:value="87555.92" table:style-name="ce16">
            <text:p>87.555,9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279576.52999999997" table:style-name="ce16">
            <text:p>279.576,53</text:p>
          </table:table-cell>
          <table:table-cell office:value-type="float" office:value="274245.66000000003" table:style-name="ce16">
            <text:p>274.245,66</text:p>
          </table:table-cell>
          <table:table-cell office:value-type="float" office:value="284953.44" table:style-name="ce16">
            <text:p>284.953,44</text:p>
          </table:table-cell>
          <table:table-cell office:value-type="float" office:value="280131.52" table:style-name="ce16">
            <text:p>280.131,52</text:p>
          </table:table-cell>
          <table:table-cell office:value-type="float" office:value="372519.01" table:style-name="ce16">
            <text:p>372.519,01</text:p>
          </table:table-cell>
          <table:table-cell office:value-type="float" office:value="367386.43" table:style-name="ce16">
            <text:p>367.386,43</text:p>
          </table:table-cell>
          <table:table-cell office:value-type="float" office:value="431926.49" table:style-name="ce16">
            <text:p>431.926,49</text:p>
          </table:table-cell>
          <table:table-cell office:value-type="float" office:value="426294.93000000005" table:style-name="ce16">
            <text:p>426.294,93</text:p>
          </table:table-cell>
          <table:table-cell office:value-type="float" office:value="477236.25" table:style-name="ce16">
            <text:p>477.236,25</text:p>
          </table:table-cell>
          <table:table-cell office:value-type="float" office:value="470247.06000000006" table:style-name="ce16">
            <text:p>470.247,06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1846211.72" table:style-name="ce16">
            <text:p>1.846.211,72</text:p>
          </table:table-cell>
          <table:table-cell office:value-type="float" office:value="1818305.6" table:style-name="ce16">
            <text:p>1.818.305,60</text:p>
          </table:table-cell>
          <table:table-cell table:number-columns-repeated="16357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2" table:style-name="ce1"/>
          <table:table-cell table:style-name="ce20"/>
          <table:table-cell table:style-name="ce1"/>
          <table:table-cell table:style-name="ce20"/>
          <table:table-cell table:style-name="ce1"/>
          <table:table-cell table:style-name="ce20"/>
          <table:table-cell table:style-name="ce1"/>
          <table:table-cell table:style-name="ce20"/>
          <table:table-cell table:style-name="ce1"/>
          <table:table-cell table:style-name="ce20"/>
          <table:table-cell table:style-name="ce1"/>
          <table:table-cell table:style-name="ce20"/>
          <table:table-cell table:style-name="ce1"/>
          <table:table-cell table:style-name="ce20"/>
          <table:table-cell table:style-name="ce1"/>
          <table:table-cell table:style-name="ce20"/>
          <table:table-cell table:style-name="ce1"/>
          <table:table-cell table:style-name="ce20"/>
          <table:table-cell table:style-name="ce1"/>
          <table:table-cell table:style-name="ce20"/>
          <table:table-cell table:style-name="ce1"/>
          <table:table-cell table:style-name="ce20"/>
          <table:table-cell table:style-name="ce1"/>
          <table:table-cell table:style-name="ce20"/>
          <table:table-cell table:number-columns-repeated="16359" table:style-name="ce1"/>
        </table:table-row>
        <table:table-row table:style-name="ro1">
          <table:table-cell table:number-columns-repeated="22" table:style-name="ce1"/>
          <table:table-cell table:style-name="ce20"/>
          <table:table-cell table:style-name="ce1"/>
          <table:table-cell table:style-name="ce20"/>
          <table:table-cell table:number-columns-repeated="16359" table:style-name="ce1"/>
        </table:table-row>
        <table:table-row table:number-rows-repeated="1048562" table:style-name="ro1">
          <table:table-cell table:number-columns-repeated="16384"/>
        </table:table-row>
      </table:table>
      <table:table table:name="JAÉN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7976.75" table:style-name="ce18">
            <text:p>7.976,75</text:p>
          </table:table-cell>
          <table:table-cell office:value-type="float" office:value="7897.77" table:style-name="ce18">
            <text:p>7.897,77</text:p>
          </table:table-cell>
          <table:table-cell office:value-type="float" office:value="29755.71" table:style-name="ce18">
            <text:p>29.755,71</text:p>
          </table:table-cell>
          <table:table-cell office:value-type="float" office:value="29461.1" table:style-name="ce18">
            <text:p>29.461,10</text:p>
          </table:table-cell>
          <table:table-cell office:value-type="float" office:value="27633.24" table:style-name="ce18">
            <text:p>27.633,24</text:p>
          </table:table-cell>
          <table:table-cell office:value-type="float" office:value="27359.64" table:style-name="ce18">
            <text:p>27.359,64</text:p>
          </table:table-cell>
          <table:table-cell office:value-type="float" office:value="12471.5" table:style-name="ce18">
            <text:p>12.471,50</text:p>
          </table:table-cell>
          <table:table-cell office:value-type="float" office:value="12348.02" table:style-name="ce18">
            <text:p>12.348,02</text:p>
          </table:table-cell>
          <table:table-cell office:value-type="float" office:value="12390.34" table:style-name="ce18">
            <text:p>12.390,34</text:p>
          </table:table-cell>
          <table:table-cell office:value-type="float" office:value="12267.66" table:style-name="ce18">
            <text:p>12.267,66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90227.54" table:style-name="ce16">
            <text:p>90.227,54</text:p>
          </table:table-cell>
          <table:table-cell office:value-type="float" office:value="89334.19" table:style-name="ce16">
            <text:p>89.334,19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86287.679999999993" table:style-name="ce18">
            <text:p>86.287,68</text:p>
          </table:table-cell>
          <table:table-cell office:value-type="float" office:value="82956.290000000008" table:style-name="ce18">
            <text:p>82.956,29</text:p>
          </table:table-cell>
          <table:table-cell office:value-type="float" office:value="27962.15" table:style-name="ce18">
            <text:p>27.962,15</text:p>
          </table:table-cell>
          <table:table-cell office:value-type="float" office:value="26358.22" table:style-name="ce18">
            <text:p>26.358,22</text:p>
          </table:table-cell>
          <table:table-cell office:value-type="float" office:value="41045.130000000005" table:style-name="ce18">
            <text:p>41.045,13</text:p>
          </table:table-cell>
          <table:table-cell office:value-type="float" office:value="38398.800000000003" table:style-name="ce18">
            <text:p>38.398,80</text:p>
          </table:table-cell>
          <table:table-cell office:value-type="float" office:value="66482.69" table:style-name="ce18">
            <text:p>66.482,69</text:p>
          </table:table-cell>
          <table:table-cell office:value-type="float" office:value="63341.05" table:style-name="ce18">
            <text:p>63.341,05</text:p>
          </table:table-cell>
          <table:table-cell office:value-type="float" office:value="75018.989999999991" table:style-name="ce18">
            <text:p>75.018,99</text:p>
          </table:table-cell>
          <table:table-cell office:value-type="float" office:value="71071.34" table:style-name="ce18">
            <text:p>71.071,34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96796.64" table:style-name="ce16">
            <text:p>296.796,64</text:p>
          </table:table-cell>
          <table:table-cell office:value-type="float" office:value="282125.69999999995" table:style-name="ce16">
            <text:p>282.125,7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2145.98" table:style-name="ce18">
            <text:p>2.145,98</text:p>
          </table:table-cell>
          <table:table-cell office:value-type="float" office:value="2108.04" table:style-name="ce18">
            <text:p>2.108,04</text:p>
          </table:table-cell>
          <table:table-cell office:value-type="float" office:value="1477.55" table:style-name="ce18">
            <text:p>1.477,55</text:p>
          </table:table-cell>
          <table:table-cell office:value-type="float" office:value="1451.42" table:style-name="ce18">
            <text:p>1.451,42</text:p>
          </table:table-cell>
          <table:table-cell office:value-type="float" office:value="1526.64" table:style-name="ce18">
            <text:p>1.526,64</text:p>
          </table:table-cell>
          <table:table-cell office:value-type="float" office:value="1499.65" table:style-name="ce18">
            <text:p>1.499,65</text:p>
          </table:table-cell>
          <table:table-cell office:value-type="float" office:value="1059.81" table:style-name="ce18">
            <text:p>1.059,81</text:p>
          </table:table-cell>
          <table:table-cell office:value-type="float" office:value="1041.07" table:style-name="ce18">
            <text:p>1.041,07</text:p>
          </table:table-cell>
          <table:table-cell office:value-type="float" office:value="1370.75" table:style-name="ce18">
            <text:p>1.370,75</text:p>
          </table:table-cell>
          <table:table-cell office:value-type="float" office:value="1346.51" table:style-name="ce18">
            <text:p>1.346,51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7580.73" table:style-name="ce16">
            <text:p>7.580,73</text:p>
          </table:table-cell>
          <table:table-cell office:value-type="float" office:value="7446.6900000000005" table:style-name="ce16">
            <text:p>7.446,69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16893.61" table:style-name="ce18">
            <text:p>16.893,61</text:p>
          </table:table-cell>
          <table:table-cell office:value-type="float" office:value="16726.349999999999" table:style-name="ce18">
            <text:p>16.726,35</text:p>
          </table:table-cell>
          <table:table-cell office:value-type="float" office:value="18816.650000000001" table:style-name="ce18">
            <text:p>18.816,65</text:p>
          </table:table-cell>
          <table:table-cell office:value-type="float" office:value="18630.349999999999" table:style-name="ce18">
            <text:p>18.630,35</text:p>
          </table:table-cell>
          <table:table-cell office:value-type="float" office:value="26979.13" table:style-name="ce18">
            <text:p>26.979,13</text:p>
          </table:table-cell>
          <table:table-cell office:value-type="float" office:value="26712.01" table:style-name="ce18">
            <text:p>26.712,01</text:p>
          </table:table-cell>
          <table:table-cell office:value-type="float" office:value="38574.480000000003" table:style-name="ce18">
            <text:p>38.574,48</text:p>
          </table:table-cell>
          <table:table-cell office:value-type="float" office:value="38192.550000000003" table:style-name="ce18">
            <text:p>38.192,55</text:p>
          </table:table-cell>
          <table:table-cell office:value-type="float" office:value="43450.84" table:style-name="ce18">
            <text:p>43.450,84</text:p>
          </table:table-cell>
          <table:table-cell office:value-type="float" office:value="43020.63" table:style-name="ce18">
            <text:p>43.020,63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44714.71" table:style-name="ce16">
            <text:p>144.714,71</text:p>
          </table:table-cell>
          <table:table-cell office:value-type="float" office:value="143281.88999999998" table:style-name="ce16">
            <text:p>143.281,89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113304.01999999999" table:style-name="ce16">
            <text:p>113.304,02</text:p>
          </table:table-cell>
          <table:table-cell office:value-type="float" office:value="109688.45000000001" table:style-name="ce16">
            <text:p>109.688,45</text:p>
          </table:table-cell>
          <table:table-cell office:value-type="float" office:value="78012.06" table:style-name="ce16">
            <text:p>78.012,06</text:p>
          </table:table-cell>
          <table:table-cell office:value-type="float" office:value="75901.09" table:style-name="ce16">
            <text:p>75.901,09</text:p>
          </table:table-cell>
          <table:table-cell office:value-type="float" office:value="97184.140000000014" table:style-name="ce16">
            <text:p>97.184,14</text:p>
          </table:table-cell>
          <table:table-cell office:value-type="float" office:value="93970.1" table:style-name="ce16">
            <text:p>93.970,10</text:p>
          </table:table-cell>
          <table:table-cell office:value-type="float" office:value="118588.48000000001" table:style-name="ce16">
            <text:p>118.588,48</text:p>
          </table:table-cell>
          <table:table-cell office:value-type="float" office:value="114922.69000000002" table:style-name="ce16">
            <text:p>114.922,69</text:p>
          </table:table-cell>
          <table:table-cell office:value-type="float" office:value="132230.91999999998" table:style-name="ce16">
            <text:p>132.230,92</text:p>
          </table:table-cell>
          <table:table-cell office:value-type="float" office:value="127706.14" table:style-name="ce16">
            <text:p>127.706,14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539319.62" table:style-name="ce16">
            <text:p>539.319,62</text:p>
          </table:table-cell>
          <table:table-cell office:value-type="float" office:value="522188.46999999991" table:style-name="ce16">
            <text:p>522.188,47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LEÓN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58762.47" table:style-name="ce18">
            <text:p>58.762,47</text:p>
          </table:table-cell>
          <table:table-cell office:value-type="float" office:value="58180.66" table:style-name="ce18">
            <text:p>58.180,66</text:p>
          </table:table-cell>
          <table:table-cell office:value-type="float" office:value="124182.35" table:style-name="ce18">
            <text:p>124.182,35</text:p>
          </table:table-cell>
          <table:table-cell office:value-type="float" office:value="122952.82" table:style-name="ce18">
            <text:p>122.952,82</text:p>
          </table:table-cell>
          <table:table-cell office:value-type="float" office:value="118129.14" table:style-name="ce18">
            <text:p>118.129,14</text:p>
          </table:table-cell>
          <table:table-cell office:value-type="float" office:value="116959.54" table:style-name="ce18">
            <text:p>116.959,54</text:p>
          </table:table-cell>
          <table:table-cell office:value-type="float" office:value="62849.59" table:style-name="ce18">
            <text:p>62.849,59</text:p>
          </table:table-cell>
          <table:table-cell office:value-type="float" office:value="62227.32" table:style-name="ce18">
            <text:p>62.227,32</text:p>
          </table:table-cell>
          <table:table-cell office:value-type="float" office:value="55904.160000000003" table:style-name="ce18">
            <text:p>55.904,16</text:p>
          </table:table-cell>
          <table:table-cell office:value-type="float" office:value="55350.65" table:style-name="ce18">
            <text:p>55.350,65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419827.71000000008" table:style-name="ce16">
            <text:p>419.827,71</text:p>
          </table:table-cell>
          <table:table-cell office:value-type="float" office:value="415670.99000000005" table:style-name="ce16">
            <text:p>415.670,99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33210.239999999998" table:style-name="ce18">
            <text:p>33.210,24</text:p>
          </table:table-cell>
          <table:table-cell office:value-type="float" office:value="30628.89" table:style-name="ce18">
            <text:p>30.628,89</text:p>
          </table:table-cell>
          <table:table-cell office:value-type="float" office:value="14245.66" table:style-name="ce18">
            <text:p>14.245,66</text:p>
          </table:table-cell>
          <table:table-cell office:value-type="float" office:value="12975" table:style-name="ce18">
            <text:p>12.975,00</text:p>
          </table:table-cell>
          <table:table-cell office:value-type="float" office:value="29634.710000000003" table:style-name="ce18">
            <text:p>29.634,71</text:p>
          </table:table-cell>
          <table:table-cell office:value-type="float" office:value="26956.48" table:style-name="ce18">
            <text:p>26.956,48</text:p>
          </table:table-cell>
          <table:table-cell office:value-type="float" office:value="34468.6" table:style-name="ce18">
            <text:p>34.468,60</text:p>
          </table:table-cell>
          <table:table-cell office:value-type="float" office:value="31764.89" table:style-name="ce18">
            <text:p>31.764,89</text:p>
          </table:table-cell>
          <table:table-cell office:value-type="float" office:value="16777.62" table:style-name="ce18">
            <text:p>16.777,62</text:p>
          </table:table-cell>
          <table:table-cell office:value-type="float" office:value="15688.02" table:style-name="ce18">
            <text:p>15.688,02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28336.82999999999" table:style-name="ce16">
            <text:p>128.336,83</text:p>
          </table:table-cell>
          <table:table-cell office:value-type="float" office:value="118013.28" table:style-name="ce16">
            <text:p>118.013,28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88214.7" table:style-name="ce18">
            <text:p>88.214,70</text:p>
          </table:table-cell>
          <table:table-cell office:value-type="float" office:value="86654.91" table:style-name="ce18">
            <text:p>86.654,91</text:p>
          </table:table-cell>
          <table:table-cell office:value-type="float" office:value="68766.83" table:style-name="ce18">
            <text:p>68.766,83</text:p>
          </table:table-cell>
          <table:table-cell office:value-type="float" office:value="67550.91" table:style-name="ce18">
            <text:p>67.550,91</text:p>
          </table:table-cell>
          <table:table-cell office:value-type="float" office:value="52704.45" table:style-name="ce18">
            <text:p>52.704,45</text:p>
          </table:table-cell>
          <table:table-cell office:value-type="float" office:value="51772.54" table:style-name="ce18">
            <text:p>51.772,54</text:p>
          </table:table-cell>
          <table:table-cell office:value-type="float" office:value="41870.83" table:style-name="ce18">
            <text:p>41.870,83</text:p>
          </table:table-cell>
          <table:table-cell office:value-type="float" office:value="41130.480000000003" table:style-name="ce18">
            <text:p>41.130,48</text:p>
          </table:table-cell>
          <table:table-cell office:value-type="float" office:value="49244.41" table:style-name="ce18">
            <text:p>49.244,41</text:p>
          </table:table-cell>
          <table:table-cell office:value-type="float" office:value="48373.68" table:style-name="ce18">
            <text:p>48.373,68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300801.21999999997" table:style-name="ce16">
            <text:p>300.801,22</text:p>
          </table:table-cell>
          <table:table-cell office:value-type="float" office:value="295482.52" table:style-name="ce16">
            <text:p>295.482,5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7081.47" table:style-name="ce18">
            <text:p>7.081,47</text:p>
          </table:table-cell>
          <table:table-cell office:value-type="float" office:value="7011.36" table:style-name="ce18">
            <text:p>7.011,36</text:p>
          </table:table-cell>
          <table:table-cell office:value-type="float" office:value="24235.75" table:style-name="ce18">
            <text:p>24.235,75</text:p>
          </table:table-cell>
          <table:table-cell office:value-type="float" office:value="23995.79" table:style-name="ce18">
            <text:p>23.995,79</text:p>
          </table:table-cell>
          <table:table-cell office:value-type="float" office:value="45304.3" table:style-name="ce18">
            <text:p>45.304,30</text:p>
          </table:table-cell>
          <table:table-cell office:value-type="float" office:value="44855.74" table:style-name="ce18">
            <text:p>44.855,74</text:p>
          </table:table-cell>
          <table:table-cell office:value-type="float" office:value="57987.78" table:style-name="ce18">
            <text:p>57.987,78</text:p>
          </table:table-cell>
          <table:table-cell office:value-type="float" office:value="57413.64" table:style-name="ce18">
            <text:p>57.413,64</text:p>
          </table:table-cell>
          <table:table-cell office:value-type="float" office:value="72258.67" table:style-name="ce18">
            <text:p>72.258,67</text:p>
          </table:table-cell>
          <table:table-cell office:value-type="float" office:value="71543.240000000005" table:style-name="ce18">
            <text:p>71.543,24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06867.96999999997" table:style-name="ce16">
            <text:p>206.867,97</text:p>
          </table:table-cell>
          <table:table-cell office:value-type="float" office:value="204819.77000000002" table:style-name="ce16">
            <text:p>204.819,77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187268.88" table:style-name="ce16">
            <text:p>187.268,88</text:p>
          </table:table-cell>
          <table:table-cell office:value-type="float" office:value="182475.82" table:style-name="ce16">
            <text:p>182.475,82</text:p>
          </table:table-cell>
          <table:table-cell office:value-type="float" office:value="231430.59000000003" table:style-name="ce16">
            <text:p>231.430,59</text:p>
          </table:table-cell>
          <table:table-cell office:value-type="float" office:value="227474.52000000002" table:style-name="ce16">
            <text:p>227.474,52</text:p>
          </table:table-cell>
          <table:table-cell office:value-type="float" office:value="245772.6" table:style-name="ce16">
            <text:p>245.772,60</text:p>
          </table:table-cell>
          <table:table-cell office:value-type="float" office:value="240544.3" table:style-name="ce16">
            <text:p>240.544,30</text:p>
          </table:table-cell>
          <table:table-cell office:value-type="float" office:value="197176.8" table:style-name="ce16">
            <text:p>197.176,80</text:p>
          </table:table-cell>
          <table:table-cell office:value-type="float" office:value="192536.33" table:style-name="ce16">
            <text:p>192.536,33</text:p>
          </table:table-cell>
          <table:table-cell office:value-type="float" office:value="194184.86000000002" table:style-name="ce16">
            <text:p>194.184,86</text:p>
          </table:table-cell>
          <table:table-cell office:value-type="float" office:value="190955.59" table:style-name="ce16">
            <text:p>190.955,59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1055833.73" table:style-name="ce16">
            <text:p>1.055.833,73</text:p>
          </table:table-cell>
          <table:table-cell office:value-type="float" office:value="1033986.5600000001" table:style-name="ce16">
            <text:p>1.033.986,56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LLEID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144325.59" table:style-name="ce18">
            <text:p>144.325,59</text:p>
          </table:table-cell>
          <table:table-cell office:value-type="float" office:value="142896.62" table:style-name="ce18">
            <text:p>142.896,62</text:p>
          </table:table-cell>
          <table:table-cell office:value-type="float" office:value="237663.63" table:style-name="ce18">
            <text:p>237.663,63</text:p>
          </table:table-cell>
          <table:table-cell office:value-type="float" office:value="235310.52" table:style-name="ce18">
            <text:p>235.310,52</text:p>
          </table:table-cell>
          <table:table-cell office:value-type="float" office:value="341423.81" table:style-name="ce18">
            <text:p>341.423,81</text:p>
          </table:table-cell>
          <table:table-cell office:value-type="float" office:value="338043.38" table:style-name="ce18">
            <text:p>338.043,38</text:p>
          </table:table-cell>
          <table:table-cell office:value-type="float" office:value="449627.92" table:style-name="ce18">
            <text:p>449.627,92</text:p>
          </table:table-cell>
          <table:table-cell office:value-type="float" office:value="445176.16" table:style-name="ce18">
            <text:p>445.176,16</text:p>
          </table:table-cell>
          <table:table-cell office:value-type="float" office:value="495661.46" table:style-name="ce18">
            <text:p>495.661,46</text:p>
          </table:table-cell>
          <table:table-cell office:value-type="float" office:value="490753.92" table:style-name="ce18">
            <text:p>490.753,92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668702.41" table:style-name="ce16">
            <text:p>1.668.702,41</text:p>
          </table:table-cell>
          <table:table-cell office:value-type="float" office:value="1652180.5999999999" table:style-name="ce16">
            <text:p>1.652.180,6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42626.380000000005" table:style-name="ce18">
            <text:p>42.626,38</text:p>
          </table:table-cell>
          <table:table-cell office:value-type="float" office:value="40965.5" table:style-name="ce18">
            <text:p>40.965,50</text:p>
          </table:table-cell>
          <table:table-cell office:value-type="float" office:value="21395.61" table:style-name="ce18">
            <text:p>21.395,61</text:p>
          </table:table-cell>
          <table:table-cell office:value-type="float" office:value="20189.940000000002" table:style-name="ce18">
            <text:p>20.189,94</text:p>
          </table:table-cell>
          <table:table-cell office:value-type="float" office:value="23634.14" table:style-name="ce18">
            <text:p>23.634,14</text:p>
          </table:table-cell>
          <table:table-cell office:value-type="float" office:value="22254.400000000001" table:style-name="ce18">
            <text:p>22.254,40</text:p>
          </table:table-cell>
          <table:table-cell office:value-type="float" office:value="43094.100000000006" table:style-name="ce18">
            <text:p>43.094,10</text:p>
          </table:table-cell>
          <table:table-cell office:value-type="float" office:value="40515.96" table:style-name="ce18">
            <text:p>40.515,96</text:p>
          </table:table-cell>
          <table:table-cell office:value-type="float" office:value="48227.369999999995" table:style-name="ce18">
            <text:p>48.227,37</text:p>
          </table:table-cell>
          <table:table-cell office:value-type="float" office:value="45483.450000000004" table:style-name="ce18">
            <text:p>45.483,45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78977.6" table:style-name="ce16">
            <text:p>178.977,60</text:p>
          </table:table-cell>
          <table:table-cell office:value-type="float" office:value="169409.25" table:style-name="ce16">
            <text:p>169.409,25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74353.62" table:style-name="ce18">
            <text:p>74.353,62</text:p>
          </table:table-cell>
          <table:table-cell office:value-type="float" office:value="73038.92" table:style-name="ce18">
            <text:p>73.038,92</text:p>
          </table:table-cell>
          <table:table-cell office:value-type="float" office:value="77588.05" table:style-name="ce18">
            <text:p>77.588,05</text:p>
          </table:table-cell>
          <table:table-cell office:value-type="float" office:value="76216.160000000003" table:style-name="ce18">
            <text:p>76.216,16</text:p>
          </table:table-cell>
          <table:table-cell office:value-type="float" office:value="60953.41" table:style-name="ce18">
            <text:p>60.953,41</text:p>
          </table:table-cell>
          <table:table-cell office:value-type="float" office:value="59875.65" table:style-name="ce18">
            <text:p>59.875,65</text:p>
          </table:table-cell>
          <table:table-cell office:value-type="float" office:value="62120.72" table:style-name="ce18">
            <text:p>62.120,72</text:p>
          </table:table-cell>
          <table:table-cell office:value-type="float" office:value="61022.32" table:style-name="ce18">
            <text:p>61.022,32</text:p>
          </table:table-cell>
          <table:table-cell office:value-type="float" office:value="54294.36" table:style-name="ce18">
            <text:p>54.294,36</text:p>
          </table:table-cell>
          <table:table-cell office:value-type="float" office:value="53334.34" table:style-name="ce18">
            <text:p>53.334,34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329310.15999999997" table:style-name="ce16">
            <text:p>329.310,16</text:p>
          </table:table-cell>
          <table:table-cell office:value-type="float" office:value="323487.39" table:style-name="ce16">
            <text:p>323.487,39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9438.02" table:style-name="ce18">
            <text:p>9.438,02</text:p>
          </table:table-cell>
          <table:table-cell office:value-type="float" office:value="9344.57" table:style-name="ce18">
            <text:p>9.344,57</text:p>
          </table:table-cell>
          <table:table-cell office:value-type="float" office:value="15431.42" table:style-name="ce18">
            <text:p>15.431,42</text:p>
          </table:table-cell>
          <table:table-cell office:value-type="float" office:value="15278.63" table:style-name="ce18">
            <text:p>15.278,63</text:p>
          </table:table-cell>
          <table:table-cell office:value-type="float" office:value="17008.54" table:style-name="ce18">
            <text:p>17.008,54</text:p>
          </table:table-cell>
          <table:table-cell office:value-type="float" office:value="16840.14" table:style-name="ce18">
            <text:p>16.840,14</text:p>
          </table:table-cell>
          <table:table-cell office:value-type="float" office:value="39610.75" table:style-name="ce18">
            <text:p>39.610,75</text:p>
          </table:table-cell>
          <table:table-cell office:value-type="float" office:value="39218.559999999998" table:style-name="ce18">
            <text:p>39.218,56</text:p>
          </table:table-cell>
          <table:table-cell office:value-type="float" office:value="44494.99" table:style-name="ce18">
            <text:p>44.494,99</text:p>
          </table:table-cell>
          <table:table-cell office:value-type="float" office:value="44054.45" table:style-name="ce18">
            <text:p>44.054,45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25983.72" table:style-name="ce16">
            <text:p>125.983,72</text:p>
          </table:table-cell>
          <table:table-cell office:value-type="float" office:value="124736.34999999999" table:style-name="ce16">
            <text:p>124.736,35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1482.89" table:style-name="ce18">
            <text:p>1.482,89</text:p>
          </table:table-cell>
          <table:table-cell office:value-type="float" office:value="1348.08" table:style-name="ce18">
            <text:p>1.348,08</text:p>
          </table:table-cell>
          <table:table-cell office:value-type="float" office:value="2343.59" table:style-name="ce18">
            <text:p>2.343,59</text:p>
          </table:table-cell>
          <table:table-cell office:value-type="float" office:value="2130.54" table:style-name="ce18">
            <text:p>2.130,54</text:p>
          </table:table-cell>
          <table:table-cell office:value-type="float" office:value="3649.81" table:style-name="ce18">
            <text:p>3.649,81</text:p>
          </table:table-cell>
          <table:table-cell office:value-type="float" office:value="3318.01" table:style-name="ce18">
            <text:p>3.318,01</text:p>
          </table:table-cell>
          <table:table-cell office:value-type="float" office:value="5843.83" table:style-name="ce18">
            <text:p>5.843,83</text:p>
          </table:table-cell>
          <table:table-cell office:value-type="float" office:value="5312.57" table:style-name="ce18">
            <text:p>5.312,57</text:p>
          </table:table-cell>
          <table:table-cell office:value-type="float" office:value="5365.36" table:style-name="ce18">
            <text:p>5.365,36</text:p>
          </table:table-cell>
          <table:table-cell office:value-type="float" office:value="4877.6000000000004" table:style-name="ce18">
            <text:p>4.877,6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8685.48" table:style-name="ce16">
            <text:p>18.685,48</text:p>
          </table:table-cell>
          <table:table-cell office:value-type="float" office:value="16986.800000000003" table:style-name="ce16">
            <text:p>16.986,8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272226.5" table:style-name="ce16">
            <text:p>272.226,50</text:p>
          </table:table-cell>
          <table:table-cell office:value-type="float" office:value="267593.69" table:style-name="ce16">
            <text:p>267.593,69</text:p>
          </table:table-cell>
          <table:table-cell office:value-type="float" office:value="354422.3" table:style-name="ce16">
            <text:p>354.422,30</text:p>
          </table:table-cell>
          <table:table-cell office:value-type="float" office:value="349125.79" table:style-name="ce16">
            <text:p>349.125,79</text:p>
          </table:table-cell>
          <table:table-cell office:value-type="float" office:value="446669.71" table:style-name="ce16">
            <text:p>446.669,71</text:p>
          </table:table-cell>
          <table:table-cell office:value-type="float" office:value="440331.58" table:style-name="ce16">
            <text:p>440.331,58</text:p>
          </table:table-cell>
          <table:table-cell office:value-type="float" office:value="600297.32000000007" table:style-name="ce16">
            <text:p>600.297,32</text:p>
          </table:table-cell>
          <table:table-cell office:value-type="float" office:value="591245.56999999995" table:style-name="ce16">
            <text:p>591.245,57</text:p>
          </table:table-cell>
          <table:table-cell office:value-type="float" office:value="648043.54" table:style-name="ce16">
            <text:p>648.043,54</text:p>
          </table:table-cell>
          <table:table-cell office:value-type="float" office:value="638503.76" table:style-name="ce16">
            <text:p>638.503,76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2321659.37" table:style-name="ce16">
            <text:p>2.321.659,37</text:p>
          </table:table-cell>
          <table:table-cell office:value-type="float" office:value="2286800.3899999997" table:style-name="ce16">
            <text:p>2.286.800,39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RIOJA_(LA)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10225.99" table:style-name="ce18">
            <text:p>10.225,99</text:p>
          </table:table-cell>
          <table:table-cell office:value-type="float" office:value="10124.74" table:style-name="ce18">
            <text:p>10.124,74</text:p>
          </table:table-cell>
          <table:table-cell office:value-type="float" office:value="15111.67" table:style-name="ce18">
            <text:p>15.111,67</text:p>
          </table:table-cell>
          <table:table-cell office:value-type="float" office:value="14962.05" table:style-name="ce18">
            <text:p>14.962,05</text:p>
          </table:table-cell>
          <table:table-cell office:value-type="float" office:value="15876" table:style-name="ce18">
            <text:p>15.876,00</text:p>
          </table:table-cell>
          <table:table-cell office:value-type="float" office:value="15718.81" table:style-name="ce18">
            <text:p>15.718,81</text:p>
          </table:table-cell>
          <table:table-cell office:value-type="float" office:value="12600.13" table:style-name="ce18">
            <text:p>12.600,13</text:p>
          </table:table-cell>
          <table:table-cell office:value-type="float" office:value="12475.38" table:style-name="ce18">
            <text:p>12.475,38</text:p>
          </table:table-cell>
          <table:table-cell office:value-type="float" office:value="13134.93" table:style-name="ce18">
            <text:p>13.134,93</text:p>
          </table:table-cell>
          <table:table-cell office:value-type="float" office:value="13004.88" table:style-name="ce18">
            <text:p>13.004,88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66948.72" table:style-name="ce16">
            <text:p>66.948,72</text:p>
          </table:table-cell>
          <table:table-cell office:value-type="float" office:value="66285.86" table:style-name="ce16">
            <text:p>66.285,86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79359" table:style-name="ce18">
            <text:p>79.359,00</text:p>
          </table:table-cell>
          <table:table-cell office:value-type="float" office:value="77185" table:style-name="ce18">
            <text:p>77.185,00</text:p>
          </table:table-cell>
          <table:table-cell office:value-type="float" office:value="44643" table:style-name="ce18">
            <text:p>44.643,00</text:p>
          </table:table-cell>
          <table:table-cell office:value-type="float" office:value="42921" table:style-name="ce18">
            <text:p>42.921,00</text:p>
          </table:table-cell>
          <table:table-cell office:value-type="float" office:value="74388" table:style-name="ce18">
            <text:p>74.388,00</text:p>
          </table:table-cell>
          <table:table-cell office:value-type="float" office:value="72492" table:style-name="ce18">
            <text:p>72.492,00</text:p>
          </table:table-cell>
          <table:table-cell office:value-type="float" office:value="23468.33" table:style-name="ce18">
            <text:p>23.468,33</text:p>
          </table:table-cell>
          <table:table-cell office:value-type="float" office:value="22098" table:style-name="ce18">
            <text:p>22.098,00</text:p>
          </table:table-cell>
          <table:table-cell office:value-type="float" office:value="71742" table:style-name="ce18">
            <text:p>71.742,00</text:p>
          </table:table-cell>
          <table:table-cell office:value-type="float" office:value="69836" table:style-name="ce18">
            <text:p>69.836,0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93600.33" table:style-name="ce16">
            <text:p>293.600,33</text:p>
          </table:table-cell>
          <table:table-cell office:value-type="float" office:value="284532" table:style-name="ce16">
            <text:p>284.532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92602.51" table:style-name="ce18">
            <text:p>92.602,51</text:p>
          </table:table-cell>
          <table:table-cell office:value-type="float" office:value="90965.14" table:style-name="ce18">
            <text:p>90.965,14</text:p>
          </table:table-cell>
          <table:table-cell office:value-type="float" office:value="39189.129999999997" table:style-name="ce18">
            <text:p>39.189,13</text:p>
          </table:table-cell>
          <table:table-cell office:value-type="float" office:value="38496.199999999997" table:style-name="ce18">
            <text:p>38.496,20</text:p>
          </table:table-cell>
          <table:table-cell office:value-type="float" office:value="61687.75" table:style-name="ce18">
            <text:p>61.687,75</text:p>
          </table:table-cell>
          <table:table-cell office:value-type="float" office:value="60597" table:style-name="ce18">
            <text:p>60.597,00</text:p>
          </table:table-cell>
          <table:table-cell office:value-type="float" office:value="33027.69" table:style-name="ce18">
            <text:p>33.027,69</text:p>
          </table:table-cell>
          <table:table-cell office:value-type="float" office:value="32443.7" table:style-name="ce18">
            <text:p>32.443,70</text:p>
          </table:table-cell>
          <table:table-cell office:value-type="float" office:value="26651.35" table:style-name="ce18">
            <text:p>26.651,35</text:p>
          </table:table-cell>
          <table:table-cell office:value-type="float" office:value="26180.11" table:style-name="ce18">
            <text:p>26.180,11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53158.43" table:style-name="ce16">
            <text:p>253.158,43</text:p>
          </table:table-cell>
          <table:table-cell office:value-type="float" office:value="248682.15000000002" table:style-name="ce16">
            <text:p>248.682,15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9785.65" table:style-name="ce18">
            <text:p>9.785,65</text:p>
          </table:table-cell>
          <table:table-cell office:value-type="float" office:value="9688.76" table:style-name="ce18">
            <text:p>9.688,76</text:p>
          </table:table-cell>
          <table:table-cell office:value-type="float" office:value="9897.75" table:style-name="ce18">
            <text:p>9.897,75</text:p>
          </table:table-cell>
          <table:table-cell office:value-type="float" office:value="9799.75" table:style-name="ce18">
            <text:p>9.799,75</text:p>
          </table:table-cell>
          <table:table-cell office:value-type="float" office:value="14969.46" table:style-name="ce18">
            <text:p>14.969,46</text:p>
          </table:table-cell>
          <table:table-cell office:value-type="float" office:value="14821.25" table:style-name="ce18">
            <text:p>14.821,25</text:p>
          </table:table-cell>
          <table:table-cell office:value-type="float" office:value="22514.66" table:style-name="ce18">
            <text:p>22.514,66</text:p>
          </table:table-cell>
          <table:table-cell office:value-type="float" office:value="22291.74" table:style-name="ce18">
            <text:p>22.291,74</text:p>
          </table:table-cell>
          <table:table-cell office:value-type="float" office:value="35925.46" table:style-name="ce18">
            <text:p>35.925,46</text:p>
          </table:table-cell>
          <table:table-cell office:value-type="float" office:value="35569.760000000002" table:style-name="ce18">
            <text:p>35.569,76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93092.98000000001" table:style-name="ce16">
            <text:p>93.092,98</text:p>
          </table:table-cell>
          <table:table-cell office:value-type="float" office:value="92171.260000000009" table:style-name="ce16">
            <text:p>92.171,26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191973.14999999997" table:style-name="ce16">
            <text:p>191.973,15</text:p>
          </table:table-cell>
          <table:table-cell office:value-type="float" office:value="187963.63999999998" table:style-name="ce16">
            <text:p>187.963,64</text:p>
          </table:table-cell>
          <table:table-cell office:value-type="float" office:value="108841.55" table:style-name="ce16">
            <text:p>108.841,55</text:p>
          </table:table-cell>
          <table:table-cell office:value-type="float" office:value="106179" table:style-name="ce16">
            <text:p>106.179,00</text:p>
          </table:table-cell>
          <table:table-cell office:value-type="float" office:value="166921.21" table:style-name="ce16">
            <text:p>166.921,21</text:p>
          </table:table-cell>
          <table:table-cell office:value-type="float" office:value="163629.06" table:style-name="ce16">
            <text:p>163.629,06</text:p>
          </table:table-cell>
          <table:table-cell office:value-type="float" office:value="91610.810000000012" table:style-name="ce16">
            <text:p>91.610,81</text:p>
          </table:table-cell>
          <table:table-cell office:value-type="float" office:value="89308.82" table:style-name="ce16">
            <text:p>89.308,82</text:p>
          </table:table-cell>
          <table:table-cell office:value-type="float" office:value="147453.74" table:style-name="ce16">
            <text:p>147.453,74</text:p>
          </table:table-cell>
          <table:table-cell office:value-type="float" office:value="144590.75" table:style-name="ce16">
            <text:p>144.590,75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706800.46" table:style-name="ce16">
            <text:p>706.800,46</text:p>
          </table:table-cell>
          <table:table-cell office:value-type="float" office:value="691671.27" table:style-name="ce16">
            <text:p>691.671,27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LUGO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258708.03" table:style-name="ce18">
            <text:p>258.708,03</text:p>
          </table:table-cell>
          <table:table-cell office:value-type="float" office:value="256146.56" table:style-name="ce18">
            <text:p>256.146,56</text:p>
          </table:table-cell>
          <table:table-cell office:value-type="float" office:value="337570.41" table:style-name="ce18">
            <text:p>337.570,41</text:p>
          </table:table-cell>
          <table:table-cell office:value-type="float" office:value="334228.13" table:style-name="ce18">
            <text:p>334.228,13</text:p>
          </table:table-cell>
          <table:table-cell office:value-type="float" office:value="210502.82" table:style-name="ce18">
            <text:p>210.502,82</text:p>
          </table:table-cell>
          <table:table-cell office:value-type="float" office:value="208418.63" table:style-name="ce18">
            <text:p>208.418,63</text:p>
          </table:table-cell>
          <table:table-cell office:value-type="float" office:value="87722.71" table:style-name="ce18">
            <text:p>87.722,71</text:p>
          </table:table-cell>
          <table:table-cell office:value-type="float" office:value="86854.17" table:style-name="ce18">
            <text:p>86.854,17</text:p>
          </table:table-cell>
          <table:table-cell office:value-type="float" office:value="88289.56" table:style-name="ce18">
            <text:p>88.289,56</text:p>
          </table:table-cell>
          <table:table-cell office:value-type="float" office:value="87415.41" table:style-name="ce18">
            <text:p>87.415,41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982793.53" table:style-name="ce16">
            <text:p>982.793,53</text:p>
          </table:table-cell>
          <table:table-cell office:value-type="float" office:value="973062.9" table:style-name="ce16">
            <text:p>973.062,9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1872" table:style-name="ce18">
            <text:p>1.872,00</text:p>
          </table:table-cell>
          <table:table-cell office:value-type="float" office:value="1796" table:style-name="ce18">
            <text:p>1.796,00</text:p>
          </table:table-cell>
          <table:table-cell office:value-type="float" office:value="1331" table:style-name="ce18">
            <text:p>1.331,00</text:p>
          </table:table-cell>
          <table:table-cell office:value-type="float" office:value="1287" table:style-name="ce18">
            <text:p>1.287,00</text:p>
          </table:table-cell>
          <table:table-cell office:value-type="float" office:value="318" table:style-name="ce18">
            <text:p>318,00</text:p>
          </table:table-cell>
          <table:table-cell office:value-type="float" office:value="305" table:style-name="ce18">
            <text:p>305,00</text:p>
          </table:table-cell>
          <table:table-cell office:value-type="float" office:value="1941" table:style-name="ce18">
            <text:p>1.941,00</text:p>
          </table:table-cell>
          <table:table-cell office:value-type="float" office:value="1863" table:style-name="ce18">
            <text:p>1.863,00</text:p>
          </table:table-cell>
          <table:table-cell office:value-type="float" office:value="2319" table:style-name="ce18">
            <text:p>2.319,00</text:p>
          </table:table-cell>
          <table:table-cell office:value-type="float" office:value="2226" table:style-name="ce18">
            <text:p>2.226,0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7781" table:style-name="ce16">
            <text:p>7.781,00</text:p>
          </table:table-cell>
          <table:table-cell office:value-type="float" office:value="7477" table:style-name="ce16">
            <text:p>7.477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638091.18000000005" table:style-name="ce18">
            <text:p>638.091,18</text:p>
          </table:table-cell>
          <table:table-cell office:value-type="float" office:value="626808.62" table:style-name="ce18">
            <text:p>626.808,62</text:p>
          </table:table-cell>
          <table:table-cell office:value-type="float" office:value="469801.99" table:style-name="ce18">
            <text:p>469.801,99</text:p>
          </table:table-cell>
          <table:table-cell office:value-type="float" office:value="461495.08" table:style-name="ce18">
            <text:p>461.495,08</text:p>
          </table:table-cell>
          <table:table-cell office:value-type="float" office:value="318274.69" table:style-name="ce18">
            <text:p>318.274,69</text:p>
          </table:table-cell>
          <table:table-cell office:value-type="float" office:value="312647.03999999998" table:style-name="ce18">
            <text:p>312.647,04</text:p>
          </table:table-cell>
          <table:table-cell office:value-type="float" office:value="229281.56" table:style-name="ce18">
            <text:p>229.281,56</text:p>
          </table:table-cell>
          <table:table-cell office:value-type="float" office:value="225227.47" table:style-name="ce18">
            <text:p>225.227,47</text:p>
          </table:table-cell>
          <table:table-cell office:value-type="float" office:value="150796.93" table:style-name="ce18">
            <text:p>150.796,93</text:p>
          </table:table-cell>
          <table:table-cell office:value-type="float" office:value="148130.57999999999" table:style-name="ce18">
            <text:p>148.130,58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806246.3499999999" table:style-name="ce16">
            <text:p>1.806.246,35</text:p>
          </table:table-cell>
          <table:table-cell office:value-type="float" office:value="1774308.79" table:style-name="ce16">
            <text:p>1.774.308,79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240.75" table:style-name="ce18">
            <text:p>240,75</text:p>
          </table:table-cell>
          <table:table-cell office:value-type="float" office:value="238.37" table:style-name="ce18">
            <text:p>238,37</text:p>
          </table:table-cell>
          <table:table-cell office:value-type="float" office:value="402.99" table:style-name="ce18">
            <text:p>402,99</text:p>
          </table:table-cell>
          <table:table-cell office:value-type="float" office:value="399" table:style-name="ce18">
            <text:p>399,00</text:p>
          </table:table-cell>
          <table:table-cell office:value-type="float" office:value="453.97" table:style-name="ce18">
            <text:p>453,97</text:p>
          </table:table-cell>
          <table:table-cell office:value-type="float" office:value="449.48" table:style-name="ce18">
            <text:p>449,48</text:p>
          </table:table-cell>
          <table:table-cell office:value-type="float" office:value="864.07" table:style-name="ce18">
            <text:p>864,07</text:p>
          </table:table-cell>
          <table:table-cell office:value-type="float" office:value="855.51" table:style-name="ce18">
            <text:p>855,51</text:p>
          </table:table-cell>
          <table:table-cell office:value-type="float" office:value="936.4" table:style-name="ce18">
            <text:p>936,40</text:p>
          </table:table-cell>
          <table:table-cell office:value-type="float" office:value="927.13" table:style-name="ce18">
            <text:p>927,13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898.1800000000003" table:style-name="ce16">
            <text:p>2.898,18</text:p>
          </table:table-cell>
          <table:table-cell office:value-type="float" office:value="2869.49" table:style-name="ce16">
            <text:p>2.869,49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898911.96000000008" table:style-name="ce16">
            <text:p>898.911,96</text:p>
          </table:table-cell>
          <table:table-cell office:value-type="float" office:value="884989.55" table:style-name="ce16">
            <text:p>884.989,55</text:p>
          </table:table-cell>
          <table:table-cell office:value-type="float" office:value="809106.3899999999" table:style-name="ce16">
            <text:p>809.106,39</text:p>
          </table:table-cell>
          <table:table-cell office:value-type="float" office:value="797409.21" table:style-name="ce16">
            <text:p>797.409,21</text:p>
          </table:table-cell>
          <table:table-cell office:value-type="float" office:value="529549.48" table:style-name="ce16">
            <text:p>529.549,48</text:p>
          </table:table-cell>
          <table:table-cell office:value-type="float" office:value="521820.14999999997" table:style-name="ce16">
            <text:p>521.820,15</text:p>
          </table:table-cell>
          <table:table-cell office:value-type="float" office:value="319809.34000000003" table:style-name="ce16">
            <text:p>319.809,34</text:p>
          </table:table-cell>
          <table:table-cell office:value-type="float" office:value="314800.15000000002" table:style-name="ce16">
            <text:p>314.800,15</text:p>
          </table:table-cell>
          <table:table-cell office:value-type="float" office:value="242341.88999999998" table:style-name="ce16">
            <text:p>242.341,89</text:p>
          </table:table-cell>
          <table:table-cell office:value-type="float" office:value="238699.12" table:style-name="ce16">
            <text:p>238.699,12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2799719.0599999996" table:style-name="ce16">
            <text:p>2.799.719,06</text:p>
          </table:table-cell>
          <table:table-cell office:value-type="float" office:value="2757718.18" table:style-name="ce16">
            <text:p>2.757.718,18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MADRID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8212.07" table:style-name="ce18">
            <text:p>8.212,07</text:p>
          </table:table-cell>
          <table:table-cell office:value-type="float" office:value="8130.76" table:style-name="ce18">
            <text:p>8.130,76</text:p>
          </table:table-cell>
          <table:table-cell office:value-type="float" office:value="46108.800000000003" table:style-name="ce18">
            <text:p>46.108,80</text:p>
          </table:table-cell>
          <table:table-cell office:value-type="float" office:value="45652.28" table:style-name="ce18">
            <text:p>45.652,28</text:p>
          </table:table-cell>
          <table:table-cell office:value-type="float" office:value="29834.77" table:style-name="ce18">
            <text:p>29.834,77</text:p>
          </table:table-cell>
          <table:table-cell office:value-type="float" office:value="29539.38" table:style-name="ce18">
            <text:p>29.539,38</text:p>
          </table:table-cell>
          <table:table-cell office:value-type="float" office:value="12842.94" table:style-name="ce18">
            <text:p>12.842,94</text:p>
          </table:table-cell>
          <table:table-cell office:value-type="float" office:value="12715.78" table:style-name="ce18">
            <text:p>12.715,78</text:p>
          </table:table-cell>
          <table:table-cell office:value-type="float" office:value="9825.3700000000008" table:style-name="ce18">
            <text:p>9.825,37</text:p>
          </table:table-cell>
          <table:table-cell office:value-type="float" office:value="9728.09" table:style-name="ce18">
            <text:p>9.728,09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06823.95" table:style-name="ce16">
            <text:p>106.823,95</text:p>
          </table:table-cell>
          <table:table-cell office:value-type="float" office:value="105766.29" table:style-name="ce16">
            <text:p>105.766,29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59043.9" table:style-name="ce18">
            <text:p>59.043,90</text:p>
          </table:table-cell>
          <table:table-cell office:value-type="float" office:value="53251.92" table:style-name="ce18">
            <text:p>53.251,92</text:p>
          </table:table-cell>
          <table:table-cell office:value-type="float" office:value="53809.130000000005" table:style-name="ce18">
            <text:p>53.809,13</text:p>
          </table:table-cell>
          <table:table-cell office:value-type="float" office:value="47152.36" table:style-name="ce18">
            <text:p>47.152,36</text:p>
          </table:table-cell>
          <table:table-cell office:value-type="float" office:value="65785.490000000005" table:style-name="ce18">
            <text:p>65.785,49</text:p>
          </table:table-cell>
          <table:table-cell office:value-type="float" office:value="57782.179999999993" table:style-name="ce18">
            <text:p>57.782,18</text:p>
          </table:table-cell>
          <table:table-cell office:value-type="float" office:value="72071.67" table:style-name="ce18">
            <text:p>72.071,67</text:p>
          </table:table-cell>
          <table:table-cell office:value-type="float" office:value="64128.459999999992" table:style-name="ce18">
            <text:p>64.128,46</text:p>
          </table:table-cell>
          <table:table-cell office:value-type="float" office:value="72321.31" table:style-name="ce18">
            <text:p>72.321,31</text:p>
          </table:table-cell>
          <table:table-cell office:value-type="float" office:value="64373.1" table:style-name="ce18">
            <text:p>64.373,1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323031.5" table:style-name="ce16">
            <text:p>323.031,50</text:p>
          </table:table-cell>
          <table:table-cell office:value-type="float" office:value="286688.01999999996" table:style-name="ce16">
            <text:p>286.688,0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10948.83" table:style-name="ce18">
            <text:p>10.948,83</text:p>
          </table:table-cell>
          <table:table-cell office:value-type="float" office:value="10755.24" table:style-name="ce18">
            <text:p>10.755,24</text:p>
          </table:table-cell>
          <table:table-cell office:value-type="float" office:value="10705.21" table:style-name="ce18">
            <text:p>10.705,21</text:p>
          </table:table-cell>
          <table:table-cell office:value-type="float" office:value="10515.92" table:style-name="ce18">
            <text:p>10.515,92</text:p>
          </table:table-cell>
          <table:table-cell office:value-type="float" office:value="7001.51" table:style-name="ce18">
            <text:p>7.001,51</text:p>
          </table:table-cell>
          <table:table-cell office:value-type="float" office:value="6877.71" table:style-name="ce18">
            <text:p>6.877,71</text:p>
          </table:table-cell>
          <table:table-cell office:value-type="float" office:value="3250.33" table:style-name="ce18">
            <text:p>3.250,33</text:p>
          </table:table-cell>
          <table:table-cell office:value-type="float" office:value="3192.86" table:style-name="ce18">
            <text:p>3.192,86</text:p>
          </table:table-cell>
          <table:table-cell office:value-type="float" office:value="3276.99" table:style-name="ce18">
            <text:p>3.276,99</text:p>
          </table:table-cell>
          <table:table-cell office:value-type="float" office:value="3219.05" table:style-name="ce18">
            <text:p>3.219,05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35182.870000000003" table:style-name="ce16">
            <text:p>35.182,87</text:p>
          </table:table-cell>
          <table:table-cell office:value-type="float" office:value="34560.78" table:style-name="ce16">
            <text:p>34.560,78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6755.74" table:style-name="ce18">
            <text:p>6.755,74</text:p>
          </table:table-cell>
          <table:table-cell office:value-type="float" office:value="6688.85" table:style-name="ce18">
            <text:p>6.688,85</text:p>
          </table:table-cell>
          <table:table-cell office:value-type="float" office:value="10719.75" table:style-name="ce18">
            <text:p>10.719,75</text:p>
          </table:table-cell>
          <table:table-cell office:value-type="float" office:value="10613.61" table:style-name="ce18">
            <text:p>10.613,61</text:p>
          </table:table-cell>
          <table:table-cell office:value-type="float" office:value="21077.85" table:style-name="ce18">
            <text:p>21.077,85</text:p>
          </table:table-cell>
          <table:table-cell office:value-type="float" office:value="20869.16" table:style-name="ce18">
            <text:p>20.869,16</text:p>
          </table:table-cell>
          <table:table-cell office:value-type="float" office:value="30976.86" table:style-name="ce18">
            <text:p>30.976,86</text:p>
          </table:table-cell>
          <table:table-cell office:value-type="float" office:value="30670.16" table:style-name="ce18">
            <text:p>30.670,16</text:p>
          </table:table-cell>
          <table:table-cell office:value-type="float" office:value="37717.96" table:style-name="ce18">
            <text:p>37.717,96</text:p>
          </table:table-cell>
          <table:table-cell office:value-type="float" office:value="37344.51" table:style-name="ce18">
            <text:p>37.344,51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07248.16" table:style-name="ce16">
            <text:p>107.248,16</text:p>
          </table:table-cell>
          <table:table-cell office:value-type="float" office:value="106186.29000000001" table:style-name="ce16">
            <text:p>106.186,29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84960.540000000008" table:style-name="ce16">
            <text:p>84.960,54</text:p>
          </table:table-cell>
          <table:table-cell office:value-type="float" office:value="78826.76999999999" table:style-name="ce16">
            <text:p>78.826,77</text:p>
          </table:table-cell>
          <table:table-cell office:value-type="float" office:value="121342.89" table:style-name="ce16">
            <text:p>121.342,89</text:p>
          </table:table-cell>
          <table:table-cell office:value-type="float" office:value="113934.17" table:style-name="ce16">
            <text:p>113.934,17</text:p>
          </table:table-cell>
          <table:table-cell office:value-type="float" office:value="123699.62000000001" table:style-name="ce16">
            <text:p>123.699,62</text:p>
          </table:table-cell>
          <table:table-cell office:value-type="float" office:value="115068.43" table:style-name="ce16">
            <text:p>115.068,43</text:p>
          </table:table-cell>
          <table:table-cell office:value-type="float" office:value="119141.8" table:style-name="ce16">
            <text:p>119.141,80</text:p>
          </table:table-cell>
          <table:table-cell office:value-type="float" office:value="110707.25999999998" table:style-name="ce16">
            <text:p>110.707,26</text:p>
          </table:table-cell>
          <table:table-cell office:value-type="float" office:value="123141.62999999999" table:style-name="ce16">
            <text:p>123.141,63</text:p>
          </table:table-cell>
          <table:table-cell office:value-type="float" office:value="114664.75" table:style-name="ce16">
            <text:p>114.664,75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572286.48" table:style-name="ce16">
            <text:p>572.286,48</text:p>
          </table:table-cell>
          <table:table-cell office:value-type="float" office:value="533201.38" table:style-name="ce16">
            <text:p>533.201,38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MÁLAG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20769.599999999999" table:style-name="ce18">
            <text:p>20.769,60</text:p>
          </table:table-cell>
          <table:table-cell office:value-type="float" office:value="20563.96" table:style-name="ce18">
            <text:p>20.563,96</text:p>
          </table:table-cell>
          <table:table-cell office:value-type="float" office:value="7962.52" table:style-name="ce18">
            <text:p>7.962,52</text:p>
          </table:table-cell>
          <table:table-cell office:value-type="float" office:value="7883.68" table:style-name="ce18">
            <text:p>7.883,68</text:p>
          </table:table-cell>
          <table:table-cell office:value-type="float" office:value="14311.34" table:style-name="ce18">
            <text:p>14.311,34</text:p>
          </table:table-cell>
          <table:table-cell office:value-type="float" office:value="14169.64" table:style-name="ce18">
            <text:p>14.169,64</text:p>
          </table:table-cell>
          <table:table-cell office:value-type="float" office:value="37567.699999999997" table:style-name="ce18">
            <text:p>37.567,70</text:p>
          </table:table-cell>
          <table:table-cell office:value-type="float" office:value="37195.74" table:style-name="ce18">
            <text:p>37.195,74</text:p>
          </table:table-cell>
          <table:table-cell office:value-type="float" office:value="52322.29" table:style-name="ce18">
            <text:p>52.322,29</text:p>
          </table:table-cell>
          <table:table-cell office:value-type="float" office:value="51804.25" table:style-name="ce18">
            <text:p>51.804,25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32933.45000000001" table:style-name="ce16">
            <text:p>132.933,45</text:p>
          </table:table-cell>
          <table:table-cell office:value-type="float" office:value="131617.26999999999" table:style-name="ce16">
            <text:p>131.617,27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22222.78" table:style-name="ce18">
            <text:p>22.222,78</text:p>
          </table:table-cell>
          <table:table-cell office:value-type="float" office:value="21301.57" table:style-name="ce18">
            <text:p>21.301,57</text:p>
          </table:table-cell>
          <table:table-cell office:value-type="float" office:value="85393.260000000009" table:style-name="ce18">
            <text:p>85.393,26</text:p>
          </table:table-cell>
          <table:table-cell office:value-type="float" office:value="82728.710000000006" table:style-name="ce18">
            <text:p>82.728,71</text:p>
          </table:table-cell>
          <table:table-cell office:value-type="float" office:value="149218.24999999997" table:style-name="ce18">
            <text:p>149.218,25</text:p>
          </table:table-cell>
          <table:table-cell office:value-type="float" office:value="145114.1" table:style-name="ce18">
            <text:p>145.114,10</text:p>
          </table:table-cell>
          <table:table-cell office:value-type="float" office:value="131642.18" table:style-name="ce18">
            <text:p>131.642,18</text:p>
          </table:table-cell>
          <table:table-cell office:value-type="float" office:value="127767.84" table:style-name="ce18">
            <text:p>127.767,84</text:p>
          </table:table-cell>
          <table:table-cell office:value-type="float" office:value="120600.98999999999" table:style-name="ce18">
            <text:p>120.600,99</text:p>
          </table:table-cell>
          <table:table-cell office:value-type="float" office:value="117031.05" table:style-name="ce18">
            <text:p>117.031,05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509077.45999999996" table:style-name="ce16">
            <text:p>509.077,46</text:p>
          </table:table-cell>
          <table:table-cell office:value-type="float" office:value="493943.26999999996" table:style-name="ce16">
            <text:p>493.943,27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145798.51" table:style-name="ce18">
            <text:p>145.798,51</text:p>
          </table:table-cell>
          <table:table-cell office:value-type="float" office:value="143220.54" table:style-name="ce18">
            <text:p>143.220,54</text:p>
          </table:table-cell>
          <table:table-cell office:value-type="float" office:value="115307.93" table:style-name="ce18">
            <text:p>115.307,93</text:p>
          </table:table-cell>
          <table:table-cell office:value-type="float" office:value="113269.09" table:style-name="ce18">
            <text:p>113.269,09</text:p>
          </table:table-cell>
          <table:table-cell office:value-type="float" office:value="123243.63" table:style-name="ce18">
            <text:p>123.243,63</text:p>
          </table:table-cell>
          <table:table-cell office:value-type="float" office:value="121064.47" table:style-name="ce18">
            <text:p>121.064,47</text:p>
          </table:table-cell>
          <table:table-cell office:value-type="float" office:value="106173.1" table:style-name="ce18">
            <text:p>106.173,10</text:p>
          </table:table-cell>
          <table:table-cell office:value-type="float" office:value="104295.78" table:style-name="ce18">
            <text:p>104.295,78</text:p>
          </table:table-cell>
          <table:table-cell office:value-type="float" office:value="120998.1" table:style-name="ce18">
            <text:p>120.998,10</text:p>
          </table:table-cell>
          <table:table-cell office:value-type="float" office:value="118858.64" table:style-name="ce18">
            <text:p>118.858,64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611521.27" table:style-name="ce16">
            <text:p>611.521,27</text:p>
          </table:table-cell>
          <table:table-cell office:value-type="float" office:value="600708.52" table:style-name="ce16">
            <text:p>600.708,5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39239.120000000003" table:style-name="ce18">
            <text:p>39.239,12</text:p>
          </table:table-cell>
          <table:table-cell office:value-type="float" office:value="38850.61" table:style-name="ce18">
            <text:p>38.850,61</text:p>
          </table:table-cell>
          <table:table-cell office:value-type="float" office:value="45915.13" table:style-name="ce18">
            <text:p>45.915,13</text:p>
          </table:table-cell>
          <table:table-cell office:value-type="float" office:value="45460.52" table:style-name="ce18">
            <text:p>45.460,52</text:p>
          </table:table-cell>
          <table:table-cell office:value-type="float" office:value="70192.28" table:style-name="ce18">
            <text:p>70.192,28</text:p>
          </table:table-cell>
          <table:table-cell office:value-type="float" office:value="69497.31" table:style-name="ce18">
            <text:p>69.497,31</text:p>
          </table:table-cell>
          <table:table-cell office:value-type="float" office:value="61612.86" table:style-name="ce18">
            <text:p>61.612,86</text:p>
          </table:table-cell>
          <table:table-cell office:value-type="float" office:value="61002.83" table:style-name="ce18">
            <text:p>61.002,83</text:p>
          </table:table-cell>
          <table:table-cell office:value-type="float" office:value="63137.279999999999" table:style-name="ce18">
            <text:p>63.137,28</text:p>
          </table:table-cell>
          <table:table-cell office:value-type="float" office:value="62512.160000000003" table:style-name="ce18">
            <text:p>62.512,16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80096.67000000004" table:style-name="ce16">
            <text:p>280.096,67</text:p>
          </table:table-cell>
          <table:table-cell office:value-type="float" office:value="277323.43000000005" table:style-name="ce16">
            <text:p>277.323,43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228030.01" table:style-name="ce16">
            <text:p>228.030,01</text:p>
          </table:table-cell>
          <table:table-cell office:value-type="float" office:value="223936.68000000002" table:style-name="ce16">
            <text:p>223.936,68</text:p>
          </table:table-cell>
          <table:table-cell office:value-type="float" office:value="254578.84" table:style-name="ce16">
            <text:p>254.578,84</text:p>
          </table:table-cell>
          <table:table-cell office:value-type="float" office:value="249342" table:style-name="ce16">
            <text:p>249.342,00</text:p>
          </table:table-cell>
          <table:table-cell office:value-type="float" office:value="356965.5" table:style-name="ce16">
            <text:p>356.965,50</text:p>
          </table:table-cell>
          <table:table-cell office:value-type="float" office:value="349845.52" table:style-name="ce16">
            <text:p>349.845,52</text:p>
          </table:table-cell>
          <table:table-cell office:value-type="float" office:value="336995.84000000003" table:style-name="ce16">
            <text:p>336.995,84</text:p>
          </table:table-cell>
          <table:table-cell office:value-type="float" office:value="330262.18999999994" table:style-name="ce16">
            <text:p>330.262,19</text:p>
          </table:table-cell>
          <table:table-cell office:value-type="float" office:value="357058.66" table:style-name="ce16">
            <text:p>357.058,66</text:p>
          </table:table-cell>
          <table:table-cell office:value-type="float" office:value="350206.1" table:style-name="ce16">
            <text:p>350.206,1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1533628.8499999999" table:style-name="ce16">
            <text:p>1.533.628,85</text:p>
          </table:table-cell>
          <table:table-cell office:value-type="float" office:value="1503592.49" table:style-name="ce16">
            <text:p>1.503.592,49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MURCI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4012.87" table:style-name="ce18">
            <text:p>4.012,87</text:p>
          </table:table-cell>
          <table:table-cell office:value-type="float" office:value="3973.14" table:style-name="ce18">
            <text:p>3.973,14</text:p>
          </table:table-cell>
          <table:table-cell office:value-type="float" office:value="3565.43" table:style-name="ce18">
            <text:p>3.565,43</text:p>
          </table:table-cell>
          <table:table-cell office:value-type="float" office:value="3530.13" table:style-name="ce18">
            <text:p>3.530,13</text:p>
          </table:table-cell>
          <table:table-cell office:value-type="float" office:value="3980.07" table:style-name="ce18">
            <text:p>3.980,07</text:p>
          </table:table-cell>
          <table:table-cell office:value-type="float" office:value="3940.66" table:style-name="ce18">
            <text:p>3.940,66</text:p>
          </table:table-cell>
          <table:table-cell office:value-type="float" office:value="6059.77" table:style-name="ce18">
            <text:p>6.059,77</text:p>
          </table:table-cell>
          <table:table-cell office:value-type="float" office:value="5999.77" table:style-name="ce18">
            <text:p>5.999,77</text:p>
          </table:table-cell>
          <table:table-cell office:value-type="float" office:value="10003.290000000001" table:style-name="ce18">
            <text:p>10.003,29</text:p>
          </table:table-cell>
          <table:table-cell office:value-type="float" office:value="9904.25" table:style-name="ce18">
            <text:p>9.904,25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7621.43" table:style-name="ce16">
            <text:p>27.621,43</text:p>
          </table:table-cell>
          <table:table-cell office:value-type="float" office:value="27347.95" table:style-name="ce16">
            <text:p>27.347,95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692551.33000000007" table:style-name="ce18">
            <text:p>692.551,33</text:p>
          </table:table-cell>
          <table:table-cell office:value-type="float" office:value="677344.92999999993" table:style-name="ce18">
            <text:p>677.344,93</text:p>
          </table:table-cell>
          <table:table-cell office:value-type="float" office:value="510010.9" table:style-name="ce18">
            <text:p>510.010,90</text:p>
          </table:table-cell>
          <table:table-cell office:value-type="float" office:value="497674.88" table:style-name="ce18">
            <text:p>497.674,88</text:p>
          </table:table-cell>
          <table:table-cell office:value-type="float" office:value="618591.77" table:style-name="ce18">
            <text:p>618.591,77</text:p>
          </table:table-cell>
          <table:table-cell office:value-type="float" office:value="604533.7300000001" table:style-name="ce18">
            <text:p>604.533,73</text:p>
          </table:table-cell>
          <table:table-cell office:value-type="float" office:value="465617.05" table:style-name="ce18">
            <text:p>465.617,05</text:p>
          </table:table-cell>
          <table:table-cell office:value-type="float" office:value="454870.24" table:style-name="ce18">
            <text:p>454.870,24</text:p>
          </table:table-cell>
          <table:table-cell office:value-type="float" office:value="359672.71" table:style-name="ce18">
            <text:p>359.672,71</text:p>
          </table:table-cell>
          <table:table-cell office:value-type="float" office:value="350948.64" table:style-name="ce18">
            <text:p>350.948,64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646443.7599999998" table:style-name="ce16">
            <text:p>2.646.443,76</text:p>
          </table:table-cell>
          <table:table-cell office:value-type="float" office:value="2585372.4200000004" table:style-name="ce16">
            <text:p>2.585.372,4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65321.94" table:style-name="ce18">
            <text:p>65.321,94</text:p>
          </table:table-cell>
          <table:table-cell office:value-type="float" office:value="64166.94" table:style-name="ce18">
            <text:p>64.166,94</text:p>
          </table:table-cell>
          <table:table-cell office:value-type="float" office:value="30253.31" table:style-name="ce18">
            <text:p>30.253,31</text:p>
          </table:table-cell>
          <table:table-cell office:value-type="float" office:value="29718.38" table:style-name="ce18">
            <text:p>29.718,38</text:p>
          </table:table-cell>
          <table:table-cell office:value-type="float" office:value="32107.74" table:style-name="ce18">
            <text:p>32.107,74</text:p>
          </table:table-cell>
          <table:table-cell office:value-type="float" office:value="31540.02" table:style-name="ce18">
            <text:p>31.540,02</text:p>
          </table:table-cell>
          <table:table-cell office:value-type="float" office:value="23765.77" table:style-name="ce18">
            <text:p>23.765,77</text:p>
          </table:table-cell>
          <table:table-cell office:value-type="float" office:value="23345.55" table:style-name="ce18">
            <text:p>23.345,55</text:p>
          </table:table-cell>
          <table:table-cell office:value-type="float" office:value="16993.05" table:style-name="ce18">
            <text:p>16.993,05</text:p>
          </table:table-cell>
          <table:table-cell office:value-type="float" office:value="16692.580000000002" table:style-name="ce18">
            <text:p>16.692,58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68441.81" table:style-name="ce16">
            <text:p>168.441,81</text:p>
          </table:table-cell>
          <table:table-cell office:value-type="float" office:value="165463.47000000003" table:style-name="ce16">
            <text:p>165.463,47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165387.74" table:style-name="ce18">
            <text:p>165.387,74</text:p>
          </table:table-cell>
          <table:table-cell office:value-type="float" office:value="163750.24" table:style-name="ce18">
            <text:p>163.750,24</text:p>
          </table:table-cell>
          <table:table-cell office:value-type="float" office:value="167962.27" table:style-name="ce18">
            <text:p>167.962,27</text:p>
          </table:table-cell>
          <table:table-cell office:value-type="float" office:value="166299.28" table:style-name="ce18">
            <text:p>166.299,28</text:p>
          </table:table-cell>
          <table:table-cell office:value-type="float" office:value="192316.37" table:style-name="ce18">
            <text:p>192.316,37</text:p>
          </table:table-cell>
          <table:table-cell office:value-type="float" office:value="190412.25" table:style-name="ce18">
            <text:p>190.412,25</text:p>
          </table:table-cell>
          <table:table-cell office:value-type="float" office:value="267470.63" table:style-name="ce18">
            <text:p>267.470,63</text:p>
          </table:table-cell>
          <table:table-cell office:value-type="float" office:value="264822.40999999997" table:style-name="ce18">
            <text:p>264.822,41</text:p>
          </table:table-cell>
          <table:table-cell office:value-type="float" office:value="319164.81" table:style-name="ce18">
            <text:p>319.164,81</text:p>
          </table:table-cell>
          <table:table-cell office:value-type="float" office:value="316004.76" table:style-name="ce18">
            <text:p>316.004,76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112301.82" table:style-name="ce16">
            <text:p>1.112.301,82</text:p>
          </table:table-cell>
          <table:table-cell office:value-type="float" office:value="1101288.94" table:style-name="ce16">
            <text:p>1.101.288,94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1015.18" table:style-name="ce18">
            <text:p>1.015,18</text:p>
          </table:table-cell>
          <table:table-cell office:value-type="float" office:value="922.89" table:style-name="ce18">
            <text:p>922,89</text:p>
          </table:table-cell>
          <table:table-cell office:value-type="float" office:value="1881.01" table:style-name="ce18">
            <text:p>1.881,01</text:p>
          </table:table-cell>
          <table:table-cell office:value-type="float" office:value="1710.01" table:style-name="ce18">
            <text:p>1.710,01</text:p>
          </table:table-cell>
          <table:table-cell office:value-type="float" office:value="3165.03" table:style-name="ce18">
            <text:p>3.165,03</text:p>
          </table:table-cell>
          <table:table-cell office:value-type="float" office:value="2877.3" table:style-name="ce18">
            <text:p>2.877,30</text:p>
          </table:table-cell>
          <table:table-cell office:value-type="float" office:value="4736.41" table:style-name="ce18">
            <text:p>4.736,41</text:p>
          </table:table-cell>
          <table:table-cell office:value-type="float" office:value="4305.83" table:style-name="ce18">
            <text:p>4.305,83</text:p>
          </table:table-cell>
          <table:table-cell office:value-type="float" office:value="5678.87" table:style-name="ce18">
            <text:p>5.678,87</text:p>
          </table:table-cell>
          <table:table-cell office:value-type="float" office:value="5162.6099999999997" table:style-name="ce18">
            <text:p>5.162,61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6476.5" table:style-name="ce16">
            <text:p>16.476,50</text:p>
          </table:table-cell>
          <table:table-cell office:value-type="float" office:value="14978.64" table:style-name="ce16">
            <text:p>14.978,64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928289.06" table:style-name="ce16">
            <text:p>928.289,06</text:p>
          </table:table-cell>
          <table:table-cell office:value-type="float" office:value="910158.14" table:style-name="ce16">
            <text:p>910.158,14</text:p>
          </table:table-cell>
          <table:table-cell office:value-type="float" office:value="713672.92" table:style-name="ce16">
            <text:p>713.672,92</text:p>
          </table:table-cell>
          <table:table-cell office:value-type="float" office:value="698932.68" table:style-name="ce16">
            <text:p>698.932,68</text:p>
          </table:table-cell>
          <table:table-cell office:value-type="float" office:value="850160.98" table:style-name="ce16">
            <text:p>850.160,98</text:p>
          </table:table-cell>
          <table:table-cell office:value-type="float" office:value="833303.96000000008" table:style-name="ce16">
            <text:p>833.303,96</text:p>
          </table:table-cell>
          <table:table-cell office:value-type="float" office:value="767649.63" table:style-name="ce16">
            <text:p>767.649,63</text:p>
          </table:table-cell>
          <table:table-cell office:value-type="float" office:value="753343.8" table:style-name="ce16">
            <text:p>753.343,80</text:p>
          </table:table-cell>
          <table:table-cell office:value-type="float" office:value="711512.73" table:style-name="ce16">
            <text:p>711.512,73</text:p>
          </table:table-cell>
          <table:table-cell office:value-type="float" office:value="698712.84000000008" table:style-name="ce16">
            <text:p>698.712,84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3971285.32" table:style-name="ce16">
            <text:p>3.971.285,32</text:p>
          </table:table-cell>
          <table:table-cell office:value-type="float" office:value="3894451.4200000004" table:style-name="ce16">
            <text:p>3.894.451,42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NAVARR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49950.25" table:style-name="ce18">
            <text:p>49.950,25</text:p>
          </table:table-cell>
          <table:table-cell office:value-type="float" office:value="49455.69" table:style-name="ce18">
            <text:p>49.455,69</text:p>
          </table:table-cell>
          <table:table-cell office:value-type="float" office:value="60122.12" table:style-name="ce18">
            <text:p>60.122,12</text:p>
          </table:table-cell>
          <table:table-cell office:value-type="float" office:value="59526.85" table:style-name="ce18">
            <text:p>59.526,85</text:p>
          </table:table-cell>
          <table:table-cell office:value-type="float" office:value="71112.7" table:style-name="ce18">
            <text:p>71.112,70</text:p>
          </table:table-cell>
          <table:table-cell office:value-type="float" office:value="70408.61" table:style-name="ce18">
            <text:p>70.408,61</text:p>
          </table:table-cell>
          <table:table-cell office:value-type="float" office:value="46885.8" table:style-name="ce18">
            <text:p>46.885,80</text:p>
          </table:table-cell>
          <table:table-cell office:value-type="float" office:value="46421.58" table:style-name="ce18">
            <text:p>46.421,58</text:p>
          </table:table-cell>
          <table:table-cell office:value-type="float" office:value="46954.97" table:style-name="ce18">
            <text:p>46.954,97</text:p>
          </table:table-cell>
          <table:table-cell office:value-type="float" office:value="46490.07" table:style-name="ce18">
            <text:p>46.490,07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75025.83999999997" table:style-name="ce16">
            <text:p>275.025,84</text:p>
          </table:table-cell>
          <table:table-cell office:value-type="float" office:value="272302.80000000005" table:style-name="ce16">
            <text:p>272.302,8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307756.39" table:style-name="ce18">
            <text:p>307.756,39</text:p>
          </table:table-cell>
          <table:table-cell office:value-type="float" office:value="298641.57" table:style-name="ce18">
            <text:p>298.641,57</text:p>
          </table:table-cell>
          <table:table-cell office:value-type="float" office:value="128974.83000000002" table:style-name="ce18">
            <text:p>128.974,83</text:p>
          </table:table-cell>
          <table:table-cell office:value-type="float" office:value="122822.38" table:style-name="ce18">
            <text:p>122.822,38</text:p>
          </table:table-cell>
          <table:table-cell office:value-type="float" office:value="113324.86" table:style-name="ce18">
            <text:p>113.324,86</text:p>
          </table:table-cell>
          <table:table-cell office:value-type="float" office:value="107013.92" table:style-name="ce18">
            <text:p>107.013,92</text:p>
          </table:table-cell>
          <table:table-cell office:value-type="float" office:value="93444.65" table:style-name="ce18">
            <text:p>93.444,65</text:p>
          </table:table-cell>
          <table:table-cell office:value-type="float" office:value="87983.01999999999" table:style-name="ce18">
            <text:p>87.983,02</text:p>
          </table:table-cell>
          <table:table-cell office:value-type="float" office:value="80908.340000000011" table:style-name="ce18">
            <text:p>80.908,34</text:p>
          </table:table-cell>
          <table:table-cell office:value-type="float" office:value="76017.86" table:style-name="ce18">
            <text:p>76.017,86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724409.07000000007" table:style-name="ce16">
            <text:p>724.409,07</text:p>
          </table:table-cell>
          <table:table-cell office:value-type="float" office:value="692478.75" table:style-name="ce16">
            <text:p>692.478,75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315705.09000000003" table:style-name="ce18">
            <text:p>315.705,09</text:p>
          </table:table-cell>
          <table:table-cell office:value-type="float" office:value="310122.88" table:style-name="ce18">
            <text:p>310.122,88</text:p>
          </table:table-cell>
          <table:table-cell office:value-type="float" office:value="271043.84000000003" table:style-name="ce18">
            <text:p>271.043,84</text:p>
          </table:table-cell>
          <table:table-cell office:value-type="float" office:value="266251.32" table:style-name="ce18">
            <text:p>266.251,32</text:p>
          </table:table-cell>
          <table:table-cell office:value-type="float" office:value="307352.06" table:style-name="ce18">
            <text:p>307.352,06</text:p>
          </table:table-cell>
          <table:table-cell office:value-type="float" office:value="301917.53999999998" table:style-name="ce18">
            <text:p>301.917,54</text:p>
          </table:table-cell>
          <table:table-cell office:value-type="float" office:value="244695.41" table:style-name="ce18">
            <text:p>244.695,41</text:p>
          </table:table-cell>
          <table:table-cell office:value-type="float" office:value="240368.77" table:style-name="ce18">
            <text:p>240.368,77</text:p>
          </table:table-cell>
          <table:table-cell office:value-type="float" office:value="172569.23" table:style-name="ce18">
            <text:p>172.569,23</text:p>
          </table:table-cell>
          <table:table-cell office:value-type="float" office:value="169517.91" table:style-name="ce18">
            <text:p>169.517,91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311365.6299999999" table:style-name="ce16">
            <text:p>1.311.365,63</text:p>
          </table:table-cell>
          <table:table-cell office:value-type="float" office:value="1288178.42" table:style-name="ce16">
            <text:p>1.288.178,4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19323.16" table:style-name="ce18">
            <text:p>19.323,16</text:p>
          </table:table-cell>
          <table:table-cell office:value-type="float" office:value="19131.84" table:style-name="ce18">
            <text:p>19.131,84</text:p>
          </table:table-cell>
          <table:table-cell office:value-type="float" office:value="24681.74" table:style-name="ce18">
            <text:p>24.681,74</text:p>
          </table:table-cell>
          <table:table-cell office:value-type="float" office:value="24437.37" table:style-name="ce18">
            <text:p>24.437,37</text:p>
          </table:table-cell>
          <table:table-cell office:value-type="float" office:value="30310.76" table:style-name="ce18">
            <text:p>30.310,76</text:p>
          </table:table-cell>
          <table:table-cell office:value-type="float" office:value="30010.65" table:style-name="ce18">
            <text:p>30.010,65</text:p>
          </table:table-cell>
          <table:table-cell office:value-type="float" office:value="49565.64" table:style-name="ce18">
            <text:p>49.565,64</text:p>
          </table:table-cell>
          <table:table-cell office:value-type="float" office:value="49074.89" table:style-name="ce18">
            <text:p>49.074,89</text:p>
          </table:table-cell>
          <table:table-cell office:value-type="float" office:value="56938.559999999998" table:style-name="ce18">
            <text:p>56.938,56</text:p>
          </table:table-cell>
          <table:table-cell office:value-type="float" office:value="56374.81" table:style-name="ce18">
            <text:p>56.374,81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80819.86" table:style-name="ce16">
            <text:p>180.819,86</text:p>
          </table:table-cell>
          <table:table-cell office:value-type="float" office:value="179029.56" table:style-name="ce16">
            <text:p>179.029,56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692734.89" table:style-name="ce16">
            <text:p>692.734,89</text:p>
          </table:table-cell>
          <table:table-cell office:value-type="float" office:value="677351.98" table:style-name="ce16">
            <text:p>677.351,98</text:p>
          </table:table-cell>
          <table:table-cell office:value-type="float" office:value="484822.53" table:style-name="ce16">
            <text:p>484.822,53</text:p>
          </table:table-cell>
          <table:table-cell office:value-type="float" office:value="473037.92" table:style-name="ce16">
            <text:p>473.037,92</text:p>
          </table:table-cell>
          <table:table-cell office:value-type="float" office:value="522100.38" table:style-name="ce16">
            <text:p>522.100,38</text:p>
          </table:table-cell>
          <table:table-cell office:value-type="float" office:value="509350.72" table:style-name="ce16">
            <text:p>509.350,72</text:p>
          </table:table-cell>
          <table:table-cell office:value-type="float" office:value="434591.49999999994" table:style-name="ce16">
            <text:p>434.591,50</text:p>
          </table:table-cell>
          <table:table-cell office:value-type="float" office:value="423848.25999999995" table:style-name="ce16">
            <text:p>423.848,26</text:p>
          </table:table-cell>
          <table:table-cell office:value-type="float" office:value="357371.1" table:style-name="ce16">
            <text:p>357.371,10</text:p>
          </table:table-cell>
          <table:table-cell office:value-type="float" office:value="348400.65" table:style-name="ce16">
            <text:p>348.400,65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2491620.3999999994" table:style-name="ce16">
            <text:p>2.491.620,40</text:p>
          </table:table-cell>
          <table:table-cell office:value-type="float" office:value="2431989.5300000003" table:style-name="ce16">
            <text:p>2.431.989,53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ORENSE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663530.26" table:style-name="ce18">
            <text:p>663.530,26</text:p>
          </table:table-cell>
          <table:table-cell office:value-type="float" office:value="656960.65" table:style-name="ce18">
            <text:p>656.960,65</text:p>
          </table:table-cell>
          <table:table-cell office:value-type="float" office:value="724018.14" table:style-name="ce18">
            <text:p>724.018,14</text:p>
          </table:table-cell>
          <table:table-cell office:value-type="float" office:value="716849.64" table:style-name="ce18">
            <text:p>716.849,64</text:p>
          </table:table-cell>
          <table:table-cell office:value-type="float" office:value="633419.32999999996" table:style-name="ce18">
            <text:p>633.419,33</text:p>
          </table:table-cell>
          <table:table-cell office:value-type="float" office:value="627147.85" table:style-name="ce18">
            <text:p>627.147,85</text:p>
          </table:table-cell>
          <table:table-cell office:value-type="float" office:value="281612.07" table:style-name="ce18">
            <text:p>281.612,07</text:p>
          </table:table-cell>
          <table:table-cell office:value-type="float" office:value="278823.83" table:style-name="ce18">
            <text:p>278.823,83</text:p>
          </table:table-cell>
          <table:table-cell office:value-type="float" office:value="273357.14" table:style-name="ce18">
            <text:p>273.357,14</text:p>
          </table:table-cell>
          <table:table-cell office:value-type="float" office:value="270650.63" table:style-name="ce18">
            <text:p>270.650,63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575936.94" table:style-name="ce16">
            <text:p>2.575.936,94</text:p>
          </table:table-cell>
          <table:table-cell office:value-type="float" office:value="2550432.6" table:style-name="ce16">
            <text:p>2.550.432,6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3788" table:style-name="ce18">
            <text:p>3.788,00</text:p>
          </table:table-cell>
          <table:table-cell office:value-type="float" office:value="3635" table:style-name="ce18">
            <text:p>3.635,00</text:p>
          </table:table-cell>
          <table:table-cell office:value-type="float" office:value="1604" table:style-name="ce18">
            <text:p>1.604,00</text:p>
          </table:table-cell>
          <table:table-cell office:value-type="float" office:value="1539" table:style-name="ce18">
            <text:p>1.539,00</text:p>
          </table:table-cell>
          <table:table-cell office:value-type="float" office:value="1050" table:style-name="ce18">
            <text:p>1.050,00</text:p>
          </table:table-cell>
          <table:table-cell office:value-type="float" office:value="1007" table:style-name="ce18">
            <text:p>1.007,00</text:p>
          </table:table-cell>
          <table:table-cell office:value-type="float" office:value="3603" table:style-name="ce18">
            <text:p>3.603,00</text:p>
          </table:table-cell>
          <table:table-cell office:value-type="float" office:value="3458" table:style-name="ce18">
            <text:p>3.458,00</text:p>
          </table:table-cell>
          <table:table-cell office:value-type="float" office:value="4405" table:style-name="ce18">
            <text:p>4.405,00</text:p>
          </table:table-cell>
          <table:table-cell office:value-type="float" office:value="4228" table:style-name="ce18">
            <text:p>4.228,0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4450" table:style-name="ce16">
            <text:p>14.450,00</text:p>
          </table:table-cell>
          <table:table-cell office:value-type="float" office:value="13867" table:style-name="ce16">
            <text:p>13.867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72161.740000000005" table:style-name="ce18">
            <text:p>72.161,74</text:p>
          </table:table-cell>
          <table:table-cell office:value-type="float" office:value="70885.8" table:style-name="ce18">
            <text:p>70.885,80</text:p>
          </table:table-cell>
          <table:table-cell office:value-type="float" office:value="29665.279999999999" table:style-name="ce18">
            <text:p>29.665,28</text:p>
          </table:table-cell>
          <table:table-cell office:value-type="float" office:value="29140.75" table:style-name="ce18">
            <text:p>29.140,75</text:p>
          </table:table-cell>
          <table:table-cell office:value-type="float" office:value="32404.02" table:style-name="ce18">
            <text:p>32.404,02</text:p>
          </table:table-cell>
          <table:table-cell office:value-type="float" office:value="31831.06" table:style-name="ce18">
            <text:p>31.831,06</text:p>
          </table:table-cell>
          <table:table-cell office:value-type="float" office:value="21101.200000000001" table:style-name="ce18">
            <text:p>21.101,20</text:p>
          </table:table-cell>
          <table:table-cell office:value-type="float" office:value="20728.09" table:style-name="ce18">
            <text:p>20.728,09</text:p>
          </table:table-cell>
          <table:table-cell office:value-type="float" office:value="24288.14" table:style-name="ce18">
            <text:p>24.288,14</text:p>
          </table:table-cell>
          <table:table-cell office:value-type="float" office:value="23858.68" table:style-name="ce18">
            <text:p>23.858,68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79620.38" table:style-name="ce16">
            <text:p>179.620,38</text:p>
          </table:table-cell>
          <table:table-cell office:value-type="float" office:value="176444.38" table:style-name="ce16">
            <text:p>176.444,38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142.29" table:style-name="ce18">
            <text:p>142,29</text:p>
          </table:table-cell>
          <table:table-cell office:value-type="float" office:value="140.88" table:style-name="ce18">
            <text:p>140,88</text:p>
          </table:table-cell>
          <table:table-cell office:value-type="float" office:value="284.60000000000002" table:style-name="ce18">
            <text:p>284,60</text:p>
          </table:table-cell>
          <table:table-cell office:value-type="float" office:value="281.77999999999997" table:style-name="ce18">
            <text:p>281,78</text:p>
          </table:table-cell>
          <table:table-cell office:value-type="float" office:value="500.3" table:style-name="ce18">
            <text:p>500,30</text:p>
          </table:table-cell>
          <table:table-cell office:value-type="float" office:value="495.35" table:style-name="ce18">
            <text:p>495,35</text:p>
          </table:table-cell>
          <table:table-cell office:value-type="float" office:value="572.98" table:style-name="ce18">
            <text:p>572,98</text:p>
          </table:table-cell>
          <table:table-cell office:value-type="float" office:value="567.30999999999995" table:style-name="ce18">
            <text:p>567,31</text:p>
          </table:table-cell>
          <table:table-cell office:value-type="float" office:value="608.73" table:style-name="ce18">
            <text:p>608,73</text:p>
          </table:table-cell>
          <table:table-cell office:value-type="float" office:value="602.70000000000005" table:style-name="ce18">
            <text:p>602,7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108.9" table:style-name="ce16">
            <text:p>2.108,90</text:p>
          </table:table-cell>
          <table:table-cell office:value-type="float" office:value="2088.02" table:style-name="ce16">
            <text:p>2.088,0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739622.29" table:style-name="ce16">
            <text:p>739.622,29</text:p>
          </table:table-cell>
          <table:table-cell office:value-type="float" office:value="731622.33000000007" table:style-name="ce16">
            <text:p>731.622,33</text:p>
          </table:table-cell>
          <table:table-cell office:value-type="float" office:value="755572.02" table:style-name="ce16">
            <text:p>755.572,02</text:p>
          </table:table-cell>
          <table:table-cell office:value-type="float" office:value="747811.17" table:style-name="ce16">
            <text:p>747.811,17</text:p>
          </table:table-cell>
          <table:table-cell office:value-type="float" office:value="667373.64999999991" table:style-name="ce16">
            <text:p>667.373,65</text:p>
          </table:table-cell>
          <table:table-cell office:value-type="float" office:value="660481.26" table:style-name="ce16">
            <text:p>660.481,26</text:p>
          </table:table-cell>
          <table:table-cell office:value-type="float" office:value="306889.25" table:style-name="ce16">
            <text:p>306.889,25</text:p>
          </table:table-cell>
          <table:table-cell office:value-type="float" office:value="303577.23000000004" table:style-name="ce16">
            <text:p>303.577,23</text:p>
          </table:table-cell>
          <table:table-cell office:value-type="float" office:value="302659.01" table:style-name="ce16">
            <text:p>302.659,01</text:p>
          </table:table-cell>
          <table:table-cell office:value-type="float" office:value="299340.01" table:style-name="ce16">
            <text:p>299.340,01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2772116.2199999997" table:style-name="ce16">
            <text:p>2.772.116,22</text:p>
          </table:table-cell>
          <table:table-cell office:value-type="float" office:value="2742832" table:style-name="ce16">
            <text:p>2.742.832,00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ASTURIAS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190893.06" table:style-name="ce18">
            <text:p>190.893,06</text:p>
          </table:table-cell>
          <table:table-cell office:value-type="float" office:value="189003.03" table:style-name="ce18">
            <text:p>189.003,03</text:p>
          </table:table-cell>
          <table:table-cell office:value-type="float" office:value="371015.19" table:style-name="ce18">
            <text:p>371.015,19</text:p>
          </table:table-cell>
          <table:table-cell office:value-type="float" office:value="367341.77" table:style-name="ce18">
            <text:p>367.341,77</text:p>
          </table:table-cell>
          <table:table-cell office:value-type="float" office:value="225573.06" table:style-name="ce18">
            <text:p>225.573,06</text:p>
          </table:table-cell>
          <table:table-cell office:value-type="float" office:value="223339.66" table:style-name="ce18">
            <text:p>223.339,66</text:p>
          </table:table-cell>
          <table:table-cell office:value-type="float" office:value="136911.9" table:style-name="ce18">
            <text:p>136.911,90</text:p>
          </table:table-cell>
          <table:table-cell office:value-type="float" office:value="135556.34" table:style-name="ce18">
            <text:p>135.556,34</text:p>
          </table:table-cell>
          <table:table-cell office:value-type="float" office:value="128727.13" table:style-name="ce18">
            <text:p>128.727,13</text:p>
          </table:table-cell>
          <table:table-cell office:value-type="float" office:value="127452.6" table:style-name="ce18">
            <text:p>127.452,6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053120.3400000001" table:style-name="ce16">
            <text:p>1.053.120,34</text:p>
          </table:table-cell>
          <table:table-cell office:value-type="float" office:value="1042693.4" table:style-name="ce16">
            <text:p>1.042.693,4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447346.44" table:style-name="ce18">
            <text:p>447.346,44</text:p>
          </table:table-cell>
          <table:table-cell office:value-type="float" office:value="430078.61" table:style-name="ce18">
            <text:p>430.078,61</text:p>
          </table:table-cell>
          <table:table-cell office:value-type="float" office:value="267118.49" table:style-name="ce18">
            <text:p>267.118,49</text:p>
          </table:table-cell>
          <table:table-cell office:value-type="float" office:value="255431.17" table:style-name="ce18">
            <text:p>255.431,17</text:p>
          </table:table-cell>
          <table:table-cell office:value-type="float" office:value="315314.82" table:style-name="ce18">
            <text:p>315.314,82</text:p>
          </table:table-cell>
          <table:table-cell office:value-type="float" office:value="300879.49" table:style-name="ce18">
            <text:p>300.879,49</text:p>
          </table:table-cell>
          <table:table-cell office:value-type="float" office:value="334867.61" table:style-name="ce18">
            <text:p>334.867,61</text:p>
          </table:table-cell>
          <table:table-cell office:value-type="float" office:value="320780.66000000003" table:style-name="ce18">
            <text:p>320.780,66</text:p>
          </table:table-cell>
          <table:table-cell office:value-type="float" office:value="504726.9" table:style-name="ce18">
            <text:p>504.726,90</text:p>
          </table:table-cell>
          <table:table-cell office:value-type="float" office:value="480674.72000000003" table:style-name="ce18">
            <text:p>480.674,72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869374.2599999998" table:style-name="ce16">
            <text:p>1.869.374,26</text:p>
          </table:table-cell>
          <table:table-cell office:value-type="float" office:value="1787844.6500000001" table:style-name="ce16">
            <text:p>1.787.844,65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211789.01" table:style-name="ce18">
            <text:p>211.789,01</text:p>
          </table:table-cell>
          <table:table-cell office:value-type="float" office:value="208044.21" table:style-name="ce18">
            <text:p>208.044,21</text:p>
          </table:table-cell>
          <table:table-cell office:value-type="float" office:value="138093.88" table:style-name="ce18">
            <text:p>138.093,88</text:p>
          </table:table-cell>
          <table:table-cell office:value-type="float" office:value="135652.14000000001" table:style-name="ce18">
            <text:p>135.652,14</text:p>
          </table:table-cell>
          <table:table-cell office:value-type="float" office:value="78348.95" table:style-name="ce18">
            <text:p>78.348,95</text:p>
          </table:table-cell>
          <table:table-cell office:value-type="float" office:value="76963.61" table:style-name="ce18">
            <text:p>76.963,61</text:p>
          </table:table-cell>
          <table:table-cell office:value-type="float" office:value="58660.88" table:style-name="ce18">
            <text:p>58.660,88</text:p>
          </table:table-cell>
          <table:table-cell office:value-type="float" office:value="57623.65" table:style-name="ce18">
            <text:p>57.623,65</text:p>
          </table:table-cell>
          <table:table-cell office:value-type="float" office:value="52185.46" table:style-name="ce18">
            <text:p>52.185,46</text:p>
          </table:table-cell>
          <table:table-cell office:value-type="float" office:value="51262.73" table:style-name="ce18">
            <text:p>51.262,73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539078.18000000005" table:style-name="ce16">
            <text:p>539.078,18</text:p>
          </table:table-cell>
          <table:table-cell office:value-type="float" office:value="529546.34" table:style-name="ce16">
            <text:p>529.546,34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23.75" table:style-name="ce18">
            <text:p>23,75</text:p>
          </table:table-cell>
          <table:table-cell office:value-type="float" office:value="23.51" table:style-name="ce18">
            <text:p>23,51</text:p>
          </table:table-cell>
          <table:table-cell office:value-type="float" office:value="33.119999999999997" table:style-name="ce18">
            <text:p>33,12</text:p>
          </table:table-cell>
          <table:table-cell office:value-type="float" office:value="32.79" table:style-name="ce18">
            <text:p>32,79</text:p>
          </table:table-cell>
          <table:table-cell office:value-type="float" office:value="24.48" table:style-name="ce18">
            <text:p>24,48</text:p>
          </table:table-cell>
          <table:table-cell office:value-type="float" office:value="24.24" table:style-name="ce18">
            <text:p>24,24</text:p>
          </table:table-cell>
          <table:table-cell office:value-type="float" office:value="45.68" table:style-name="ce18">
            <text:p>45,68</text:p>
          </table:table-cell>
          <table:table-cell office:value-type="float" office:value="45.23" table:style-name="ce18">
            <text:p>45,23</text:p>
          </table:table-cell>
          <table:table-cell office:value-type="float" office:value="75.3" table:style-name="ce18">
            <text:p>75,30</text:p>
          </table:table-cell>
          <table:table-cell office:value-type="float" office:value="74.55" table:style-name="ce18">
            <text:p>74,55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02.32999999999998" table:style-name="ce16">
            <text:p>202,33</text:p>
          </table:table-cell>
          <table:table-cell office:value-type="float" office:value="200.32" table:style-name="ce16">
            <text:p>200,3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850052.26" table:style-name="ce16">
            <text:p>850.052,26</text:p>
          </table:table-cell>
          <table:table-cell office:value-type="float" office:value="827149.36" table:style-name="ce16">
            <text:p>827.149,36</text:p>
          </table:table-cell>
          <table:table-cell office:value-type="float" office:value="776260.67999999993" table:style-name="ce16">
            <text:p>776.260,68</text:p>
          </table:table-cell>
          <table:table-cell office:value-type="float" office:value="758457.87000000011" table:style-name="ce16">
            <text:p>758.457,87</text:p>
          </table:table-cell>
          <table:table-cell office:value-type="float" office:value="619261.31000000006" table:style-name="ce16">
            <text:p>619.261,31</text:p>
          </table:table-cell>
          <table:table-cell office:value-type="float" office:value="601207" table:style-name="ce16">
            <text:p>601.207,00</text:p>
          </table:table-cell>
          <table:table-cell office:value-type="float" office:value="530486.06999999995" table:style-name="ce16">
            <text:p>530.486,07</text:p>
          </table:table-cell>
          <table:table-cell office:value-type="float" office:value="514005.88" table:style-name="ce16">
            <text:p>514.005,88</text:p>
          </table:table-cell>
          <table:table-cell office:value-type="float" office:value="685714.79" table:style-name="ce16">
            <text:p>685.714,79</text:p>
          </table:table-cell>
          <table:table-cell office:value-type="float" office:value="659464.6" table:style-name="ce16">
            <text:p>659.464,6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3461775.1099999994" table:style-name="ce16">
            <text:p>3.461.775,11</text:p>
          </table:table-cell>
          <table:table-cell office:value-type="float" office:value="3360284.71" table:style-name="ce16">
            <text:p>3.360.284,71</text:p>
          </table:table-cell>
          <table:table-cell table:number-columns-repeated="16357"/>
        </table:table-row>
        <table:table-row table:number-rows-repeated="4" table:style-name="ro1">
          <table:table-cell table:number-columns-repeated="16384"/>
        </table:table-row>
        <table:table-row table:number-rows-repeated="2" table:style-name="ro1">
          <table:table-cell table:number-columns-repeated="2" table:style-name="ce1"/>
          <table:table-cell table:style-name="ce23"/>
          <table:table-cell table:number-columns-repeated="16381" table:style-name="ce1"/>
        </table:table-row>
        <table:table-row table:number-rows-repeated="1048561" table:style-name="ro1">
          <table:table-cell table:number-columns-repeated="16384"/>
        </table:table-row>
      </table:table>
      <table:table table:name="PALENCI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11203.95" table:style-name="ce18">
            <text:p>11.203,95</text:p>
          </table:table-cell>
          <table:table-cell office:value-type="float" office:value="11093.02" table:style-name="ce18">
            <text:p>11.093,02</text:p>
          </table:table-cell>
          <table:table-cell office:value-type="float" office:value="37946.39" table:style-name="ce18">
            <text:p>37.946,39</text:p>
          </table:table-cell>
          <table:table-cell office:value-type="float" office:value="37570.68" table:style-name="ce18">
            <text:p>37.570,68</text:p>
          </table:table-cell>
          <table:table-cell office:value-type="float" office:value="10727.97" table:style-name="ce18">
            <text:p>10.727,97</text:p>
          </table:table-cell>
          <table:table-cell office:value-type="float" office:value="10621.75" table:style-name="ce18">
            <text:p>10.621,75</text:p>
          </table:table-cell>
          <table:table-cell office:value-type="float" office:value="18698.28" table:style-name="ce18">
            <text:p>18.698,28</text:p>
          </table:table-cell>
          <table:table-cell office:value-type="float" office:value="18513.150000000001" table:style-name="ce18">
            <text:p>18.513,15</text:p>
          </table:table-cell>
          <table:table-cell office:value-type="float" office:value="21469.79" table:style-name="ce18">
            <text:p>21.469,79</text:p>
          </table:table-cell>
          <table:table-cell office:value-type="float" office:value="21257.22" table:style-name="ce18">
            <text:p>21.257,22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00046.38" table:style-name="ce16">
            <text:p>100.046,38</text:p>
          </table:table-cell>
          <table:table-cell office:value-type="float" office:value="99055.82" table:style-name="ce16">
            <text:p>99.055,8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22046" table:style-name="ce18">
            <text:p>22.046,00</text:p>
          </table:table-cell>
          <table:table-cell office:value-type="float" office:value="21494" table:style-name="ce18">
            <text:p>21.494,00</text:p>
          </table:table-cell>
          <table:table-cell office:value-type="float" office:value="8868" table:style-name="ce18">
            <text:p>8.868,00</text:p>
          </table:table-cell>
          <table:table-cell office:value-type="float" office:value="8615" table:style-name="ce18">
            <text:p>8.615,00</text:p>
          </table:table-cell>
          <table:table-cell office:value-type="float" office:value="9514" table:style-name="ce18">
            <text:p>9.514,00</text:p>
          </table:table-cell>
          <table:table-cell office:value-type="float" office:value="9281" table:style-name="ce18">
            <text:p>9.281,00</text:p>
          </table:table-cell>
          <table:table-cell office:value-type="float" office:value="19231" table:style-name="ce18">
            <text:p>19.231,00</text:p>
          </table:table-cell>
          <table:table-cell office:value-type="float" office:value="18578" table:style-name="ce18">
            <text:p>18.578,00</text:p>
          </table:table-cell>
          <table:table-cell office:value-type="float" office:value="26826" table:style-name="ce18">
            <text:p>26.826,00</text:p>
          </table:table-cell>
          <table:table-cell office:value-type="float" office:value="26140" table:style-name="ce18">
            <text:p>26.140,0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86485" table:style-name="ce16">
            <text:p>86.485,00</text:p>
          </table:table-cell>
          <table:table-cell office:value-type="float" office:value="84108" table:style-name="ce16">
            <text:p>84.108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373748.99" table:style-name="ce18">
            <text:p>373.748,99</text:p>
          </table:table-cell>
          <table:table-cell office:value-type="float" office:value="367140.46" table:style-name="ce18">
            <text:p>367.140,46</text:p>
          </table:table-cell>
          <table:table-cell office:value-type="float" office:value="318766.77" table:style-name="ce18">
            <text:p>318.766,77</text:p>
          </table:table-cell>
          <table:table-cell office:value-type="float" office:value="313130.42" table:style-name="ce18">
            <text:p>313.130,42</text:p>
          </table:table-cell>
          <table:table-cell office:value-type="float" office:value="221000.53" table:style-name="ce18">
            <text:p>221.000,53</text:p>
          </table:table-cell>
          <table:table-cell office:value-type="float" office:value="217092.86" table:style-name="ce18">
            <text:p>217.092,86</text:p>
          </table:table-cell>
          <table:table-cell office:value-type="float" office:value="111794.14" table:style-name="ce18">
            <text:p>111.794,14</text:p>
          </table:table-cell>
          <table:table-cell office:value-type="float" office:value="109817.43" table:style-name="ce18">
            <text:p>109.817,43</text:p>
          </table:table-cell>
          <table:table-cell office:value-type="float" office:value="119870.7" table:style-name="ce18">
            <text:p>119.870,70</text:p>
          </table:table-cell>
          <table:table-cell office:value-type="float" office:value="117751.18" table:style-name="ce18">
            <text:p>117.751,18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145181.1300000001" table:style-name="ce16">
            <text:p>1.145.181,13</text:p>
          </table:table-cell>
          <table:table-cell office:value-type="float" office:value="1124932.3499999999" table:style-name="ce16">
            <text:p>1.124.932,35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31450.3" table:style-name="ce18">
            <text:p>31.450,30</text:p>
          </table:table-cell>
          <table:table-cell office:value-type="float" office:value="31138.91" table:style-name="ce18">
            <text:p>31.138,91</text:p>
          </table:table-cell>
          <table:table-cell office:value-type="float" office:value="43155.81" table:style-name="ce18">
            <text:p>43.155,81</text:p>
          </table:table-cell>
          <table:table-cell office:value-type="float" office:value="42728.52" table:style-name="ce18">
            <text:p>42.728,52</text:p>
          </table:table-cell>
          <table:table-cell office:value-type="float" office:value="97188.42" table:style-name="ce18">
            <text:p>97.188,42</text:p>
          </table:table-cell>
          <table:table-cell office:value-type="float" office:value="96226.16" table:style-name="ce18">
            <text:p>96.226,16</text:p>
          </table:table-cell>
          <table:table-cell office:value-type="float" office:value="121593.74" table:style-name="ce18">
            <text:p>121.593,74</text:p>
          </table:table-cell>
          <table:table-cell office:value-type="float" office:value="120389.84" table:style-name="ce18">
            <text:p>120.389,84</text:p>
          </table:table-cell>
          <table:table-cell office:value-type="float" office:value="202365.33" table:style-name="ce18">
            <text:p>202.365,33</text:p>
          </table:table-cell>
          <table:table-cell office:value-type="float" office:value="200361.71" table:style-name="ce18">
            <text:p>200.361,71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495753.6" table:style-name="ce16">
            <text:p>495.753,60</text:p>
          </table:table-cell>
          <table:table-cell office:value-type="float" office:value="490845.14" table:style-name="ce16">
            <text:p>490.845,14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438449.24" table:style-name="ce16">
            <text:p>438.449,24</text:p>
          </table:table-cell>
          <table:table-cell office:value-type="float" office:value="430866.39" table:style-name="ce16">
            <text:p>430.866,39</text:p>
          </table:table-cell>
          <table:table-cell office:value-type="float" office:value="408736.97000000003" table:style-name="ce16">
            <text:p>408.736,97</text:p>
          </table:table-cell>
          <table:table-cell office:value-type="float" office:value="402044.62" table:style-name="ce16">
            <text:p>402.044,62</text:p>
          </table:table-cell>
          <table:table-cell office:value-type="float" office:value="338430.92" table:style-name="ce16">
            <text:p>338.430,92</text:p>
          </table:table-cell>
          <table:table-cell office:value-type="float" office:value="333221.77" table:style-name="ce16">
            <text:p>333.221,77</text:p>
          </table:table-cell>
          <table:table-cell office:value-type="float" office:value="271317.16000000003" table:style-name="ce16">
            <text:p>271.317,16</text:p>
          </table:table-cell>
          <table:table-cell office:value-type="float" office:value="267298.42" table:style-name="ce16">
            <text:p>267.298,42</text:p>
          </table:table-cell>
          <table:table-cell office:value-type="float" office:value="370531.81999999995" table:style-name="ce16">
            <text:p>370.531,82</text:p>
          </table:table-cell>
          <table:table-cell office:value-type="float" office:value="365510.11" table:style-name="ce16">
            <text:p>365.510,11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1827466.1099999999" table:style-name="ce16">
            <text:p>1.827.466,11</text:p>
          </table:table-cell>
          <table:table-cell office:value-type="float" office:value="1798941.3099999998" table:style-name="ce16">
            <text:p>1.798.941,31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PALMAS_(LAS)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356708.52" table:style-name="ce18">
            <text:p>356.708,52</text:p>
          </table:table-cell>
          <table:table-cell office:value-type="float" office:value="338567.25999999995" table:style-name="ce18">
            <text:p>338.567,26</text:p>
          </table:table-cell>
          <table:table-cell office:value-type="float" office:value="311696.87" table:style-name="ce18">
            <text:p>311.696,87</text:p>
          </table:table-cell>
          <table:table-cell office:value-type="float" office:value="295019.17" table:style-name="ce18">
            <text:p>295.019,17</text:p>
          </table:table-cell>
          <table:table-cell office:value-type="float" office:value="308857.75999999995" table:style-name="ce18">
            <text:p>308.857,76</text:p>
          </table:table-cell>
          <table:table-cell office:value-type="float" office:value="291898.74" table:style-name="ce18">
            <text:p>291.898,74</text:p>
          </table:table-cell>
          <table:table-cell office:value-type="float" office:value="323882.27999999997" table:style-name="ce18">
            <text:p>323.882,28</text:p>
          </table:table-cell>
          <table:table-cell office:value-type="float" office:value="308445.25" table:style-name="ce18">
            <text:p>308.445,25</text:p>
          </table:table-cell>
          <table:table-cell office:value-type="float" office:value="316490.51999999996" table:style-name="ce18">
            <text:p>316.490,52</text:p>
          </table:table-cell>
          <table:table-cell office:value-type="float" office:value="300470.88" table:style-name="ce18">
            <text:p>300.470,88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617635.95" table:style-name="ce16">
            <text:p>1.617.635,95</text:p>
          </table:table-cell>
          <table:table-cell office:value-type="float" office:value="1534401.2999999998" table:style-name="ce16">
            <text:p>1.534.401,3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62996.42" table:style-name="ce18">
            <text:p>62.996,42</text:p>
          </table:table-cell>
          <table:table-cell office:value-type="float" office:value="61882.53" table:style-name="ce18">
            <text:p>61.882,53</text:p>
          </table:table-cell>
          <table:table-cell office:value-type="float" office:value="55962.94" table:style-name="ce18">
            <text:p>55.962,94</text:p>
          </table:table-cell>
          <table:table-cell office:value-type="float" office:value="54973.42" table:style-name="ce18">
            <text:p>54.973,42</text:p>
          </table:table-cell>
          <table:table-cell office:value-type="float" office:value="95145.09" table:style-name="ce18">
            <text:p>95.145,09</text:p>
          </table:table-cell>
          <table:table-cell office:value-type="float" office:value="93462.76" table:style-name="ce18">
            <text:p>93.462,76</text:p>
          </table:table-cell>
          <table:table-cell office:value-type="float" office:value="51973.05" table:style-name="ce18">
            <text:p>51.973,05</text:p>
          </table:table-cell>
          <table:table-cell office:value-type="float" office:value="51054.080000000002" table:style-name="ce18">
            <text:p>51.054,08</text:p>
          </table:table-cell>
          <table:table-cell office:value-type="float" office:value="62014.35" table:style-name="ce18">
            <text:p>62.014,35</text:p>
          </table:table-cell>
          <table:table-cell office:value-type="float" office:value="60917.83" table:style-name="ce18">
            <text:p>60.917,83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328091.84999999998" table:style-name="ce16">
            <text:p>328.091,85</text:p>
          </table:table-cell>
          <table:table-cell office:value-type="float" office:value="322290.62" table:style-name="ce16">
            <text:p>322.290,6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21576.26" table:style-name="ce18">
            <text:p>21.576,26</text:p>
          </table:table-cell>
          <table:table-cell office:value-type="float" office:value="21362.63" table:style-name="ce18">
            <text:p>21.362,63</text:p>
          </table:table-cell>
          <table:table-cell office:value-type="float" office:value="24250.31" table:style-name="ce18">
            <text:p>24.250,31</text:p>
          </table:table-cell>
          <table:table-cell office:value-type="float" office:value="24010.21" table:style-name="ce18">
            <text:p>24.010,21</text:p>
          </table:table-cell>
          <table:table-cell office:value-type="float" office:value="21353.4" table:style-name="ce18">
            <text:p>21.353,40</text:p>
          </table:table-cell>
          <table:table-cell office:value-type="float" office:value="21141.98" table:style-name="ce18">
            <text:p>21.141,98</text:p>
          </table:table-cell>
          <table:table-cell office:value-type="float" office:value="27984.799999999999" table:style-name="ce18">
            <text:p>27.984,80</text:p>
          </table:table-cell>
          <table:table-cell office:value-type="float" office:value="27707.72" table:style-name="ce18">
            <text:p>27.707,72</text:p>
          </table:table-cell>
          <table:table-cell office:value-type="float" office:value="31538.6" table:style-name="ce18">
            <text:p>31.538,60</text:p>
          </table:table-cell>
          <table:table-cell office:value-type="float" office:value="31226.34" table:style-name="ce18">
            <text:p>31.226,34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26703.37" table:style-name="ce16">
            <text:p>126.703,37</text:p>
          </table:table-cell>
          <table:table-cell office:value-type="float" office:value="125448.87999999999" table:style-name="ce16">
            <text:p>125.448,88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441281.2" table:style-name="ce16">
            <text:p>441.281,20</text:p>
          </table:table-cell>
          <table:table-cell office:value-type="float" office:value="421812.41999999993" table:style-name="ce16">
            <text:p>421.812,42</text:p>
          </table:table-cell>
          <table:table-cell office:value-type="float" office:value="391910.12" table:style-name="ce16">
            <text:p>391.910,12</text:p>
          </table:table-cell>
          <table:table-cell office:value-type="float" office:value="374002.8" table:style-name="ce16">
            <text:p>374.002,80</text:p>
          </table:table-cell>
          <table:table-cell office:value-type="float" office:value="425356.24999999994" table:style-name="ce16">
            <text:p>425.356,25</text:p>
          </table:table-cell>
          <table:table-cell office:value-type="float" office:value="406503.48" table:style-name="ce16">
            <text:p>406.503,48</text:p>
          </table:table-cell>
          <table:table-cell office:value-type="float" office:value="403840.13" table:style-name="ce16">
            <text:p>403.840,13</text:p>
          </table:table-cell>
          <table:table-cell office:value-type="float" office:value="387207.05" table:style-name="ce16">
            <text:p>387.207,05</text:p>
          </table:table-cell>
          <table:table-cell office:value-type="float" office:value="410043.47" table:style-name="ce16">
            <text:p>410.043,47</text:p>
          </table:table-cell>
          <table:table-cell office:value-type="float" office:value="392615.05" table:style-name="ce16">
            <text:p>392.615,05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2072431.17" table:style-name="ce16">
            <text:p>2.072.431,17</text:p>
          </table:table-cell>
          <table:table-cell office:value-type="float" office:value="1982140.7999999998" table:style-name="ce16">
            <text:p>1.982.140,80</text:p>
          </table:table-cell>
          <table:table-cell table:number-columns-repeated="16357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style-name="ce1"/>
          <table:table-cell table:number-columns-repeated="16" table:style-name="ce24"/>
          <table:table-cell table:number-columns-repeated="16367" table:style-name="ce1"/>
        </table:table-row>
        <table:table-row table:style-name="ro1">
          <table:table-cell table:style-name="ce1"/>
          <table:table-cell table:number-columns-repeated="16" table:style-name="ce25"/>
          <table:table-cell table:number-columns-repeated="16367" table:style-name="ce1"/>
        </table:table-row>
        <table:table-row table:number-rows-repeated="1048563" table:style-name="ro1">
          <table:table-cell table:number-columns-repeated="16384"/>
        </table:table-row>
      </table:table>
      <table:table table:name="PONTEVEDR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80348.759999999995" table:style-name="ce18">
            <text:p>80.348,76</text:p>
          </table:table-cell>
          <table:table-cell office:value-type="float" office:value="79553.23" table:style-name="ce18">
            <text:p>79.553,23</text:p>
          </table:table-cell>
          <table:table-cell office:value-type="float" office:value="108489.87" table:style-name="ce18">
            <text:p>108.489,87</text:p>
          </table:table-cell>
          <table:table-cell office:value-type="float" office:value="107415.71" table:style-name="ce18">
            <text:p>107.415,71</text:p>
          </table:table-cell>
          <table:table-cell office:value-type="float" office:value="46916.76" table:style-name="ce18">
            <text:p>46.916,76</text:p>
          </table:table-cell>
          <table:table-cell office:value-type="float" office:value="46452.24" table:style-name="ce18">
            <text:p>46.452,24</text:p>
          </table:table-cell>
          <table:table-cell office:value-type="float" office:value="21736.02" table:style-name="ce18">
            <text:p>21.736,02</text:p>
          </table:table-cell>
          <table:table-cell office:value-type="float" office:value="21520.81" table:style-name="ce18">
            <text:p>21.520,81</text:p>
          </table:table-cell>
          <table:table-cell office:value-type="float" office:value="18077.810000000001" table:style-name="ce18">
            <text:p>18.077,81</text:p>
          </table:table-cell>
          <table:table-cell office:value-type="float" office:value="17898.82" table:style-name="ce18">
            <text:p>17.898,82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75569.22000000003" table:style-name="ce16">
            <text:p>275.569,22</text:p>
          </table:table-cell>
          <table:table-cell office:value-type="float" office:value="272840.81" table:style-name="ce16">
            <text:p>272.840,81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20061.21" table:style-name="ce18">
            <text:p>20.061,21</text:p>
          </table:table-cell>
          <table:table-cell office:value-type="float" office:value="18619.34" table:style-name="ce18">
            <text:p>18.619,34</text:p>
          </table:table-cell>
          <table:table-cell office:value-type="float" office:value="18451.419999999998" table:style-name="ce18">
            <text:p>18.451,42</text:p>
          </table:table-cell>
          <table:table-cell office:value-type="float" office:value="17087.84" table:style-name="ce18">
            <text:p>17.087,84</text:p>
          </table:table-cell>
          <table:table-cell office:value-type="float" office:value="19520.12" table:style-name="ce18">
            <text:p>19.520,12</text:p>
          </table:table-cell>
          <table:table-cell office:value-type="float" office:value="18083.2" table:style-name="ce18">
            <text:p>18.083,20</text:p>
          </table:table-cell>
          <table:table-cell office:value-type="float" office:value="22757.059999999998" table:style-name="ce18">
            <text:p>22.757,06</text:p>
          </table:table-cell>
          <table:table-cell office:value-type="float" office:value="21232.399999999998" table:style-name="ce18">
            <text:p>21.232,40</text:p>
          </table:table-cell>
          <table:table-cell office:value-type="float" office:value="23001.84" table:style-name="ce18">
            <text:p>23.001,84</text:p>
          </table:table-cell>
          <table:table-cell office:value-type="float" office:value="21464.77" table:style-name="ce18">
            <text:p>21.464,77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03791.65" table:style-name="ce16">
            <text:p>103.791,65</text:p>
          </table:table-cell>
          <table:table-cell office:value-type="float" office:value="96487.55" table:style-name="ce16">
            <text:p>96.487,55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149102.03" table:style-name="ce18">
            <text:p>149.102,03</text:p>
          </table:table-cell>
          <table:table-cell office:value-type="float" office:value="146465.65" table:style-name="ce18">
            <text:p>146.465,65</text:p>
          </table:table-cell>
          <table:table-cell office:value-type="float" office:value="110205.83" table:style-name="ce18">
            <text:p>110.205,83</text:p>
          </table:table-cell>
          <table:table-cell office:value-type="float" office:value="108257.2" table:style-name="ce18">
            <text:p>108.257,20</text:p>
          </table:table-cell>
          <table:table-cell office:value-type="float" office:value="87630.04" table:style-name="ce18">
            <text:p>87.630,04</text:p>
          </table:table-cell>
          <table:table-cell office:value-type="float" office:value="86080.59" table:style-name="ce18">
            <text:p>86.080,59</text:p>
          </table:table-cell>
          <table:table-cell office:value-type="float" office:value="43927.47" table:style-name="ce18">
            <text:p>43.927,47</text:p>
          </table:table-cell>
          <table:table-cell office:value-type="float" office:value="43150.76" table:style-name="ce18">
            <text:p>43.150,76</text:p>
          </table:table-cell>
          <table:table-cell office:value-type="float" office:value="36339.360000000001" table:style-name="ce18">
            <text:p>36.339,36</text:p>
          </table:table-cell>
          <table:table-cell office:value-type="float" office:value="35696.82" table:style-name="ce18">
            <text:p>35.696,82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427204.73" table:style-name="ce16">
            <text:p>427.204,73</text:p>
          </table:table-cell>
          <table:table-cell office:value-type="float" office:value="419651.01999999996" table:style-name="ce16">
            <text:p>419.651,0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161.35" table:style-name="ce18">
            <text:p>161,35</text:p>
          </table:table-cell>
          <table:table-cell office:value-type="float" office:value="159.75" table:style-name="ce18">
            <text:p>159,75</text:p>
          </table:table-cell>
          <table:table-cell office:value-type="float" office:value="246.93" table:style-name="ce18">
            <text:p>246,93</text:p>
          </table:table-cell>
          <table:table-cell office:value-type="float" office:value="244.49" table:style-name="ce18">
            <text:p>244,49</text:p>
          </table:table-cell>
          <table:table-cell office:value-type="float" office:value="379.66" table:style-name="ce18">
            <text:p>379,66</text:p>
          </table:table-cell>
          <table:table-cell office:value-type="float" office:value="375.9" table:style-name="ce18">
            <text:p>375,90</text:p>
          </table:table-cell>
          <table:table-cell office:value-type="float" office:value="639.45000000000005" table:style-name="ce18">
            <text:p>639,45</text:p>
          </table:table-cell>
          <table:table-cell office:value-type="float" office:value="633.12" table:style-name="ce18">
            <text:p>633,12</text:p>
          </table:table-cell>
          <table:table-cell office:value-type="float" office:value="677.51" table:style-name="ce18">
            <text:p>677,51</text:p>
          </table:table-cell>
          <table:table-cell office:value-type="float" office:value="670.8" table:style-name="ce18">
            <text:p>670,8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104.9" table:style-name="ce16">
            <text:p>2.104,90</text:p>
          </table:table-cell>
          <table:table-cell office:value-type="float" office:value="2084.06" table:style-name="ce16">
            <text:p>2.084,06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249673.34999999998" table:style-name="ce16">
            <text:p>249.673,35</text:p>
          </table:table-cell>
          <table:table-cell office:value-type="float" office:value="244797.96999999997" table:style-name="ce16">
            <text:p>244.797,97</text:p>
          </table:table-cell>
          <table:table-cell office:value-type="float" office:value="237394.05" table:style-name="ce16">
            <text:p>237.394,05</text:p>
          </table:table-cell>
          <table:table-cell office:value-type="float" office:value="233005.24" table:style-name="ce16">
            <text:p>233.005,24</text:p>
          </table:table-cell>
          <table:table-cell office:value-type="float" office:value="154446.57999999999" table:style-name="ce16">
            <text:p>154.446,58</text:p>
          </table:table-cell>
          <table:table-cell office:value-type="float" office:value="150991.93" table:style-name="ce16">
            <text:p>150.991,93</text:p>
          </table:table-cell>
          <table:table-cell office:value-type="float" office:value="89060" table:style-name="ce16">
            <text:p>89.060,00</text:p>
          </table:table-cell>
          <table:table-cell office:value-type="float" office:value="86537.09" table:style-name="ce16">
            <text:p>86.537,09</text:p>
          </table:table-cell>
          <table:table-cell office:value-type="float" office:value="78096.52" table:style-name="ce16">
            <text:p>78.096,52</text:p>
          </table:table-cell>
          <table:table-cell office:value-type="float" office:value="75731.209999999992" table:style-name="ce16">
            <text:p>75.731,21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808670.5" table:style-name="ce16">
            <text:p>808.670,50</text:p>
          </table:table-cell>
          <table:table-cell office:value-type="float" office:value="791063.44" table:style-name="ce16">
            <text:p>791.063,44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SALAMANC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673851.61" table:style-name="ce18">
            <text:p>673.851,61</text:p>
          </table:table-cell>
          <table:table-cell office:value-type="float" office:value="667179.81000000006" table:style-name="ce18">
            <text:p>667.179,81</text:p>
          </table:table-cell>
          <table:table-cell office:value-type="float" office:value="643703.22" table:style-name="ce18">
            <text:p>643.703,22</text:p>
          </table:table-cell>
          <table:table-cell office:value-type="float" office:value="637329.92000000004" table:style-name="ce18">
            <text:p>637.329,92</text:p>
          </table:table-cell>
          <table:table-cell office:value-type="float" office:value="859959.68" table:style-name="ce18">
            <text:p>859.959,68</text:p>
          </table:table-cell>
          <table:table-cell office:value-type="float" office:value="851445.23" table:style-name="ce18">
            <text:p>851.445,23</text:p>
          </table:table-cell>
          <table:table-cell office:value-type="float" office:value="443036.21" table:style-name="ce18">
            <text:p>443.036,21</text:p>
          </table:table-cell>
          <table:table-cell office:value-type="float" office:value="438649.71" table:style-name="ce18">
            <text:p>438.649,71</text:p>
          </table:table-cell>
          <table:table-cell office:value-type="float" office:value="494600.19" table:style-name="ce18">
            <text:p>494.600,19</text:p>
          </table:table-cell>
          <table:table-cell office:value-type="float" office:value="489703.16" table:style-name="ce18">
            <text:p>489.703,16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3115150.91" table:style-name="ce16">
            <text:p>3.115.150,91</text:p>
          </table:table-cell>
          <table:table-cell office:value-type="float" office:value="3084307.83" table:style-name="ce16">
            <text:p>3.084.307,83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18938.8" table:style-name="ce18">
            <text:p>18.938,80</text:p>
          </table:table-cell>
          <table:table-cell office:value-type="float" office:value="18749.5" table:style-name="ce18">
            <text:p>18.749,50</text:p>
          </table:table-cell>
          <table:table-cell office:value-type="float" office:value="8525" table:style-name="ce18">
            <text:p>8.525,00</text:p>
          </table:table-cell>
          <table:table-cell office:value-type="float" office:value="8413" table:style-name="ce18">
            <text:p>8.413,00</text:p>
          </table:table-cell>
          <table:table-cell office:value-type="float" office:value="1286.3499999999999" table:style-name="ce18">
            <text:p>1.286,35</text:p>
          </table:table-cell>
          <table:table-cell office:value-type="float" office:value="1270.3399999999999" table:style-name="ce18">
            <text:p>1.270,34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8750.149999999998" table:style-name="ce16">
            <text:p>28.750,15</text:p>
          </table:table-cell>
          <table:table-cell office:value-type="float" office:value="28432.84" table:style-name="ce16">
            <text:p>28.432,84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49106.11" table:style-name="ce18">
            <text:p>49.106,11</text:p>
          </table:table-cell>
          <table:table-cell office:value-type="float" office:value="48237.83" table:style-name="ce18">
            <text:p>48.237,83</text:p>
          </table:table-cell>
          <table:table-cell office:value-type="float" office:value="41290.32" table:style-name="ce18">
            <text:p>41.290,32</text:p>
          </table:table-cell>
          <table:table-cell office:value-type="float" office:value="40560.239999999998" table:style-name="ce18">
            <text:p>40.560,24</text:p>
          </table:table-cell>
          <table:table-cell office:value-type="float" office:value="24634.04" table:style-name="ce18">
            <text:p>24.634,04</text:p>
          </table:table-cell>
          <table:table-cell office:value-type="float" office:value="24198.47" table:style-name="ce18">
            <text:p>24.198,47</text:p>
          </table:table-cell>
          <table:table-cell office:value-type="float" office:value="17170.63" table:style-name="ce18">
            <text:p>17.170,63</text:p>
          </table:table-cell>
          <table:table-cell office:value-type="float" office:value="16867.02" table:style-name="ce18">
            <text:p>16.867,02</text:p>
          </table:table-cell>
          <table:table-cell office:value-type="float" office:value="15485.22" table:style-name="ce18">
            <text:p>15.485,22</text:p>
          </table:table-cell>
          <table:table-cell office:value-type="float" office:value="15211.41" table:style-name="ce18">
            <text:p>15.211,41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47686.32" table:style-name="ce16">
            <text:p>147.686,32</text:p>
          </table:table-cell>
          <table:table-cell office:value-type="float" office:value="145074.97" table:style-name="ce16">
            <text:p>145.074,97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20903.03" table:style-name="ce18">
            <text:p>20.903,03</text:p>
          </table:table-cell>
          <table:table-cell office:value-type="float" office:value="20696.07" table:style-name="ce18">
            <text:p>20.696,07</text:p>
          </table:table-cell>
          <table:table-cell office:value-type="float" office:value="37777.71" table:style-name="ce18">
            <text:p>37.777,71</text:p>
          </table:table-cell>
          <table:table-cell office:value-type="float" office:value="37403.67" table:style-name="ce18">
            <text:p>37.403,67</text:p>
          </table:table-cell>
          <table:table-cell office:value-type="float" office:value="66299.3" table:style-name="ce18">
            <text:p>66.299,30</text:p>
          </table:table-cell>
          <table:table-cell office:value-type="float" office:value="65642.87" table:style-name="ce18">
            <text:p>65.642,87</text:p>
          </table:table-cell>
          <table:table-cell office:value-type="float" office:value="53395.85" table:style-name="ce18">
            <text:p>53.395,85</text:p>
          </table:table-cell>
          <table:table-cell office:value-type="float" office:value="52867.18" table:style-name="ce18">
            <text:p>52.867,18</text:p>
          </table:table-cell>
          <table:table-cell office:value-type="float" office:value="99440.36" table:style-name="ce18">
            <text:p>99.440,36</text:p>
          </table:table-cell>
          <table:table-cell office:value-type="float" office:value="98455.8" table:style-name="ce18">
            <text:p>98.455,8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77816.25" table:style-name="ce16">
            <text:p>277.816,25</text:p>
          </table:table-cell>
          <table:table-cell office:value-type="float" office:value="275065.58999999997" table:style-name="ce16">
            <text:p>275.065,59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762799.55" table:style-name="ce16">
            <text:p>762.799,55</text:p>
          </table:table-cell>
          <table:table-cell office:value-type="float" office:value="754863.21000000008" table:style-name="ce16">
            <text:p>754.863,21</text:p>
          </table:table-cell>
          <table:table-cell office:value-type="float" office:value="731296.25" table:style-name="ce16">
            <text:p>731.296,25</text:p>
          </table:table-cell>
          <table:table-cell office:value-type="float" office:value="723706.83000000007" table:style-name="ce16">
            <text:p>723.706,83</text:p>
          </table:table-cell>
          <table:table-cell office:value-type="float" office:value="952179.37000000011" table:style-name="ce16">
            <text:p>952.179,37</text:p>
          </table:table-cell>
          <table:table-cell office:value-type="float" office:value="942556.90999999992" table:style-name="ce16">
            <text:p>942.556,91</text:p>
          </table:table-cell>
          <table:table-cell office:value-type="float" office:value="513602.69" table:style-name="ce16">
            <text:p>513.602,69</text:p>
          </table:table-cell>
          <table:table-cell office:value-type="float" office:value="508383.91000000003" table:style-name="ce16">
            <text:p>508.383,91</text:p>
          </table:table-cell>
          <table:table-cell office:value-type="float" office:value="609525.77" table:style-name="ce16">
            <text:p>609.525,77</text:p>
          </table:table-cell>
          <table:table-cell office:value-type="float" office:value="603370.37" table:style-name="ce16">
            <text:p>603.370,37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3569403.6300000004" table:style-name="ce16">
            <text:p>3.569.403,63</text:p>
          </table:table-cell>
          <table:table-cell office:value-type="float" office:value="3532881.23" table:style-name="ce16">
            <text:p>3.532.881,23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SANTA_CRUZ_TENERIFE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623.95000000000005" table:style-name="ce18">
            <text:p>623,95</text:p>
          </table:table-cell>
          <table:table-cell office:value-type="float" office:value="617.77" table:style-name="ce18">
            <text:p>617,77</text:p>
          </table:table-cell>
          <table:table-cell office:value-type="float" office:value="632.80999999999995" table:style-name="ce18">
            <text:p>632,81</text:p>
          </table:table-cell>
          <table:table-cell office:value-type="float" office:value="626.54" table:style-name="ce18">
            <text:p>626,54</text:p>
          </table:table-cell>
          <table:table-cell office:value-type="float" office:value="1028.57" table:style-name="ce18">
            <text:p>1.028,57</text:p>
          </table:table-cell>
          <table:table-cell office:value-type="float" office:value="1018.39" table:style-name="ce18">
            <text:p>1.018,39</text:p>
          </table:table-cell>
          <table:table-cell office:value-type="float" office:value="738.47" table:style-name="ce18">
            <text:p>738,47</text:p>
          </table:table-cell>
          <table:table-cell office:value-type="float" office:value="731.16" table:style-name="ce18">
            <text:p>731,16</text:p>
          </table:table-cell>
          <table:table-cell office:value-type="float" office:value="837.71" table:style-name="ce18">
            <text:p>837,71</text:p>
          </table:table-cell>
          <table:table-cell office:value-type="float" office:value="829.42" table:style-name="ce18">
            <text:p>829,42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3861.51" table:style-name="ce16">
            <text:p>3.861,51</text:p>
          </table:table-cell>
          <table:table-cell office:value-type="float" office:value="3823.2799999999997" table:style-name="ce16">
            <text:p>3.823,28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309734.89" table:style-name="ce18">
            <text:p>309.734,89</text:p>
          </table:table-cell>
          <table:table-cell office:value-type="float" office:value="295101.74" table:style-name="ce18">
            <text:p>295.101,74</text:p>
          </table:table-cell>
          <table:table-cell office:value-type="float" office:value="262856.45" table:style-name="ce18">
            <text:p>262.856,45</text:p>
          </table:table-cell>
          <table:table-cell office:value-type="float" office:value="250287.28" table:style-name="ce18">
            <text:p>250.287,28</text:p>
          </table:table-cell>
          <table:table-cell office:value-type="float" office:value="259981.56" table:style-name="ce18">
            <text:p>259.981,56</text:p>
          </table:table-cell>
          <table:table-cell office:value-type="float" office:value="248174.4" table:style-name="ce18">
            <text:p>248.174,40</text:p>
          </table:table-cell>
          <table:table-cell office:value-type="float" office:value="279272.39" table:style-name="ce18">
            <text:p>279.272,39</text:p>
          </table:table-cell>
          <table:table-cell office:value-type="float" office:value="265872.98" table:style-name="ce18">
            <text:p>265.872,98</text:p>
          </table:table-cell>
          <table:table-cell office:value-type="float" office:value="285135.62" table:style-name="ce18">
            <text:p>285.135,62</text:p>
          </table:table-cell>
          <table:table-cell office:value-type="float" office:value="270547.25" table:style-name="ce18">
            <text:p>270.547,25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396980.9100000001" table:style-name="ce16">
            <text:p>1.396.980,91</text:p>
          </table:table-cell>
          <table:table-cell office:value-type="float" office:value="1329983.6499999999" table:style-name="ce16">
            <text:p>1.329.983,65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36545.65" table:style-name="ce18">
            <text:p>36.545,65</text:p>
          </table:table-cell>
          <table:table-cell office:value-type="float" office:value="35899.46" table:style-name="ce18">
            <text:p>35.899,46</text:p>
          </table:table-cell>
          <table:table-cell office:value-type="float" office:value="37415.61" table:style-name="ce18">
            <text:p>37.415,61</text:p>
          </table:table-cell>
          <table:table-cell office:value-type="float" office:value="36754.04" table:style-name="ce18">
            <text:p>36.754,04</text:p>
          </table:table-cell>
          <table:table-cell office:value-type="float" office:value="73958.95" table:style-name="ce18">
            <text:p>73.958,95</text:p>
          </table:table-cell>
          <table:table-cell office:value-type="float" office:value="72651.23" table:style-name="ce18">
            <text:p>72.651,23</text:p>
          </table:table-cell>
          <table:table-cell office:value-type="float" office:value="32163.56" table:style-name="ce18">
            <text:p>32.163,56</text:p>
          </table:table-cell>
          <table:table-cell office:value-type="float" office:value="31594.85" table:style-name="ce18">
            <text:p>31.594,85</text:p>
          </table:table-cell>
          <table:table-cell office:value-type="float" office:value="30550.27" table:style-name="ce18">
            <text:p>30.550,27</text:p>
          </table:table-cell>
          <table:table-cell office:value-type="float" office:value="30010.09" table:style-name="ce18">
            <text:p>30.010,09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10634.04" table:style-name="ce16">
            <text:p>210.634,04</text:p>
          </table:table-cell>
          <table:table-cell office:value-type="float" office:value="206909.66999999998" table:style-name="ce16">
            <text:p>206.909,67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12422.37" table:style-name="ce18">
            <text:p>12.422,37</text:p>
          </table:table-cell>
          <table:table-cell office:value-type="float" office:value="12299.38" table:style-name="ce18">
            <text:p>12.299,38</text:p>
          </table:table-cell>
          <table:table-cell office:value-type="float" office:value="12509.53" table:style-name="ce18">
            <text:p>12.509,53</text:p>
          </table:table-cell>
          <table:table-cell office:value-type="float" office:value="12385.67" table:style-name="ce18">
            <text:p>12.385,67</text:p>
          </table:table-cell>
          <table:table-cell office:value-type="float" office:value="10384.59" table:style-name="ce18">
            <text:p>10.384,59</text:p>
          </table:table-cell>
          <table:table-cell office:value-type="float" office:value="10281.77" table:style-name="ce18">
            <text:p>10.281,77</text:p>
          </table:table-cell>
          <table:table-cell office:value-type="float" office:value="13101.68" table:style-name="ce18">
            <text:p>13.101,68</text:p>
          </table:table-cell>
          <table:table-cell office:value-type="float" office:value="12971.96" table:style-name="ce18">
            <text:p>12.971,96</text:p>
          </table:table-cell>
          <table:table-cell office:value-type="float" office:value="14942.78" table:style-name="ce18">
            <text:p>14.942,78</text:p>
          </table:table-cell>
          <table:table-cell office:value-type="float" office:value="14794.83" table:style-name="ce18">
            <text:p>14.794,83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63360.950000000004" table:style-name="ce16">
            <text:p>63.360,95</text:p>
          </table:table-cell>
          <table:table-cell office:value-type="float" office:value="62733.61" table:style-name="ce16">
            <text:p>62.733,61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359326.86000000004" table:style-name="ce16">
            <text:p>359.326,86</text:p>
          </table:table-cell>
          <table:table-cell office:value-type="float" office:value="343918.35" table:style-name="ce16">
            <text:p>343.918,35</text:p>
          </table:table-cell>
          <table:table-cell office:value-type="float" office:value="313414.40000000002" table:style-name="ce16">
            <text:p>313.414,40</text:p>
          </table:table-cell>
          <table:table-cell office:value-type="float" office:value="300053.52999999997" table:style-name="ce16">
            <text:p>300.053,53</text:p>
          </table:table-cell>
          <table:table-cell office:value-type="float" office:value="345353.67" table:style-name="ce16">
            <text:p>345.353,67</text:p>
          </table:table-cell>
          <table:table-cell office:value-type="float" office:value="332125.79000000004" table:style-name="ce16">
            <text:p>332.125,79</text:p>
          </table:table-cell>
          <table:table-cell office:value-type="float" office:value="325276.09999999998" table:style-name="ce16">
            <text:p>325.276,10</text:p>
          </table:table-cell>
          <table:table-cell office:value-type="float" office:value="311170.94999999995" table:style-name="ce16">
            <text:p>311.170,95</text:p>
          </table:table-cell>
          <table:table-cell office:value-type="float" office:value="331466.38" table:style-name="ce16">
            <text:p>331.466,38</text:p>
          </table:table-cell>
          <table:table-cell office:value-type="float" office:value="316181.58999999997" table:style-name="ce16">
            <text:p>316.181,59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1674837.4100000001" table:style-name="ce16">
            <text:p>1.674.837,41</text:p>
          </table:table-cell>
          <table:table-cell office:value-type="float" office:value="1603450.21" table:style-name="ce16">
            <text:p>1.603.450,21</text:p>
          </table:table-cell>
          <table:table-cell table:number-columns-repeated="16357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style-name="ce1"/>
          <table:table-cell table:number-columns-repeated="16" table:style-name="ce24"/>
          <table:table-cell table:number-columns-repeated="16367" table:style-name="ce1"/>
        </table:table-row>
        <table:table-row table:style-name="ro1">
          <table:table-cell table:style-name="ce1"/>
          <table:table-cell table:number-columns-repeated="16" table:style-name="ce25"/>
          <table:table-cell table:number-columns-repeated="16367" table:style-name="ce1"/>
        </table:table-row>
        <table:table-row table:number-rows-repeated="1048563" table:style-name="ro1">
          <table:table-cell table:number-columns-repeated="16384"/>
        </table:table-row>
      </table:table>
      <table:table table:name="CANTABRI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66058.740000000005" table:style-name="ce18">
            <text:p>66.058,74</text:p>
          </table:table-cell>
          <table:table-cell office:value-type="float" office:value="65404.69" table:style-name="ce18">
            <text:p>65.404,69</text:p>
          </table:table-cell>
          <table:table-cell office:value-type="float" office:value="79988.649999999994" table:style-name="ce18">
            <text:p>79.988,65</text:p>
          </table:table-cell>
          <table:table-cell office:value-type="float" office:value="79196.679999999993" table:style-name="ce18">
            <text:p>79.196,68</text:p>
          </table:table-cell>
          <table:table-cell office:value-type="float" office:value="79616.89" table:style-name="ce18">
            <text:p>79.616,89</text:p>
          </table:table-cell>
          <table:table-cell office:value-type="float" office:value="78828.600000000006" table:style-name="ce18">
            <text:p>78.828,60</text:p>
          </table:table-cell>
          <table:table-cell office:value-type="float" office:value="84913.12" table:style-name="ce18">
            <text:p>84.913,12</text:p>
          </table:table-cell>
          <table:table-cell office:value-type="float" office:value="84072.4" table:style-name="ce18">
            <text:p>84.072,40</text:p>
          </table:table-cell>
          <table:table-cell office:value-type="float" office:value="75746" table:style-name="ce18">
            <text:p>75.746,00</text:p>
          </table:table-cell>
          <table:table-cell office:value-type="float" office:value="74996.039999999994" table:style-name="ce18">
            <text:p>74.996,04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386323.4" table:style-name="ce16">
            <text:p>386.323,40</text:p>
          </table:table-cell>
          <table:table-cell office:value-type="float" office:value="382498.41" table:style-name="ce16">
            <text:p>382.498,41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31377.14" table:style-name="ce18">
            <text:p>31.377,14</text:p>
          </table:table-cell>
          <table:table-cell office:value-type="float" office:value="26561.33" table:style-name="ce18">
            <text:p>26.561,33</text:p>
          </table:table-cell>
          <table:table-cell office:value-type="float" office:value="14108.88" table:style-name="ce18">
            <text:p>14.108,88</text:p>
          </table:table-cell>
          <table:table-cell office:value-type="float" office:value="12606.7" table:style-name="ce18">
            <text:p>12.606,70</text:p>
          </table:table-cell>
          <table:table-cell office:value-type="float" office:value="30163.370000000003" table:style-name="ce18">
            <text:p>30.163,37</text:p>
          </table:table-cell>
          <table:table-cell office:value-type="float" office:value="25164.03" table:style-name="ce18">
            <text:p>25.164,03</text:p>
          </table:table-cell>
          <table:table-cell office:value-type="float" office:value="22622.48" table:style-name="ce18">
            <text:p>22.622,48</text:p>
          </table:table-cell>
          <table:table-cell office:value-type="float" office:value="18084.2" table:style-name="ce18">
            <text:p>18.084,20</text:p>
          </table:table-cell>
          <table:table-cell office:value-type="float" office:value="28154.18" table:style-name="ce18">
            <text:p>28.154,18</text:p>
          </table:table-cell>
          <table:table-cell office:value-type="float" office:value="23433.75" table:style-name="ce18">
            <text:p>23.433,75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26426.04999999999" table:style-name="ce16">
            <text:p>126.426,05</text:p>
          </table:table-cell>
          <table:table-cell office:value-type="float" office:value="105850.01" table:style-name="ce16">
            <text:p>105.850,01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7722.4" table:style-name="ce18">
            <text:p>7.722,40</text:p>
          </table:table-cell>
          <table:table-cell office:value-type="float" office:value="7585.85" table:style-name="ce18">
            <text:p>7.585,85</text:p>
          </table:table-cell>
          <table:table-cell office:value-type="float" office:value="4646.59" table:style-name="ce18">
            <text:p>4.646,59</text:p>
          </table:table-cell>
          <table:table-cell office:value-type="float" office:value="4564.43" table:style-name="ce18">
            <text:p>4.564,43</text:p>
          </table:table-cell>
          <table:table-cell office:value-type="float" office:value="6425.24" table:style-name="ce18">
            <text:p>6.425,24</text:p>
          </table:table-cell>
          <table:table-cell office:value-type="float" office:value="6311.63" table:style-name="ce18">
            <text:p>6.311,63</text:p>
          </table:table-cell>
          <table:table-cell office:value-type="float" office:value="3132.39" table:style-name="ce18">
            <text:p>3.132,39</text:p>
          </table:table-cell>
          <table:table-cell office:value-type="float" office:value="3077" table:style-name="ce18">
            <text:p>3.077,00</text:p>
          </table:table-cell>
          <table:table-cell office:value-type="float" office:value="3846.79" table:style-name="ce18">
            <text:p>3.846,79</text:p>
          </table:table-cell>
          <table:table-cell office:value-type="float" office:value="3778.77" table:style-name="ce18">
            <text:p>3.778,77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5773.41" table:style-name="ce16">
            <text:p>25.773,41</text:p>
          </table:table-cell>
          <table:table-cell office:value-type="float" office:value="25317.68" table:style-name="ce16">
            <text:p>25.317,68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257.81" table:style-name="ce18">
            <text:p>257,81</text:p>
          </table:table-cell>
          <table:table-cell office:value-type="float" office:value="255.26" table:style-name="ce18">
            <text:p>255,26</text:p>
          </table:table-cell>
          <table:table-cell office:value-type="float" office:value="350.44" table:style-name="ce18">
            <text:p>350,44</text:p>
          </table:table-cell>
          <table:table-cell office:value-type="float" office:value="346.97" table:style-name="ce18">
            <text:p>346,97</text:p>
          </table:table-cell>
          <table:table-cell office:value-type="float" office:value="349.4" table:style-name="ce18">
            <text:p>349,40</text:p>
          </table:table-cell>
          <table:table-cell office:value-type="float" office:value="345.94" table:style-name="ce18">
            <text:p>345,94</text:p>
          </table:table-cell>
          <table:table-cell office:value-type="float" office:value="605.63" table:style-name="ce18">
            <text:p>605,63</text:p>
          </table:table-cell>
          <table:table-cell office:value-type="float" office:value="599.63" table:style-name="ce18">
            <text:p>599,63</text:p>
          </table:table-cell>
          <table:table-cell office:value-type="float" office:value="643.97" table:style-name="ce18">
            <text:p>643,97</text:p>
          </table:table-cell>
          <table:table-cell office:value-type="float" office:value="637.59" table:style-name="ce18">
            <text:p>637,59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207.25" table:style-name="ce16">
            <text:p>2.207,25</text:p>
          </table:table-cell>
          <table:table-cell office:value-type="float" office:value="2185.3900000000003" table:style-name="ce16">
            <text:p>2.185,39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105416.09" table:style-name="ce16">
            <text:p>105.416,09</text:p>
          </table:table-cell>
          <table:table-cell office:value-type="float" office:value="99807.13" table:style-name="ce16">
            <text:p>99.807,13</text:p>
          </table:table-cell>
          <table:table-cell office:value-type="float" office:value="99094.56" table:style-name="ce16">
            <text:p>99.094,56</text:p>
          </table:table-cell>
          <table:table-cell office:value-type="float" office:value="96714.78" table:style-name="ce16">
            <text:p>96.714,78</text:p>
          </table:table-cell>
          <table:table-cell office:value-type="float" office:value="116554.9" table:style-name="ce16">
            <text:p>116.554,90</text:p>
          </table:table-cell>
          <table:table-cell office:value-type="float" office:value="110650.20000000001" table:style-name="ce16">
            <text:p>110.650,20</text:p>
          </table:table-cell>
          <table:table-cell office:value-type="float" office:value="111273.62" table:style-name="ce16">
            <text:p>111.273,62</text:p>
          </table:table-cell>
          <table:table-cell office:value-type="float" office:value="105833.23" table:style-name="ce16">
            <text:p>105.833,23</text:p>
          </table:table-cell>
          <table:table-cell office:value-type="float" office:value="108390.94" table:style-name="ce16">
            <text:p>108.390,94</text:p>
          </table:table-cell>
          <table:table-cell office:value-type="float" office:value="102846.15" table:style-name="ce16">
            <text:p>102.846,15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540730.11" table:style-name="ce16">
            <text:p>540.730,11</text:p>
          </table:table-cell>
          <table:table-cell office:value-type="float" office:value="515851.49" table:style-name="ce16">
            <text:p>515.851,49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SEGOVI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1851.34" table:style-name="ce18">
            <text:p>1.851,34</text:p>
          </table:table-cell>
          <table:table-cell office:value-type="float" office:value="1833.01" table:style-name="ce18">
            <text:p>1.833,01</text:p>
          </table:table-cell>
          <table:table-cell office:value-type="float" office:value="4834.74" table:style-name="ce18">
            <text:p>4.834,74</text:p>
          </table:table-cell>
          <table:table-cell office:value-type="float" office:value="4786.87" table:style-name="ce18">
            <text:p>4.786,87</text:p>
          </table:table-cell>
          <table:table-cell office:value-type="float" office:value="2831.42" table:style-name="ce18">
            <text:p>2.831,42</text:p>
          </table:table-cell>
          <table:table-cell office:value-type="float" office:value="2803.39" table:style-name="ce18">
            <text:p>2.803,39</text:p>
          </table:table-cell>
          <table:table-cell office:value-type="float" office:value="1047.1500000000001" table:style-name="ce18">
            <text:p>1.047,15</text:p>
          </table:table-cell>
          <table:table-cell office:value-type="float" office:value="1036.78" table:style-name="ce18">
            <text:p>1.036,78</text:p>
          </table:table-cell>
          <table:table-cell office:value-type="float" office:value="1105.8900000000001" table:style-name="ce18">
            <text:p>1.105,89</text:p>
          </table:table-cell>
          <table:table-cell office:value-type="float" office:value="1094.94" table:style-name="ce18">
            <text:p>1.094,94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1670.539999999999" table:style-name="ce16">
            <text:p>11.670,54</text:p>
          </table:table-cell>
          <table:table-cell office:value-type="float" office:value="11554.990000000002" table:style-name="ce16">
            <text:p>11.554,99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13205.28" table:style-name="ce18">
            <text:p>13.205,28</text:p>
          </table:table-cell>
          <table:table-cell office:value-type="float" office:value="12601.1" table:style-name="ce18">
            <text:p>12.601,10</text:p>
          </table:table-cell>
          <table:table-cell office:value-type="float" office:value="6120.34" table:style-name="ce18">
            <text:p>6.120,34</text:p>
          </table:table-cell>
          <table:table-cell office:value-type="float" office:value="5772.28" table:style-name="ce18">
            <text:p>5.772,28</text:p>
          </table:table-cell>
          <table:table-cell office:value-type="float" office:value="4354.9799999999996" table:style-name="ce18">
            <text:p>4.354,98</text:p>
          </table:table-cell>
          <table:table-cell office:value-type="float" office:value="4140.21" table:style-name="ce18">
            <text:p>4.140,21</text:p>
          </table:table-cell>
          <table:table-cell office:value-type="float" office:value="10090.73" table:style-name="ce18">
            <text:p>10.090,73</text:p>
          </table:table-cell>
          <table:table-cell office:value-type="float" office:value="9540.7999999999993" table:style-name="ce18">
            <text:p>9.540,80</text:p>
          </table:table-cell>
          <table:table-cell office:value-type="float" office:value="12344.7" table:style-name="ce18">
            <text:p>12.344,70</text:p>
          </table:table-cell>
          <table:table-cell office:value-type="float" office:value="11699.12" table:style-name="ce18">
            <text:p>11.699,12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46116.03" table:style-name="ce16">
            <text:p>46.116,03</text:p>
          </table:table-cell>
          <table:table-cell office:value-type="float" office:value="43753.51" table:style-name="ce16">
            <text:p>43.753,51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14092.21" table:style-name="ce18">
            <text:p>14.092,21</text:p>
          </table:table-cell>
          <table:table-cell office:value-type="float" office:value="13843.04" table:style-name="ce18">
            <text:p>13.843,04</text:p>
          </table:table-cell>
          <table:table-cell office:value-type="float" office:value="14878.72" table:style-name="ce18">
            <text:p>14.878,72</text:p>
          </table:table-cell>
          <table:table-cell office:value-type="float" office:value="14615.64" table:style-name="ce18">
            <text:p>14.615,64</text:p>
          </table:table-cell>
          <table:table-cell office:value-type="float" office:value="13331.59" table:style-name="ce18">
            <text:p>13.331,59</text:p>
          </table:table-cell>
          <table:table-cell office:value-type="float" office:value="13095.86" table:style-name="ce18">
            <text:p>13.095,86</text:p>
          </table:table-cell>
          <table:table-cell office:value-type="float" office:value="8542.17" table:style-name="ce18">
            <text:p>8.542,17</text:p>
          </table:table-cell>
          <table:table-cell office:value-type="float" office:value="8391.1299999999992" table:style-name="ce18">
            <text:p>8.391,13</text:p>
          </table:table-cell>
          <table:table-cell office:value-type="float" office:value="7954.25" table:style-name="ce18">
            <text:p>7.954,25</text:p>
          </table:table-cell>
          <table:table-cell office:value-type="float" office:value="7813.61" table:style-name="ce18">
            <text:p>7.813,61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58798.94" table:style-name="ce16">
            <text:p>58.798,94</text:p>
          </table:table-cell>
          <table:table-cell office:value-type="float" office:value="57759.28" table:style-name="ce16">
            <text:p>57.759,28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29314.18" table:style-name="ce18">
            <text:p>29.314,18</text:p>
          </table:table-cell>
          <table:table-cell office:value-type="float" office:value="29023.94" table:style-name="ce18">
            <text:p>29.023,94</text:p>
          </table:table-cell>
          <table:table-cell office:value-type="float" office:value="45222.81" table:style-name="ce18">
            <text:p>45.222,81</text:p>
          </table:table-cell>
          <table:table-cell office:value-type="float" office:value="44775.06" table:style-name="ce18">
            <text:p>44.775,06</text:p>
          </table:table-cell>
          <table:table-cell office:value-type="float" office:value="84704.07" table:style-name="ce18">
            <text:p>84.704,07</text:p>
          </table:table-cell>
          <table:table-cell office:value-type="float" office:value="83865.42" table:style-name="ce18">
            <text:p>83.865,42</text:p>
          </table:table-cell>
          <table:table-cell office:value-type="float" office:value="98779.07" table:style-name="ce18">
            <text:p>98.779,07</text:p>
          </table:table-cell>
          <table:table-cell office:value-type="float" office:value="97801.06" table:style-name="ce18">
            <text:p>97.801,06</text:p>
          </table:table-cell>
          <table:table-cell office:value-type="float" office:value="130958.72" table:style-name="ce18">
            <text:p>130.958,72</text:p>
          </table:table-cell>
          <table:table-cell office:value-type="float" office:value="129662.1" table:style-name="ce18">
            <text:p>129.662,1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388978.85" table:style-name="ce16">
            <text:p>388.978,85</text:p>
          </table:table-cell>
          <table:table-cell office:value-type="float" office:value="385127.57999999996" table:style-name="ce16">
            <text:p>385.127,58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58463.009999999995" table:style-name="ce16">
            <text:p>58.463,01</text:p>
          </table:table-cell>
          <table:table-cell office:value-type="float" office:value="57301.09" table:style-name="ce16">
            <text:p>57.301,09</text:p>
          </table:table-cell>
          <table:table-cell office:value-type="float" office:value="71056.61" table:style-name="ce16">
            <text:p>71.056,61</text:p>
          </table:table-cell>
          <table:table-cell office:value-type="float" office:value="69949.849999999991" table:style-name="ce16">
            <text:p>69.949,85</text:p>
          </table:table-cell>
          <table:table-cell office:value-type="float" office:value="105222.06" table:style-name="ce16">
            <text:p>105.222,06</text:p>
          </table:table-cell>
          <table:table-cell office:value-type="float" office:value="103904.88" table:style-name="ce16">
            <text:p>103.904,88</text:p>
          </table:table-cell>
          <table:table-cell office:value-type="float" office:value="118459.12" table:style-name="ce16">
            <text:p>118.459,12</text:p>
          </table:table-cell>
          <table:table-cell office:value-type="float" office:value="116769.77" table:style-name="ce16">
            <text:p>116.769,77</text:p>
          </table:table-cell>
          <table:table-cell office:value-type="float" office:value="152363.56000000003" table:style-name="ce16">
            <text:p>152.363,56</text:p>
          </table:table-cell>
          <table:table-cell office:value-type="float" office:value="150269.76999999999" table:style-name="ce16">
            <text:p>150.269,77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505564.35999999993" table:style-name="ce16">
            <text:p>505.564,36</text:p>
          </table:table-cell>
          <table:table-cell office:value-type="float" office:value="498195.36" table:style-name="ce16">
            <text:p>498.195,36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SEVILL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21109.43" table:style-name="ce18">
            <text:p>21.109,43</text:p>
          </table:table-cell>
          <table:table-cell office:value-type="float" office:value="20900.43" table:style-name="ce18">
            <text:p>20.900,43</text:p>
          </table:table-cell>
          <table:table-cell office:value-type="float" office:value="27496.41" table:style-name="ce18">
            <text:p>27.496,41</text:p>
          </table:table-cell>
          <table:table-cell office:value-type="float" office:value="27224.17" table:style-name="ce18">
            <text:p>27.224,17</text:p>
          </table:table-cell>
          <table:table-cell office:value-type="float" office:value="29379.93" table:style-name="ce18">
            <text:p>29.379,93</text:p>
          </table:table-cell>
          <table:table-cell office:value-type="float" office:value="29089.040000000001" table:style-name="ce18">
            <text:p>29.089,04</text:p>
          </table:table-cell>
          <table:table-cell office:value-type="float" office:value="23526.18" table:style-name="ce18">
            <text:p>23.526,18</text:p>
          </table:table-cell>
          <table:table-cell office:value-type="float" office:value="23293.25" table:style-name="ce18">
            <text:p>23.293,25</text:p>
          </table:table-cell>
          <table:table-cell office:value-type="float" office:value="25020.04" table:style-name="ce18">
            <text:p>25.020,04</text:p>
          </table:table-cell>
          <table:table-cell office:value-type="float" office:value="24772.32" table:style-name="ce18">
            <text:p>24.772,32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26531.98999999999" table:style-name="ce16">
            <text:p>126.531,99</text:p>
          </table:table-cell>
          <table:table-cell office:value-type="float" office:value="125279.20999999999" table:style-name="ce16">
            <text:p>125.279,21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12032.98" table:style-name="ce18">
            <text:p>12.032,98</text:p>
          </table:table-cell>
          <table:table-cell office:value-type="float" office:value="11452.46" table:style-name="ce18">
            <text:p>11.452,46</text:p>
          </table:table-cell>
          <table:table-cell office:value-type="float" office:value="7327.41" table:style-name="ce18">
            <text:p>7.327,41</text:p>
          </table:table-cell>
          <table:table-cell office:value-type="float" office:value="6939.07" table:style-name="ce18">
            <text:p>6.939,07</text:p>
          </table:table-cell>
          <table:table-cell office:value-type="float" office:value="8467.0400000000009" table:style-name="ce18">
            <text:p>8.467,04</text:p>
          </table:table-cell>
          <table:table-cell office:value-type="float" office:value="7958.12" table:style-name="ce18">
            <text:p>7.958,12</text:p>
          </table:table-cell>
          <table:table-cell office:value-type="float" office:value="12669.119999999999" table:style-name="ce18">
            <text:p>12.669,12</text:p>
          </table:table-cell>
          <table:table-cell office:value-type="float" office:value="12093.51" table:style-name="ce18">
            <text:p>12.093,51</text:p>
          </table:table-cell>
          <table:table-cell office:value-type="float" office:value="14716.93" table:style-name="ce18">
            <text:p>14.716,93</text:p>
          </table:table-cell>
          <table:table-cell office:value-type="float" office:value="14089.93" table:style-name="ce18">
            <text:p>14.089,93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55213.48" table:style-name="ce16">
            <text:p>55.213,48</text:p>
          </table:table-cell>
          <table:table-cell office:value-type="float" office:value="52533.09" table:style-name="ce16">
            <text:p>52.533,09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55309.57" table:style-name="ce18">
            <text:p>55.309,57</text:p>
          </table:table-cell>
          <table:table-cell office:value-type="float" office:value="54331.6" table:style-name="ce18">
            <text:p>54.331,60</text:p>
          </table:table-cell>
          <table:table-cell office:value-type="float" office:value="45598.57" table:style-name="ce18">
            <text:p>45.598,57</text:p>
          </table:table-cell>
          <table:table-cell office:value-type="float" office:value="44792.31" table:style-name="ce18">
            <text:p>44.792,31</text:p>
          </table:table-cell>
          <table:table-cell office:value-type="float" office:value="42427.1" table:style-name="ce18">
            <text:p>42.427,10</text:p>
          </table:table-cell>
          <table:table-cell office:value-type="float" office:value="41676.92" table:style-name="ce18">
            <text:p>41.676,92</text:p>
          </table:table-cell>
          <table:table-cell office:value-type="float" office:value="39102.660000000003" table:style-name="ce18">
            <text:p>39.102,66</text:p>
          </table:table-cell>
          <table:table-cell office:value-type="float" office:value="38411.26" table:style-name="ce18">
            <text:p>38.411,26</text:p>
          </table:table-cell>
          <table:table-cell office:value-type="float" office:value="45427.06" table:style-name="ce18">
            <text:p>45.427,06</text:p>
          </table:table-cell>
          <table:table-cell office:value-type="float" office:value="44623.83" table:style-name="ce18">
            <text:p>44.623,83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27864.95999999999" table:style-name="ce16">
            <text:p>227.864,96</text:p>
          </table:table-cell>
          <table:table-cell office:value-type="float" office:value="223835.92000000004" table:style-name="ce16">
            <text:p>223.835,9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253166.68" table:style-name="ce18">
            <text:p>253.166,68</text:p>
          </table:table-cell>
          <table:table-cell office:value-type="float" office:value="250660.08" table:style-name="ce18">
            <text:p>250.660,08</text:p>
          </table:table-cell>
          <table:table-cell office:value-type="float" office:value="265645.51" table:style-name="ce18">
            <text:p>265.645,51</text:p>
          </table:table-cell>
          <table:table-cell office:value-type="float" office:value="263015.36" table:style-name="ce18">
            <text:p>263.015,36</text:p>
          </table:table-cell>
          <table:table-cell office:value-type="float" office:value="467617.85" table:style-name="ce18">
            <text:p>467.617,85</text:p>
          </table:table-cell>
          <table:table-cell office:value-type="float" office:value="462987.97" table:style-name="ce18">
            <text:p>462.987,97</text:p>
          </table:table-cell>
          <table:table-cell office:value-type="float" office:value="496327.59" table:style-name="ce18">
            <text:p>496.327,59</text:p>
          </table:table-cell>
          <table:table-cell office:value-type="float" office:value="491413.46" table:style-name="ce18">
            <text:p>491.413,46</text:p>
          </table:table-cell>
          <table:table-cell office:value-type="float" office:value="670334.26" table:style-name="ce18">
            <text:p>670.334,26</text:p>
          </table:table-cell>
          <table:table-cell office:value-type="float" office:value="663697.29" table:style-name="ce18">
            <text:p>663.697,29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153091.89" table:style-name="ce16">
            <text:p>2.153.091,89</text:p>
          </table:table-cell>
          <table:table-cell office:value-type="float" office:value="2131774.16" table:style-name="ce16">
            <text:p>2.131.774,16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9736.1299999999992" table:style-name="ce18">
            <text:p>9.736,13</text:p>
          </table:table-cell>
          <table:table-cell office:value-type="float" office:value="8851.0300000000007" table:style-name="ce18">
            <text:p>8.851,03</text:p>
          </table:table-cell>
          <table:table-cell office:value-type="float" office:value="23085.67" table:style-name="ce18">
            <text:p>23.085,67</text:p>
          </table:table-cell>
          <table:table-cell office:value-type="float" office:value="20986.97" table:style-name="ce18">
            <text:p>20.986,97</text:p>
          </table:table-cell>
          <table:table-cell office:value-type="float" office:value="64901.26" table:style-name="ce18">
            <text:p>64.901,26</text:p>
          </table:table-cell>
          <table:table-cell office:value-type="float" office:value="59001.15" table:style-name="ce18">
            <text:p>59.001,15</text:p>
          </table:table-cell>
          <table:table-cell office:value-type="float" office:value="69054.600000000006" table:style-name="ce18">
            <text:p>69.054,60</text:p>
          </table:table-cell>
          <table:table-cell office:value-type="float" office:value="62776.91" table:style-name="ce18">
            <text:p>62.776,91</text:p>
          </table:table-cell>
          <table:table-cell office:value-type="float" office:value="110449.87" table:style-name="ce18">
            <text:p>110.449,87</text:p>
          </table:table-cell>
          <table:table-cell office:value-type="float" office:value="100408.97" table:style-name="ce18">
            <text:p>100.408,97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77227.53000000003" table:style-name="ce16">
            <text:p>277.227,53</text:p>
          </table:table-cell>
          <table:table-cell office:value-type="float" office:value="252025.03" table:style-name="ce16">
            <text:p>252.025,03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351354.79" table:style-name="ce16">
            <text:p>351.354,79</text:p>
          </table:table-cell>
          <table:table-cell office:value-type="float" office:value="346195.6" table:style-name="ce16">
            <text:p>346.195,60</text:p>
          </table:table-cell>
          <table:table-cell office:value-type="float" office:value="369153.56999999995" table:style-name="ce16">
            <text:p>369.153,57</text:p>
          </table:table-cell>
          <table:table-cell office:value-type="float" office:value="362957.87999999995" table:style-name="ce16">
            <text:p>362.957,88</text:p>
          </table:table-cell>
          <table:table-cell office:value-type="float" office:value="612793.18000000005" table:style-name="ce16">
            <text:p>612.793,18</text:p>
          </table:table-cell>
          <table:table-cell office:value-type="float" office:value="600713.20000000007" table:style-name="ce16">
            <text:p>600.713,20</text:p>
          </table:table-cell>
          <table:table-cell office:value-type="float" office:value="640680.15000000014" table:style-name="ce16">
            <text:p>640.680,15</text:p>
          </table:table-cell>
          <table:table-cell office:value-type="float" office:value="627988.39" table:style-name="ce16">
            <text:p>627.988,39</text:p>
          </table:table-cell>
          <table:table-cell office:value-type="float" office:value="865948.16000000003" table:style-name="ce16">
            <text:p>865.948,16</text:p>
          </table:table-cell>
          <table:table-cell office:value-type="float" office:value="847592.34" table:style-name="ce16">
            <text:p>847.592,34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2839929.8499999996" table:style-name="ce16">
            <text:p>2.839.929,85</text:p>
          </table:table-cell>
          <table:table-cell office:value-type="float" office:value="2785447.4099999997" table:style-name="ce16">
            <text:p>2.785.447,41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SORI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1370.27" table:style-name="ce18">
            <text:p>1.370,27</text:p>
          </table:table-cell>
          <table:table-cell office:value-type="float" office:value="1356.7" table:style-name="ce18">
            <text:p>1.356,70</text:p>
          </table:table-cell>
          <table:table-cell office:value-type="float" office:value="2119.9299999999998" table:style-name="ce18">
            <text:p>2.119,93</text:p>
          </table:table-cell>
          <table:table-cell office:value-type="float" office:value="2098.94" table:style-name="ce18">
            <text:p>2.098,94</text:p>
          </table:table-cell>
          <table:table-cell office:value-type="float" office:value="3301.37" table:style-name="ce18">
            <text:p>3.301,37</text:p>
          </table:table-cell>
          <table:table-cell office:value-type="float" office:value="3268.68" table:style-name="ce18">
            <text:p>3.268,68</text:p>
          </table:table-cell>
          <table:table-cell office:value-type="float" office:value="2482.5300000000002" table:style-name="ce18">
            <text:p>2.482,53</text:p>
          </table:table-cell>
          <table:table-cell office:value-type="float" office:value="2457.9499999999998" table:style-name="ce18">
            <text:p>2.457,95</text:p>
          </table:table-cell>
          <table:table-cell office:value-type="float" office:value="2847.23" table:style-name="ce18">
            <text:p>2.847,23</text:p>
          </table:table-cell>
          <table:table-cell office:value-type="float" office:value="2819.04" table:style-name="ce18">
            <text:p>2.819,04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2121.33" table:style-name="ce16">
            <text:p>12.121,33</text:p>
          </table:table-cell>
          <table:table-cell office:value-type="float" office:value="12001.310000000001" table:style-name="ce16">
            <text:p>12.001,31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29742.39" table:style-name="ce18">
            <text:p>29.742,39</text:p>
          </table:table-cell>
          <table:table-cell office:value-type="float" office:value="27016.83" table:style-name="ce18">
            <text:p>27.016,83</text:p>
          </table:table-cell>
          <table:table-cell office:value-type="float" office:value="14540.73" table:style-name="ce18">
            <text:p>14.540,73</text:p>
          </table:table-cell>
          <table:table-cell office:value-type="float" office:value="12717.42" table:style-name="ce18">
            <text:p>12.717,42</text:p>
          </table:table-cell>
          <table:table-cell office:value-type="float" office:value="17126.52" table:style-name="ce18">
            <text:p>17.126,52</text:p>
          </table:table-cell>
          <table:table-cell office:value-type="float" office:value="15155.33" table:style-name="ce18">
            <text:p>15.155,33</text:p>
          </table:table-cell>
          <table:table-cell office:value-type="float" office:value="17993.760000000002" table:style-name="ce18">
            <text:p>17.993,76</text:p>
          </table:table-cell>
          <table:table-cell office:value-type="float" office:value="16501.11" table:style-name="ce18">
            <text:p>16.501,11</text:p>
          </table:table-cell>
          <table:table-cell office:value-type="float" office:value="24719.120000000003" table:style-name="ce18">
            <text:p>24.719,12</text:p>
          </table:table-cell>
          <table:table-cell office:value-type="float" office:value="22092.79" table:style-name="ce18">
            <text:p>22.092,79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04122.51999999999" table:style-name="ce16">
            <text:p>104.122,52</text:p>
          </table:table-cell>
          <table:table-cell office:value-type="float" office:value="93483.48000000001" table:style-name="ce16">
            <text:p>93.483,48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354297.95" table:style-name="ce18">
            <text:p>354.297,95</text:p>
          </table:table-cell>
          <table:table-cell office:value-type="float" office:value="348033.35" table:style-name="ce18">
            <text:p>348.033,35</text:p>
          </table:table-cell>
          <table:table-cell office:value-type="float" office:value="260910.5" table:style-name="ce18">
            <text:p>260.910,50</text:p>
          </table:table-cell>
          <table:table-cell office:value-type="float" office:value="256297.15" table:style-name="ce18">
            <text:p>256.297,15</text:p>
          </table:table-cell>
          <table:table-cell office:value-type="float" office:value="191602.34" table:style-name="ce18">
            <text:p>191.602,34</text:p>
          </table:table-cell>
          <table:table-cell office:value-type="float" office:value="188214.48" table:style-name="ce18">
            <text:p>188.214,48</text:p>
          </table:table-cell>
          <table:table-cell office:value-type="float" office:value="109596.34" table:style-name="ce18">
            <text:p>109.596,34</text:p>
          </table:table-cell>
          <table:table-cell office:value-type="float" office:value="107658.49" table:style-name="ce18">
            <text:p>107.658,49</text:p>
          </table:table-cell>
          <table:table-cell office:value-type="float" office:value="98000.09" table:style-name="ce18">
            <text:p>98.000,09</text:p>
          </table:table-cell>
          <table:table-cell office:value-type="float" office:value="96267.28" table:style-name="ce18">
            <text:p>96.267,28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014407.2199999999" table:style-name="ce16">
            <text:p>1.014.407,22</text:p>
          </table:table-cell>
          <table:table-cell office:value-type="float" office:value="996470.75" table:style-name="ce16">
            <text:p>996.470,75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13526.22" table:style-name="ce18">
            <text:p>13.526,22</text:p>
          </table:table-cell>
          <table:table-cell office:value-type="float" office:value="13392.3" table:style-name="ce18">
            <text:p>13.392,30</text:p>
          </table:table-cell>
          <table:table-cell office:value-type="float" office:value="19654.060000000001" table:style-name="ce18">
            <text:p>19.654,06</text:p>
          </table:table-cell>
          <table:table-cell office:value-type="float" office:value="19459.47" table:style-name="ce18">
            <text:p>19.459,47</text:p>
          </table:table-cell>
          <table:table-cell office:value-type="float" office:value="32864.339999999997" table:style-name="ce18">
            <text:p>32.864,34</text:p>
          </table:table-cell>
          <table:table-cell office:value-type="float" office:value="32538.95" table:style-name="ce18">
            <text:p>32.538,95</text:p>
          </table:table-cell>
          <table:table-cell office:value-type="float" office:value="37092.32" table:style-name="ce18">
            <text:p>37.092,32</text:p>
          </table:table-cell>
          <table:table-cell office:value-type="float" office:value="36725.07" table:style-name="ce18">
            <text:p>36.725,07</text:p>
          </table:table-cell>
          <table:table-cell office:value-type="float" office:value="41305.4" table:style-name="ce18">
            <text:p>41.305,40</text:p>
          </table:table-cell>
          <table:table-cell office:value-type="float" office:value="40896.44" table:style-name="ce18">
            <text:p>40.896,44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44442.34" table:style-name="ce16">
            <text:p>144.442,34</text:p>
          </table:table-cell>
          <table:table-cell office:value-type="float" office:value="143012.23000000001" table:style-name="ce16">
            <text:p>143.012,23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398936.83" table:style-name="ce16">
            <text:p>398.936,83</text:p>
          </table:table-cell>
          <table:table-cell office:value-type="float" office:value="389799.18" table:style-name="ce16">
            <text:p>389.799,18</text:p>
          </table:table-cell>
          <table:table-cell office:value-type="float" office:value="297225.21999999997" table:style-name="ce16">
            <text:p>297.225,22</text:p>
          </table:table-cell>
          <table:table-cell office:value-type="float" office:value="290572.98" table:style-name="ce16">
            <text:p>290.572,98</text:p>
          </table:table-cell>
          <table:table-cell office:value-type="float" office:value="244894.56999999998" table:style-name="ce16">
            <text:p>244.894,57</text:p>
          </table:table-cell>
          <table:table-cell office:value-type="float" office:value="239177.44" table:style-name="ce16">
            <text:p>239.177,44</text:p>
          </table:table-cell>
          <table:table-cell office:value-type="float" office:value="167164.95000000001" table:style-name="ce16">
            <text:p>167.164,95</text:p>
          </table:table-cell>
          <table:table-cell office:value-type="float" office:value="163342.62" table:style-name="ce16">
            <text:p>163.342,62</text:p>
          </table:table-cell>
          <table:table-cell office:value-type="float" office:value="166871.84" table:style-name="ce16">
            <text:p>166.871,84</text:p>
          </table:table-cell>
          <table:table-cell office:value-type="float" office:value="162075.55000000002" table:style-name="ce16">
            <text:p>162.075,55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1275093.4099999999" table:style-name="ce16">
            <text:p>1.275.093,41</text:p>
          </table:table-cell>
          <table:table-cell office:value-type="float" office:value="1244967.77" table:style-name="ce16">
            <text:p>1.244.967,77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TARRAGON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45687.68" table:style-name="ce18">
            <text:p>45.687,68</text:p>
          </table:table-cell>
          <table:table-cell office:value-type="float" office:value="45235.33" table:style-name="ce18">
            <text:p>45.235,33</text:p>
          </table:table-cell>
          <table:table-cell office:value-type="float" office:value="95947.73" table:style-name="ce18">
            <text:p>95.947,73</text:p>
          </table:table-cell>
          <table:table-cell office:value-type="float" office:value="94997.75" table:style-name="ce18">
            <text:p>94.997,75</text:p>
          </table:table-cell>
          <table:table-cell office:value-type="float" office:value="128117.89" table:style-name="ce18">
            <text:p>128.117,89</text:p>
          </table:table-cell>
          <table:table-cell office:value-type="float" office:value="126849.4" table:style-name="ce18">
            <text:p>126.849,40</text:p>
          </table:table-cell>
          <table:table-cell office:value-type="float" office:value="72611.509999999995" table:style-name="ce18">
            <text:p>72.611,51</text:p>
          </table:table-cell>
          <table:table-cell office:value-type="float" office:value="71892.58" table:style-name="ce18">
            <text:p>71.892,58</text:p>
          </table:table-cell>
          <table:table-cell office:value-type="float" office:value="94588.38" table:style-name="ce18">
            <text:p>94.588,38</text:p>
          </table:table-cell>
          <table:table-cell office:value-type="float" office:value="93651.86" table:style-name="ce18">
            <text:p>93.651,86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436953.19" table:style-name="ce16">
            <text:p>436.953,19</text:p>
          </table:table-cell>
          <table:table-cell office:value-type="float" office:value="432626.92" table:style-name="ce16">
            <text:p>432.626,9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2351201" table:style-name="ce18">
            <text:p>2.351.201,00</text:p>
          </table:table-cell>
          <table:table-cell office:value-type="float" office:value="2257709" table:style-name="ce18">
            <text:p>2.257.709,00</text:p>
          </table:table-cell>
          <table:table-cell office:value-type="float" office:value="2351201" table:style-name="ce18">
            <text:p>2.351.201,00</text:p>
          </table:table-cell>
          <table:table-cell office:value-type="float" office:value="2257709" table:style-name="ce18">
            <text:p>2.257.709,00</text:p>
          </table:table-cell>
          <table:table-cell office:value-type="float" office:value="2200905" table:style-name="ce18">
            <text:p>2.200.905,00</text:p>
          </table:table-cell>
          <table:table-cell office:value-type="float" office:value="2118370" table:style-name="ce18">
            <text:p>2.118.370,00</text:p>
          </table:table-cell>
          <table:table-cell office:value-type="float" office:value="2274353" table:style-name="ce18">
            <text:p>2.274.353,00</text:p>
          </table:table-cell>
          <table:table-cell office:value-type="float" office:value="2187207" table:style-name="ce18">
            <text:p>2.187.207,00</text:p>
          </table:table-cell>
          <table:table-cell office:value-type="float" office:value="1761137" table:style-name="ce18">
            <text:p>1.761.137,00</text:p>
          </table:table-cell>
          <table:table-cell office:value-type="float" office:value="1691236" table:style-name="ce18">
            <text:p>1.691.236,0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0938797" table:style-name="ce16">
            <text:p>10.938.797,00</text:p>
          </table:table-cell>
          <table:table-cell office:value-type="float" office:value="10512231" table:style-name="ce16">
            <text:p>10.512.231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258987.18" table:style-name="ce18">
            <text:p>258.987,18</text:p>
          </table:table-cell>
          <table:table-cell office:value-type="float" office:value="250556.94999999998" table:style-name="ce18">
            <text:p>250.556,95</text:p>
          </table:table-cell>
          <table:table-cell office:value-type="float" office:value="156079.66" table:style-name="ce18">
            <text:p>156.079,66</text:p>
          </table:table-cell>
          <table:table-cell office:value-type="float" office:value="150984.95999999999" table:style-name="ce18">
            <text:p>150.984,96</text:p>
          </table:table-cell>
          <table:table-cell office:value-type="float" office:value="160212.59999999998" table:style-name="ce18">
            <text:p>160.212,60</text:p>
          </table:table-cell>
          <table:table-cell office:value-type="float" office:value="154385.18999999997" table:style-name="ce18">
            <text:p>154.385,19</text:p>
          </table:table-cell>
          <table:table-cell office:value-type="float" office:value="153903.59" table:style-name="ce18">
            <text:p>153.903,59</text:p>
          </table:table-cell>
          <table:table-cell office:value-type="float" office:value="147919.71" table:style-name="ce18">
            <text:p>147.919,71</text:p>
          </table:table-cell>
          <table:table-cell office:value-type="float" office:value="183763.11000000002" table:style-name="ce18">
            <text:p>183.763,11</text:p>
          </table:table-cell>
          <table:table-cell office:value-type="float" office:value="177887.99000000002" table:style-name="ce18">
            <text:p>177.887,99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912946.1399999999" table:style-name="ce16">
            <text:p>912.946,14</text:p>
          </table:table-cell>
          <table:table-cell office:value-type="float" office:value="881734.79999999993" table:style-name="ce16">
            <text:p>881.734,8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187823.65" table:style-name="ce18">
            <text:p>187.823,65</text:p>
          </table:table-cell>
          <table:table-cell office:value-type="float" office:value="184502.6" table:style-name="ce18">
            <text:p>184.502,60</text:p>
          </table:table-cell>
          <table:table-cell office:value-type="float" office:value="151347.5" table:style-name="ce18">
            <text:p>151.347,50</text:p>
          </table:table-cell>
          <table:table-cell office:value-type="float" office:value="148671.41" table:style-name="ce18">
            <text:p>148.671,41</text:p>
          </table:table-cell>
          <table:table-cell office:value-type="float" office:value="150542.92000000001" table:style-name="ce18">
            <text:p>150.542,92</text:p>
          </table:table-cell>
          <table:table-cell office:value-type="float" office:value="147881.06" table:style-name="ce18">
            <text:p>147.881,06</text:p>
          </table:table-cell>
          <table:table-cell office:value-type="float" office:value="141924.35" table:style-name="ce18">
            <text:p>141.924,35</text:p>
          </table:table-cell>
          <table:table-cell office:value-type="float" office:value="139414.88" table:style-name="ce18">
            <text:p>139.414,88</text:p>
          </table:table-cell>
          <table:table-cell office:value-type="float" office:value="121847.74" table:style-name="ce18">
            <text:p>121.847,74</text:p>
          </table:table-cell>
          <table:table-cell office:value-type="float" office:value="119693.26" table:style-name="ce18">
            <text:p>119.693,26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753486.16" table:style-name="ce16">
            <text:p>753.486,16</text:p>
          </table:table-cell>
          <table:table-cell office:value-type="float" office:value="740163.21" table:style-name="ce16">
            <text:p>740.163,21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4463.4799999999996" table:style-name="ce18">
            <text:p>4.463,48</text:p>
          </table:table-cell>
          <table:table-cell office:value-type="float" office:value="4419.29" table:style-name="ce18">
            <text:p>4.419,29</text:p>
          </table:table-cell>
          <table:table-cell office:value-type="float" office:value="6948.45" table:style-name="ce18">
            <text:p>6.948,45</text:p>
          </table:table-cell>
          <table:table-cell office:value-type="float" office:value="6879.65" table:style-name="ce18">
            <text:p>6.879,65</text:p>
          </table:table-cell>
          <table:table-cell office:value-type="float" office:value="7127.37" table:style-name="ce18">
            <text:p>7.127,37</text:p>
          </table:table-cell>
          <table:table-cell office:value-type="float" office:value="7056.8" table:style-name="ce18">
            <text:p>7.056,80</text:p>
          </table:table-cell>
          <table:table-cell office:value-type="float" office:value="12716.96" table:style-name="ce18">
            <text:p>12.716,96</text:p>
          </table:table-cell>
          <table:table-cell office:value-type="float" office:value="12591.05" table:style-name="ce18">
            <text:p>12.591,05</text:p>
          </table:table-cell>
          <table:table-cell office:value-type="float" office:value="14376.12" table:style-name="ce18">
            <text:p>14.376,12</text:p>
          </table:table-cell>
          <table:table-cell office:value-type="float" office:value="14233.78" table:style-name="ce18">
            <text:p>14.233,78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45632.38" table:style-name="ce16">
            <text:p>45.632,38</text:p>
          </table:table-cell>
          <table:table-cell office:value-type="float" office:value="45180.57" table:style-name="ce16">
            <text:p>45.180,57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2848162.99" table:style-name="ce16">
            <text:p>2.848.162,99</text:p>
          </table:table-cell>
          <table:table-cell office:value-type="float" office:value="2742423.17" table:style-name="ce16">
            <text:p>2.742.423,17</text:p>
          </table:table-cell>
          <table:table-cell office:value-type="float" office:value="2761524.34" table:style-name="ce16">
            <text:p>2.761.524,34</text:p>
          </table:table-cell>
          <table:table-cell office:value-type="float" office:value="2659242.77" table:style-name="ce16">
            <text:p>2.659.242,77</text:p>
          </table:table-cell>
          <table:table-cell office:value-type="float" office:value="2646905.7800000003" table:style-name="ce16">
            <text:p>2.646.905,78</text:p>
          </table:table-cell>
          <table:table-cell office:value-type="float" office:value="2554542.4499999997" table:style-name="ce16">
            <text:p>2.554.542,45</text:p>
          </table:table-cell>
          <table:table-cell office:value-type="float" office:value="2655509.4099999997" table:style-name="ce16">
            <text:p>2.655.509,41</text:p>
          </table:table-cell>
          <table:table-cell office:value-type="float" office:value="2559025.2200000002" table:style-name="ce16">
            <text:p>2.559.025,22</text:p>
          </table:table-cell>
          <table:table-cell office:value-type="float" office:value="2175712.35" table:style-name="ce16">
            <text:p>2.175.712,35</text:p>
          </table:table-cell>
          <table:table-cell office:value-type="float" office:value="2096702.8900000001" table:style-name="ce16">
            <text:p>2.096.702,89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13087814.869999999" table:style-name="ce16">
            <text:p>13.087.814,87</text:p>
          </table:table-cell>
          <table:table-cell office:value-type="float" office:value="12611936.5" table:style-name="ce16">
            <text:p>12.611.936,50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TERUEL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226.43" table:style-name="ce18">
            <text:p>226,43</text:p>
          </table:table-cell>
          <table:table-cell office:value-type="float" office:value="224.19" table:style-name="ce18">
            <text:p>224,19</text:p>
          </table:table-cell>
          <table:table-cell office:value-type="float" office:value="250.23" table:style-name="ce18">
            <text:p>250,23</text:p>
          </table:table-cell>
          <table:table-cell office:value-type="float" office:value="247.75" table:style-name="ce18">
            <text:p>247,75</text:p>
          </table:table-cell>
          <table:table-cell office:value-type="float" office:value="1461.4" table:style-name="ce18">
            <text:p>1.461,40</text:p>
          </table:table-cell>
          <table:table-cell office:value-type="float" office:value="1446.93" table:style-name="ce18">
            <text:p>1.446,93</text:p>
          </table:table-cell>
          <table:table-cell office:value-type="float" office:value="1314.4" table:style-name="ce18">
            <text:p>1.314,40</text:p>
          </table:table-cell>
          <table:table-cell office:value-type="float" office:value="1301.3900000000001" table:style-name="ce18">
            <text:p>1.301,39</text:p>
          </table:table-cell>
          <table:table-cell office:value-type="float" office:value="1231.31" table:style-name="ce18">
            <text:p>1.231,31</text:p>
          </table:table-cell>
          <table:table-cell office:value-type="float" office:value="1219.1199999999999" table:style-name="ce18">
            <text:p>1.219,12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4483.7700000000004" table:style-name="ce16">
            <text:p>4.483,77</text:p>
          </table:table-cell>
          <table:table-cell office:value-type="float" office:value="4439.38" table:style-name="ce16">
            <text:p>4.439,38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32111.759999999998" table:style-name="ce18">
            <text:p>32.111,76</text:p>
          </table:table-cell>
          <table:table-cell office:value-type="float" office:value="31091.9" table:style-name="ce18">
            <text:p>31.091,90</text:p>
          </table:table-cell>
          <table:table-cell office:value-type="float" office:value="9012.7900000000009" table:style-name="ce18">
            <text:p>9.012,79</text:p>
          </table:table-cell>
          <table:table-cell office:value-type="float" office:value="8682.5" table:style-name="ce18">
            <text:p>8.682,50</text:p>
          </table:table-cell>
          <table:table-cell office:value-type="float" office:value="22566.93" table:style-name="ce18">
            <text:p>22.566,93</text:p>
          </table:table-cell>
          <table:table-cell office:value-type="float" office:value="21782.1" table:style-name="ce18">
            <text:p>21.782,10</text:p>
          </table:table-cell>
          <table:table-cell office:value-type="float" office:value="276" table:style-name="ce18">
            <text:p>276,00</text:p>
          </table:table-cell>
          <table:table-cell office:value-type="float" office:value="268" table:style-name="ce18">
            <text:p>268,00</text:p>
          </table:table-cell>
          <table:table-cell office:value-type="float" office:value="30124.31" table:style-name="ce18">
            <text:p>30.124,31</text:p>
          </table:table-cell>
          <table:table-cell office:value-type="float" office:value="29011.1" table:style-name="ce18">
            <text:p>29.011,1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94091.790000000008" table:style-name="ce16">
            <text:p>94.091,79</text:p>
          </table:table-cell>
          <table:table-cell office:value-type="float" office:value="90835.6" table:style-name="ce16">
            <text:p>90.835,6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268056.53999999998" table:style-name="ce18">
            <text:p>268.056,54</text:p>
          </table:table-cell>
          <table:table-cell office:value-type="float" office:value="263316.84000000003" table:style-name="ce18">
            <text:p>263.316,84</text:p>
          </table:table-cell>
          <table:table-cell office:value-type="float" office:value="214135.25" table:style-name="ce18">
            <text:p>214.135,25</text:p>
          </table:table-cell>
          <table:table-cell office:value-type="float" office:value="210348.97" table:style-name="ce18">
            <text:p>210.348,97</text:p>
          </table:table-cell>
          <table:table-cell office:value-type="float" office:value="142906.72" table:style-name="ce18">
            <text:p>142.906,72</text:p>
          </table:table-cell>
          <table:table-cell office:value-type="float" office:value="140379.88" table:style-name="ce18">
            <text:p>140.379,88</text:p>
          </table:table-cell>
          <table:table-cell office:value-type="float" office:value="112484.88" table:style-name="ce18">
            <text:p>112.484,88</text:p>
          </table:table-cell>
          <table:table-cell office:value-type="float" office:value="110495.95" table:style-name="ce18">
            <text:p>110.495,95</text:p>
          </table:table-cell>
          <table:table-cell office:value-type="float" office:value="83316.98" table:style-name="ce18">
            <text:p>83.316,98</text:p>
          </table:table-cell>
          <table:table-cell office:value-type="float" office:value="81843.789999999994" table:style-name="ce18">
            <text:p>81.843,79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820900.37" table:style-name="ce16">
            <text:p>820.900,37</text:p>
          </table:table-cell>
          <table:table-cell office:value-type="float" office:value="806385.43" table:style-name="ce16">
            <text:p>806.385,43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50225.87" table:style-name="ce18">
            <text:p>50.225,87</text:p>
          </table:table-cell>
          <table:table-cell office:value-type="float" office:value="49728.58" table:style-name="ce18">
            <text:p>49.728,58</text:p>
          </table:table-cell>
          <table:table-cell office:value-type="float" office:value="66605.84" table:style-name="ce18">
            <text:p>66.605,84</text:p>
          </table:table-cell>
          <table:table-cell office:value-type="float" office:value="65946.38" table:style-name="ce18">
            <text:p>65.946,38</text:p>
          </table:table-cell>
          <table:table-cell office:value-type="float" office:value="93053.42" table:style-name="ce18">
            <text:p>93.053,42</text:p>
          </table:table-cell>
          <table:table-cell office:value-type="float" office:value="92132.1" table:style-name="ce18">
            <text:p>92.132,10</text:p>
          </table:table-cell>
          <table:table-cell office:value-type="float" office:value="123558.53" table:style-name="ce18">
            <text:p>123.558,53</text:p>
          </table:table-cell>
          <table:table-cell office:value-type="float" office:value="122335.18" table:style-name="ce18">
            <text:p>122.335,18</text:p>
          </table:table-cell>
          <table:table-cell office:value-type="float" office:value="144630.66" table:style-name="ce18">
            <text:p>144.630,66</text:p>
          </table:table-cell>
          <table:table-cell office:value-type="float" office:value="143198.67000000001" table:style-name="ce18">
            <text:p>143.198,67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478074.32000000007" table:style-name="ce16">
            <text:p>478.074,32</text:p>
          </table:table-cell>
          <table:table-cell office:value-type="float" office:value="473340.91000000003" table:style-name="ce16">
            <text:p>473.340,91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350620.6" table:style-name="ce16">
            <text:p>350.620,60</text:p>
          </table:table-cell>
          <table:table-cell office:value-type="float" office:value="344361.51000000007" table:style-name="ce16">
            <text:p>344.361,51</text:p>
          </table:table-cell>
          <table:table-cell office:value-type="float" office:value="290004.10999999993" table:style-name="ce16">
            <text:p>290.004,11</text:p>
          </table:table-cell>
          <table:table-cell office:value-type="float" office:value="285225.59999999998" table:style-name="ce16">
            <text:p>285.225,60</text:p>
          </table:table-cell>
          <table:table-cell office:value-type="float" office:value="259988.47" table:style-name="ce16">
            <text:p>259.988,47</text:p>
          </table:table-cell>
          <table:table-cell office:value-type="float" office:value="255741.01" table:style-name="ce16">
            <text:p>255.741,01</text:p>
          </table:table-cell>
          <table:table-cell office:value-type="float" office:value="237633.81" table:style-name="ce16">
            <text:p>237.633,81</text:p>
          </table:table-cell>
          <table:table-cell office:value-type="float" office:value="234400.52000000002" table:style-name="ce16">
            <text:p>234.400,52</text:p>
          </table:table-cell>
          <table:table-cell office:value-type="float" office:value="259303.26" table:style-name="ce16">
            <text:p>259.303,26</text:p>
          </table:table-cell>
          <table:table-cell office:value-type="float" office:value="255272.68000000002" table:style-name="ce16">
            <text:p>255.272,68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1397550.25" table:style-name="ce16">
            <text:p>1.397.550,25</text:p>
          </table:table-cell>
          <table:table-cell office:value-type="float" office:value="1375001.32" table:style-name="ce16">
            <text:p>1.375.001,32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TOLEDO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31613.91" table:style-name="ce18">
            <text:p>31.613,91</text:p>
          </table:table-cell>
          <table:table-cell office:value-type="float" office:value="31300.9" table:style-name="ce18">
            <text:p>31.300,90</text:p>
          </table:table-cell>
          <table:table-cell office:value-type="float" office:value="75289.740000000005" table:style-name="ce18">
            <text:p>75.289,74</text:p>
          </table:table-cell>
          <table:table-cell office:value-type="float" office:value="74544.3" table:style-name="ce18">
            <text:p>74.544,30</text:p>
          </table:table-cell>
          <table:table-cell office:value-type="float" office:value="49488.25" table:style-name="ce18">
            <text:p>49.488,25</text:p>
          </table:table-cell>
          <table:table-cell office:value-type="float" office:value="48998.27" table:style-name="ce18">
            <text:p>48.998,27</text:p>
          </table:table-cell>
          <table:table-cell office:value-type="float" office:value="25593.5" table:style-name="ce18">
            <text:p>25.593,50</text:p>
          </table:table-cell>
          <table:table-cell office:value-type="float" office:value="25340.1" table:style-name="ce18">
            <text:p>25.340,10</text:p>
          </table:table-cell>
          <table:table-cell office:value-type="float" office:value="23648.3" table:style-name="ce18">
            <text:p>23.648,30</text:p>
          </table:table-cell>
          <table:table-cell office:value-type="float" office:value="23414.16" table:style-name="ce18">
            <text:p>23.414,16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05633.7" table:style-name="ce16">
            <text:p>205.633,70</text:p>
          </table:table-cell>
          <table:table-cell office:value-type="float" office:value="203597.73" table:style-name="ce16">
            <text:p>203.597,73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150793.72" table:style-name="ce18">
            <text:p>150.793,72</text:p>
          </table:table-cell>
          <table:table-cell office:value-type="float" office:value="146448.95999999999" table:style-name="ce18">
            <text:p>146.448,96</text:p>
          </table:table-cell>
          <table:table-cell office:value-type="float" office:value="151482.45000000001" table:style-name="ce18">
            <text:p>151.482,45</text:p>
          </table:table-cell>
          <table:table-cell office:value-type="float" office:value="145460.74" table:style-name="ce18">
            <text:p>145.460,74</text:p>
          </table:table-cell>
          <table:table-cell office:value-type="float" office:value="236180.65000000002" table:style-name="ce18">
            <text:p>236.180,65</text:p>
          </table:table-cell>
          <table:table-cell office:value-type="float" office:value="227234.21000000002" table:style-name="ce18">
            <text:p>227.234,21</text:p>
          </table:table-cell>
          <table:table-cell office:value-type="float" office:value="229847.81" table:style-name="ce18">
            <text:p>229.847,81</text:p>
          </table:table-cell>
          <table:table-cell office:value-type="float" office:value="221676.97999999998" table:style-name="ce18">
            <text:p>221.676,98</text:p>
          </table:table-cell>
          <table:table-cell office:value-type="float" office:value="138652.43" table:style-name="ce18">
            <text:p>138.652,43</text:p>
          </table:table-cell>
          <table:table-cell office:value-type="float" office:value="134042.23000000001" table:style-name="ce18">
            <text:p>134.042,23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906957.06" table:style-name="ce16">
            <text:p>906.957,06</text:p>
          </table:table-cell>
          <table:table-cell office:value-type="float" office:value="874863.11999999988" table:style-name="ce16">
            <text:p>874.863,1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15744.47" table:style-name="ce18">
            <text:p>15.744,47</text:p>
          </table:table-cell>
          <table:table-cell office:value-type="float" office:value="15466.08" table:style-name="ce18">
            <text:p>15.466,08</text:p>
          </table:table-cell>
          <table:table-cell office:value-type="float" office:value="8326.49" table:style-name="ce18">
            <text:p>8.326,49</text:p>
          </table:table-cell>
          <table:table-cell office:value-type="float" office:value="8179.26" table:style-name="ce18">
            <text:p>8.179,26</text:p>
          </table:table-cell>
          <table:table-cell office:value-type="float" office:value="11845.13" table:style-name="ce18">
            <text:p>11.845,13</text:p>
          </table:table-cell>
          <table:table-cell office:value-type="float" office:value="11635.69" table:style-name="ce18">
            <text:p>11.635,69</text:p>
          </table:table-cell>
          <table:table-cell office:value-type="float" office:value="8898.44" table:style-name="ce18">
            <text:p>8.898,44</text:p>
          </table:table-cell>
          <table:table-cell office:value-type="float" office:value="8741.1" table:style-name="ce18">
            <text:p>8.741,10</text:p>
          </table:table-cell>
          <table:table-cell office:value-type="float" office:value="10136.040000000001" table:style-name="ce18">
            <text:p>10.136,04</text:p>
          </table:table-cell>
          <table:table-cell office:value-type="float" office:value="9956.82" table:style-name="ce18">
            <text:p>9.956,82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54950.57" table:style-name="ce16">
            <text:p>54.950,57</text:p>
          </table:table-cell>
          <table:table-cell office:value-type="float" office:value="53978.95" table:style-name="ce16">
            <text:p>53.978,95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66761.149999999994" table:style-name="ce18">
            <text:p>66.761,15</text:p>
          </table:table-cell>
          <table:table-cell office:value-type="float" office:value="66100.149999999994" table:style-name="ce18">
            <text:p>66.100,15</text:p>
          </table:table-cell>
          <table:table-cell office:value-type="float" office:value="69956.7" table:style-name="ce18">
            <text:p>69.956,70</text:p>
          </table:table-cell>
          <table:table-cell office:value-type="float" office:value="69264.06" table:style-name="ce18">
            <text:p>69.264,06</text:p>
          </table:table-cell>
          <table:table-cell office:value-type="float" office:value="91123.82" table:style-name="ce18">
            <text:p>91.123,82</text:p>
          </table:table-cell>
          <table:table-cell office:value-type="float" office:value="90221.6" table:style-name="ce18">
            <text:p>90.221,60</text:p>
          </table:table-cell>
          <table:table-cell office:value-type="float" office:value="126246.61" table:style-name="ce18">
            <text:p>126.246,61</text:p>
          </table:table-cell>
          <table:table-cell office:value-type="float" office:value="124996.64" table:style-name="ce18">
            <text:p>124.996,64</text:p>
          </table:table-cell>
          <table:table-cell office:value-type="float" office:value="164734.99" table:style-name="ce18">
            <text:p>164.734,99</text:p>
          </table:table-cell>
          <table:table-cell office:value-type="float" office:value="163103.95000000001" table:style-name="ce18">
            <text:p>163.103,95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518823.26999999996" table:style-name="ce16">
            <text:p>518.823,27</text:p>
          </table:table-cell>
          <table:table-cell office:value-type="float" office:value="513686.4" table:style-name="ce16">
            <text:p>513.686,4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264913.25" table:style-name="ce16">
            <text:p>264.913,25</text:p>
          </table:table-cell>
          <table:table-cell office:value-type="float" office:value="259316.09" table:style-name="ce16">
            <text:p>259.316,09</text:p>
          </table:table-cell>
          <table:table-cell office:value-type="float" office:value="305055.38" table:style-name="ce16">
            <text:p>305.055,38</text:p>
          </table:table-cell>
          <table:table-cell office:value-type="float" office:value="297448.36" table:style-name="ce16">
            <text:p>297.448,36</text:p>
          </table:table-cell>
          <table:table-cell office:value-type="float" office:value="388637.85000000003" table:style-name="ce16">
            <text:p>388.637,85</text:p>
          </table:table-cell>
          <table:table-cell office:value-type="float" office:value="378089.77" table:style-name="ce16">
            <text:p>378.089,77</text:p>
          </table:table-cell>
          <table:table-cell office:value-type="float" office:value="390586.36" table:style-name="ce16">
            <text:p>390.586,36</text:p>
          </table:table-cell>
          <table:table-cell office:value-type="float" office:value="380754.81999999995" table:style-name="ce16">
            <text:p>380.754,82</text:p>
          </table:table-cell>
          <table:table-cell office:value-type="float" office:value="337171.75999999995" table:style-name="ce16">
            <text:p>337.171,76</text:p>
          </table:table-cell>
          <table:table-cell office:value-type="float" office:value="330517.15999999997" table:style-name="ce16">
            <text:p>330.517,16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1686364.5999999999" table:style-name="ce16">
            <text:p>1.686.364,60</text:p>
          </table:table-cell>
          <table:table-cell office:value-type="float" office:value="1646126.1999999997" table:style-name="ce16">
            <text:p>1.646.126,20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VALENCIA-VALÈNCI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221786.23999999999" table:style-name="ce18">
            <text:p>221.786,24</text:p>
          </table:table-cell>
          <table:table-cell office:value-type="float" office:value="219590.34" table:style-name="ce18">
            <text:p>219.590,34</text:p>
          </table:table-cell>
          <table:table-cell office:value-type="float" office:value="266074.34999999998" table:style-name="ce18">
            <text:p>266.074,35</text:p>
          </table:table-cell>
          <table:table-cell office:value-type="float" office:value="263439.95" table:style-name="ce18">
            <text:p>263.439,95</text:p>
          </table:table-cell>
          <table:table-cell office:value-type="float" office:value="293499.59000000003" table:style-name="ce18">
            <text:p>293.499,59</text:p>
          </table:table-cell>
          <table:table-cell office:value-type="float" office:value="290593.65000000002" table:style-name="ce18">
            <text:p>290.593,65</text:p>
          </table:table-cell>
          <table:table-cell office:value-type="float" office:value="307559.21999999997" table:style-name="ce18">
            <text:p>307.559,22</text:p>
          </table:table-cell>
          <table:table-cell office:value-type="float" office:value="304514.08" table:style-name="ce18">
            <text:p>304.514,08</text:p>
          </table:table-cell>
          <table:table-cell office:value-type="float" office:value="328644.78999999998" table:style-name="ce18">
            <text:p>328.644,79</text:p>
          </table:table-cell>
          <table:table-cell office:value-type="float" office:value="325390.88" table:style-name="ce18">
            <text:p>325.390,88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417564.19" table:style-name="ce16">
            <text:p>1.417.564,19</text:p>
          </table:table-cell>
          <table:table-cell office:value-type="float" office:value="1403528.9" table:style-name="ce16">
            <text:p>1.403.528,9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766221" table:style-name="ce18">
            <text:p>766.221,00</text:p>
          </table:table-cell>
          <table:table-cell office:value-type="float" office:value="736577" table:style-name="ce18">
            <text:p>736.577,00</text:p>
          </table:table-cell>
          <table:table-cell office:value-type="float" office:value="714962" table:style-name="ce18">
            <text:p>714.962,00</text:p>
          </table:table-cell>
          <table:table-cell office:value-type="float" office:value="688179" table:style-name="ce18">
            <text:p>688.179,00</text:p>
          </table:table-cell>
          <table:table-cell office:value-type="float" office:value="813911" table:style-name="ce18">
            <text:p>813.911,00</text:p>
          </table:table-cell>
          <table:table-cell office:value-type="float" office:value="783763" table:style-name="ce18">
            <text:p>783.763,00</text:p>
          </table:table-cell>
          <table:table-cell office:value-type="float" office:value="719058" table:style-name="ce18">
            <text:p>719.058,00</text:p>
          </table:table-cell>
          <table:table-cell office:value-type="float" office:value="690957" table:style-name="ce18">
            <text:p>690.957,00</text:p>
          </table:table-cell>
          <table:table-cell office:value-type="float" office:value="353950" table:style-name="ce18">
            <text:p>353.950,00</text:p>
          </table:table-cell>
          <table:table-cell office:value-type="float" office:value="335073" table:style-name="ce18">
            <text:p>335.073,0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3368102" table:style-name="ce16">
            <text:p>3.368.102,00</text:p>
          </table:table-cell>
          <table:table-cell office:value-type="float" office:value="3234549" table:style-name="ce16">
            <text:p>3.234.549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186887.79" table:style-name="ce18">
            <text:p>186.887,79</text:p>
          </table:table-cell>
          <table:table-cell office:value-type="float" office:value="181751.38999999998" table:style-name="ce18">
            <text:p>181.751,39</text:p>
          </table:table-cell>
          <table:table-cell office:value-type="float" office:value="152343.40999999997" table:style-name="ce18">
            <text:p>152.343,41</text:p>
          </table:table-cell>
          <table:table-cell office:value-type="float" office:value="147170.78" table:style-name="ce18">
            <text:p>147.170,78</text:p>
          </table:table-cell>
          <table:table-cell office:value-type="float" office:value="167037.04999999999" table:style-name="ce18">
            <text:p>167.037,05</text:p>
          </table:table-cell>
          <table:table-cell office:value-type="float" office:value="161373.59999999998" table:style-name="ce18">
            <text:p>161.373,60</text:p>
          </table:table-cell>
          <table:table-cell office:value-type="float" office:value="140476.74" table:style-name="ce18">
            <text:p>140.476,74</text:p>
          </table:table-cell>
          <table:table-cell office:value-type="float" office:value="135979.76" table:style-name="ce18">
            <text:p>135.979,76</text:p>
          </table:table-cell>
          <table:table-cell office:value-type="float" office:value="257379.28" table:style-name="ce18">
            <text:p>257.379,28</text:p>
          </table:table-cell>
          <table:table-cell office:value-type="float" office:value="250095.49" table:style-name="ce18">
            <text:p>250.095,49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904124.27" table:style-name="ce16">
            <text:p>904.124,27</text:p>
          </table:table-cell>
          <table:table-cell office:value-type="float" office:value="876371.02" table:style-name="ce16">
            <text:p>876.371,0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192598.14" table:style-name="ce18">
            <text:p>192.598,14</text:p>
          </table:table-cell>
          <table:table-cell office:value-type="float" office:value="189192.67" table:style-name="ce18">
            <text:p>189.192,67</text:p>
          </table:table-cell>
          <table:table-cell office:value-type="float" office:value="145328.14000000001" table:style-name="ce18">
            <text:p>145.328,14</text:p>
          </table:table-cell>
          <table:table-cell office:value-type="float" office:value="142758.49" table:style-name="ce18">
            <text:p>142.758,49</text:p>
          </table:table-cell>
          <table:table-cell office:value-type="float" office:value="83456.820000000007" table:style-name="ce18">
            <text:p>83.456,82</text:p>
          </table:table-cell>
          <table:table-cell office:value-type="float" office:value="81981.16" table:style-name="ce18">
            <text:p>81.981,16</text:p>
          </table:table-cell>
          <table:table-cell office:value-type="float" office:value="52127.87" table:style-name="ce18">
            <text:p>52.127,87</text:p>
          </table:table-cell>
          <table:table-cell office:value-type="float" office:value="51206.16" table:style-name="ce18">
            <text:p>51.206,16</text:p>
          </table:table-cell>
          <table:table-cell office:value-type="float" office:value="52013.4" table:style-name="ce18">
            <text:p>52.013,40</text:p>
          </table:table-cell>
          <table:table-cell office:value-type="float" office:value="51093.71" table:style-name="ce18">
            <text:p>51.093,71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525524.37" table:style-name="ce16">
            <text:p>525.524,37</text:p>
          </table:table-cell>
          <table:table-cell office:value-type="float" office:value="516232.19000000012" table:style-name="ce16">
            <text:p>516.232,19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17597.12" table:style-name="ce18">
            <text:p>17.597,12</text:p>
          </table:table-cell>
          <table:table-cell office:value-type="float" office:value="17422.89" table:style-name="ce18">
            <text:p>17.422,89</text:p>
          </table:table-cell>
          <table:table-cell office:value-type="float" office:value="23523.5" table:style-name="ce18">
            <text:p>23.523,50</text:p>
          </table:table-cell>
          <table:table-cell office:value-type="float" office:value="23290.59" table:style-name="ce18">
            <text:p>23.290,59</text:p>
          </table:table-cell>
          <table:table-cell office:value-type="float" office:value="22062.46" table:style-name="ce18">
            <text:p>22.062,46</text:p>
          </table:table-cell>
          <table:table-cell office:value-type="float" office:value="21844.02" table:style-name="ce18">
            <text:p>21.844,02</text:p>
          </table:table-cell>
          <table:table-cell office:value-type="float" office:value="39746.92" table:style-name="ce18">
            <text:p>39.746,92</text:p>
          </table:table-cell>
          <table:table-cell office:value-type="float" office:value="39353.39" table:style-name="ce18">
            <text:p>39.353,39</text:p>
          </table:table-cell>
          <table:table-cell office:value-type="float" office:value="41478.51" table:style-name="ce18">
            <text:p>41.478,51</text:p>
          </table:table-cell>
          <table:table-cell office:value-type="float" office:value="41067.83" table:style-name="ce18">
            <text:p>41.067,83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44408.51" table:style-name="ce16">
            <text:p>144.408,51</text:p>
          </table:table-cell>
          <table:table-cell office:value-type="float" office:value="142978.72" table:style-name="ce16">
            <text:p>142.978,72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.84" table:style-name="ce18">
            <text:p>0,84</text:p>
          </table:table-cell>
          <table:table-cell office:value-type="float" office:value="0.76" table:style-name="ce18">
            <text:p>0,76</text:p>
          </table:table-cell>
          <table:table-cell office:value-type="float" office:value="9.69" table:style-name="ce18">
            <text:p>9,69</text:p>
          </table:table-cell>
          <table:table-cell office:value-type="float" office:value="8.81" table:style-name="ce18">
            <text:p>8,81</text:p>
          </table:table-cell>
          <table:table-cell office:value-type="float" office:value="0.54" table:style-name="ce18">
            <text:p>0,54</text:p>
          </table:table-cell>
          <table:table-cell office:value-type="float" office:value="0.49" table:style-name="ce18">
            <text:p>0,49</text:p>
          </table:table-cell>
          <table:table-cell office:value-type="float" office:value="16.79" table:style-name="ce18">
            <text:p>16,79</text:p>
          </table:table-cell>
          <table:table-cell office:value-type="float" office:value="15.26" table:style-name="ce18">
            <text:p>15,26</text:p>
          </table:table-cell>
          <table:table-cell office:value-type="float" office:value="15.33" table:style-name="ce18">
            <text:p>15,33</text:p>
          </table:table-cell>
          <table:table-cell office:value-type="float" office:value="13.94" table:style-name="ce18">
            <text:p>13,94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43.19" table:style-name="ce16">
            <text:p>43,19</text:p>
          </table:table-cell>
          <table:table-cell office:value-type="float" office:value="39.26" table:style-name="ce16">
            <text:p>39,26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1385091.1300000001" table:style-name="ce16">
            <text:p>1.385.091,13</text:p>
          </table:table-cell>
          <table:table-cell office:value-type="float" office:value="1344535.05" table:style-name="ce16">
            <text:p>1.344.535,05</text:p>
          </table:table-cell>
          <table:table-cell office:value-type="float" office:value="1302241.0899999999" table:style-name="ce16">
            <text:p>1.302.241,09</text:p>
          </table:table-cell>
          <table:table-cell office:value-type="float" office:value="1264847.6199999999" table:style-name="ce16">
            <text:p>1.264.847,62</text:p>
          </table:table-cell>
          <table:table-cell office:value-type="float" office:value="1379967.4600000002" table:style-name="ce16">
            <text:p>1.379.967,46</text:p>
          </table:table-cell>
          <table:table-cell office:value-type="float" office:value="1339555.92" table:style-name="ce16">
            <text:p>1.339.555,92</text:p>
          </table:table-cell>
          <table:table-cell office:value-type="float" office:value="1258985.54" table:style-name="ce16">
            <text:p>1.258.985,54</text:p>
          </table:table-cell>
          <table:table-cell office:value-type="float" office:value="1222025.6500000001" table:style-name="ce16">
            <text:p>1.222.025,65</text:p>
          </table:table-cell>
          <table:table-cell office:value-type="float" office:value="1033481.31" table:style-name="ce16">
            <text:p>1.033.481,31</text:p>
          </table:table-cell>
          <table:table-cell office:value-type="float" office:value="1002734.85" table:style-name="ce16">
            <text:p>1.002.734,85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6359766.5299999993" table:style-name="ce16">
            <text:p>6.359.766,53</text:p>
          </table:table-cell>
          <table:table-cell office:value-type="float" office:value="6173699.0899999999" table:style-name="ce16">
            <text:p>6.173.699,09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VALLADOLID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10066.75" table:style-name="ce18">
            <text:p>10.066,75</text:p>
          </table:table-cell>
          <table:table-cell office:value-type="float" office:value="9967.08" table:style-name="ce18">
            <text:p>9.967,08</text:p>
          </table:table-cell>
          <table:table-cell office:value-type="float" office:value="3107.37" table:style-name="ce18">
            <text:p>3.107,37</text:p>
          </table:table-cell>
          <table:table-cell office:value-type="float" office:value="3076.6" table:style-name="ce18">
            <text:p>3.076,60</text:p>
          </table:table-cell>
          <table:table-cell office:value-type="float" office:value="11768.28" table:style-name="ce18">
            <text:p>11.768,28</text:p>
          </table:table-cell>
          <table:table-cell office:value-type="float" office:value="11651.76" table:style-name="ce18">
            <text:p>11.651,76</text:p>
          </table:table-cell>
          <table:table-cell office:value-type="float" office:value="10419.709999999999" table:style-name="ce18">
            <text:p>10.419,71</text:p>
          </table:table-cell>
          <table:table-cell office:value-type="float" office:value="10316.540000000001" table:style-name="ce18">
            <text:p>10.316,54</text:p>
          </table:table-cell>
          <table:table-cell office:value-type="float" office:value="11403" table:style-name="ce18">
            <text:p>11.403,00</text:p>
          </table:table-cell>
          <table:table-cell office:value-type="float" office:value="11290.1" table:style-name="ce18">
            <text:p>11.290,1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46765.11" table:style-name="ce16">
            <text:p>46.765,11</text:p>
          </table:table-cell>
          <table:table-cell office:value-type="float" office:value="46302.080000000002" table:style-name="ce16">
            <text:p>46.302,08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53563.47" table:style-name="ce18">
            <text:p>53.563,47</text:p>
          </table:table-cell>
          <table:table-cell office:value-type="float" office:value="51599.59" table:style-name="ce18">
            <text:p>51.599,59</text:p>
          </table:table-cell>
          <table:table-cell office:value-type="float" office:value="12170.92" table:style-name="ce18">
            <text:p>12.170,92</text:p>
          </table:table-cell>
          <table:table-cell office:value-type="float" office:value="11447.83" table:style-name="ce18">
            <text:p>11.447,83</text:p>
          </table:table-cell>
          <table:table-cell office:value-type="float" office:value="14715.53" table:style-name="ce18">
            <text:p>14.715,53</text:p>
          </table:table-cell>
          <table:table-cell office:value-type="float" office:value="14001.63" table:style-name="ce18">
            <text:p>14.001,63</text:p>
          </table:table-cell>
          <table:table-cell office:value-type="float" office:value="35669.1" table:style-name="ce18">
            <text:p>35.669,10</text:p>
          </table:table-cell>
          <table:table-cell office:value-type="float" office:value="34202.1" table:style-name="ce18">
            <text:p>34.202,10</text:p>
          </table:table-cell>
          <table:table-cell office:value-type="float" office:value="36049.589999999997" table:style-name="ce18">
            <text:p>36.049,59</text:p>
          </table:table-cell>
          <table:table-cell office:value-type="float" office:value="34420.949999999997" table:style-name="ce18">
            <text:p>34.420,95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52168.60999999999" table:style-name="ce16">
            <text:p>152.168,61</text:p>
          </table:table-cell>
          <table:table-cell office:value-type="float" office:value="145672.09999999998" table:style-name="ce16">
            <text:p>145.672,1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326201.7" table:style-name="ce18">
            <text:p>326.201,70</text:p>
          </table:table-cell>
          <table:table-cell office:value-type="float" office:value="320433.89" table:style-name="ce18">
            <text:p>320.433,89</text:p>
          </table:table-cell>
          <table:table-cell office:value-type="float" office:value="271995.27" table:style-name="ce18">
            <text:p>271.995,27</text:p>
          </table:table-cell>
          <table:table-cell office:value-type="float" office:value="267185.91999999998" table:style-name="ce18">
            <text:p>267.185,92</text:p>
          </table:table-cell>
          <table:table-cell office:value-type="float" office:value="160355.82" table:style-name="ce18">
            <text:p>160.355,82</text:p>
          </table:table-cell>
          <table:table-cell office:value-type="float" office:value="157520.45000000001" table:style-name="ce18">
            <text:p>157.520,45</text:p>
          </table:table-cell>
          <table:table-cell office:value-type="float" office:value="103972.97" table:style-name="ce18">
            <text:p>103.972,97</text:p>
          </table:table-cell>
          <table:table-cell office:value-type="float" office:value="102134.55" table:style-name="ce18">
            <text:p>102.134,55</text:p>
          </table:table-cell>
          <table:table-cell office:value-type="float" office:value="101537.31" table:style-name="ce18">
            <text:p>101.537,31</text:p>
          </table:table-cell>
          <table:table-cell office:value-type="float" office:value="99741.95" table:style-name="ce18">
            <text:p>99.741,95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964063.07000000007" table:style-name="ce16">
            <text:p>964.063,07</text:p>
          </table:table-cell>
          <table:table-cell office:value-type="float" office:value="947016.76" table:style-name="ce16">
            <text:p>947.016,76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37796.300000000003" table:style-name="ce18">
            <text:p>37.796,30</text:p>
          </table:table-cell>
          <table:table-cell office:value-type="float" office:value="37422.080000000002" table:style-name="ce18">
            <text:p>37.422,08</text:p>
          </table:table-cell>
          <table:table-cell office:value-type="float" office:value="61238.58" table:style-name="ce18">
            <text:p>61.238,58</text:p>
          </table:table-cell>
          <table:table-cell office:value-type="float" office:value="60632.26" table:style-name="ce18">
            <text:p>60.632,26</text:p>
          </table:table-cell>
          <table:table-cell office:value-type="float" office:value="106422.62" table:style-name="ce18">
            <text:p>106.422,62</text:p>
          </table:table-cell>
          <table:table-cell office:value-type="float" office:value="105368.93" table:style-name="ce18">
            <text:p>105.368,93</text:p>
          </table:table-cell>
          <table:table-cell office:value-type="float" office:value="128461.27" table:style-name="ce18">
            <text:p>128.461,27</text:p>
          </table:table-cell>
          <table:table-cell office:value-type="float" office:value="127189.38" table:style-name="ce18">
            <text:p>127.189,38</text:p>
          </table:table-cell>
          <table:table-cell office:value-type="float" office:value="187006.02" table:style-name="ce18">
            <text:p>187.006,02</text:p>
          </table:table-cell>
          <table:table-cell office:value-type="float" office:value="185154.48" table:style-name="ce18">
            <text:p>185.154,48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520924.79000000004" table:style-name="ce16">
            <text:p>520.924,79</text:p>
          </table:table-cell>
          <table:table-cell office:value-type="float" office:value="515767.13" table:style-name="ce16">
            <text:p>515.767,13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427628.22" table:style-name="ce16">
            <text:p>427.628,22</text:p>
          </table:table-cell>
          <table:table-cell office:value-type="float" office:value="419422.64000000007" table:style-name="ce16">
            <text:p>419.422,64</text:p>
          </table:table-cell>
          <table:table-cell office:value-type="float" office:value="348512.14" table:style-name="ce16">
            <text:p>348.512,14</text:p>
          </table:table-cell>
          <table:table-cell office:value-type="float" office:value="342342.61" table:style-name="ce16">
            <text:p>342.342,61</text:p>
          </table:table-cell>
          <table:table-cell office:value-type="float" office:value="293262.25000000006" table:style-name="ce16">
            <text:p>293.262,25</text:p>
          </table:table-cell>
          <table:table-cell office:value-type="float" office:value="288542.77" table:style-name="ce16">
            <text:p>288.542,77</text:p>
          </table:table-cell>
          <table:table-cell office:value-type="float" office:value="278523.05" table:style-name="ce16">
            <text:p>278.523,05</text:p>
          </table:table-cell>
          <table:table-cell office:value-type="float" office:value="273842.56999999995" table:style-name="ce16">
            <text:p>273.842,57</text:p>
          </table:table-cell>
          <table:table-cell office:value-type="float" office:value="335995.91999999993" table:style-name="ce16">
            <text:p>335.995,92</text:p>
          </table:table-cell>
          <table:table-cell office:value-type="float" office:value="330607.48" table:style-name="ce16">
            <text:p>330.607,48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1683921.5800000003" table:style-name="ce16">
            <text:p>1.683.921,58</text:p>
          </table:table-cell>
          <table:table-cell office:value-type="float" office:value="1654758.0700000003" table:style-name="ce16">
            <text:p>1.654.758,07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BIZKAI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7290.46" table:style-name="ce18">
            <text:p>7.290,46</text:p>
          </table:table-cell>
          <table:table-cell office:value-type="float" office:value="7218.28" table:style-name="ce18">
            <text:p>7.218,28</text:p>
          </table:table-cell>
          <table:table-cell office:value-type="float" office:value="28641.34" table:style-name="ce18">
            <text:p>28.641,34</text:p>
          </table:table-cell>
          <table:table-cell office:value-type="float" office:value="28357.759999999998" table:style-name="ce18">
            <text:p>28.357,76</text:p>
          </table:table-cell>
          <table:table-cell office:value-type="float" office:value="20791.810000000001" table:style-name="ce18">
            <text:p>20.791,81</text:p>
          </table:table-cell>
          <table:table-cell office:value-type="float" office:value="20585.95" table:style-name="ce18">
            <text:p>20.585,95</text:p>
          </table:table-cell>
          <table:table-cell office:value-type="float" office:value="14388.48" table:style-name="ce18">
            <text:p>14.388,48</text:p>
          </table:table-cell>
          <table:table-cell office:value-type="float" office:value="14246.02" table:style-name="ce18">
            <text:p>14.246,02</text:p>
          </table:table-cell>
          <table:table-cell office:value-type="float" office:value="8227.4" table:style-name="ce18">
            <text:p>8.227,40</text:p>
          </table:table-cell>
          <table:table-cell office:value-type="float" office:value="8145.94" table:style-name="ce18">
            <text:p>8.145,94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79339.489999999991" table:style-name="ce16">
            <text:p>79.339,49</text:p>
          </table:table-cell>
          <table:table-cell office:value-type="float" office:value="78553.950000000012" table:style-name="ce16">
            <text:p>78.553,95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408294.03" table:style-name="ce18">
            <text:p>408.294,03</text:p>
          </table:table-cell>
          <table:table-cell office:value-type="float" office:value="396613.76" table:style-name="ce18">
            <text:p>396.613,76</text:p>
          </table:table-cell>
          <table:table-cell office:value-type="float" office:value="244496.27" table:style-name="ce18">
            <text:p>244.496,27</text:p>
          </table:table-cell>
          <table:table-cell office:value-type="float" office:value="236622.36" table:style-name="ce18">
            <text:p>236.622,36</text:p>
          </table:table-cell>
          <table:table-cell office:value-type="float" office:value="266110.69" table:style-name="ce18">
            <text:p>266.110,69</text:p>
          </table:table-cell>
          <table:table-cell office:value-type="float" office:value="257826.06999999998" table:style-name="ce18">
            <text:p>257.826,07</text:p>
          </table:table-cell>
          <table:table-cell office:value-type="float" office:value="233393.7" table:style-name="ce18">
            <text:p>233.393,70</text:p>
          </table:table-cell>
          <table:table-cell office:value-type="float" office:value="224473.54" table:style-name="ce18">
            <text:p>224.473,54</text:p>
          </table:table-cell>
          <table:table-cell office:value-type="float" office:value="279358.87" table:style-name="ce18">
            <text:p>279.358,87</text:p>
          </table:table-cell>
          <table:table-cell office:value-type="float" office:value="271858.96999999997" table:style-name="ce18">
            <text:p>271.858,97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431653.56" table:style-name="ce16">
            <text:p>1.431.653,56</text:p>
          </table:table-cell>
          <table:table-cell office:value-type="float" office:value="1387394.7" table:style-name="ce16">
            <text:p>1.387.394,7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9142.89" table:style-name="ce18">
            <text:p>9.142,89</text:p>
          </table:table-cell>
          <table:table-cell office:value-type="float" office:value="8981.23" table:style-name="ce18">
            <text:p>8.981,23</text:p>
          </table:table-cell>
          <table:table-cell office:value-type="float" office:value="4500.8500000000004" table:style-name="ce18">
            <text:p>4.500,85</text:p>
          </table:table-cell>
          <table:table-cell office:value-type="float" office:value="4421.2700000000004" table:style-name="ce18">
            <text:p>4.421,27</text:p>
          </table:table-cell>
          <table:table-cell office:value-type="float" office:value="5026.25" table:style-name="ce18">
            <text:p>5.026,25</text:p>
          </table:table-cell>
          <table:table-cell office:value-type="float" office:value="4937.38" table:style-name="ce18">
            <text:p>4.937,38</text:p>
          </table:table-cell>
          <table:table-cell office:value-type="float" office:value="2874.32" table:style-name="ce18">
            <text:p>2.874,32</text:p>
          </table:table-cell>
          <table:table-cell office:value-type="float" office:value="2823.5" table:style-name="ce18">
            <text:p>2.823,50</text:p>
          </table:table-cell>
          <table:table-cell office:value-type="float" office:value="4681.83" table:style-name="ce18">
            <text:p>4.681,83</text:p>
          </table:table-cell>
          <table:table-cell office:value-type="float" office:value="4599.05" table:style-name="ce18">
            <text:p>4.599,05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6226.14" table:style-name="ce16">
            <text:p>26.226,14</text:p>
          </table:table-cell>
          <table:table-cell office:value-type="float" office:value="25762.43" table:style-name="ce16">
            <text:p>25.762,43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185.97" table:style-name="ce18">
            <text:p>185,97</text:p>
          </table:table-cell>
          <table:table-cell office:value-type="float" office:value="184.13" table:style-name="ce18">
            <text:p>184,13</text:p>
          </table:table-cell>
          <table:table-cell office:value-type="float" office:value="271.91000000000003" table:style-name="ce18">
            <text:p>271,91</text:p>
          </table:table-cell>
          <table:table-cell office:value-type="float" office:value="269.22000000000003" table:style-name="ce18">
            <text:p>269,22</text:p>
          </table:table-cell>
          <table:table-cell office:value-type="float" office:value="340.22" table:style-name="ce18">
            <text:p>340,22</text:p>
          </table:table-cell>
          <table:table-cell office:value-type="float" office:value="336.85" table:style-name="ce18">
            <text:p>336,85</text:p>
          </table:table-cell>
          <table:table-cell office:value-type="float" office:value="612.94000000000005" table:style-name="ce18">
            <text:p>612,94</text:p>
          </table:table-cell>
          <table:table-cell office:value-type="float" office:value="606.87" table:style-name="ce18">
            <text:p>606,87</text:p>
          </table:table-cell>
          <table:table-cell office:value-type="float" office:value="654.95000000000005" table:style-name="ce18">
            <text:p>654,95</text:p>
          </table:table-cell>
          <table:table-cell office:value-type="float" office:value="648.47" table:style-name="ce18">
            <text:p>648,47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065.9899999999998" table:style-name="ce16">
            <text:p>2.065,99</text:p>
          </table:table-cell>
          <table:table-cell office:value-type="float" office:value="2045.5400000000002" table:style-name="ce16">
            <text:p>2.045,54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424913.35000000003" table:style-name="ce16">
            <text:p>424.913,35</text:p>
          </table:table-cell>
          <table:table-cell office:value-type="float" office:value="412997.4" table:style-name="ce16">
            <text:p>412.997,40</text:p>
          </table:table-cell>
          <table:table-cell office:value-type="float" office:value="277910.37" table:style-name="ce16">
            <text:p>277.910,37</text:p>
          </table:table-cell>
          <table:table-cell office:value-type="float" office:value="269670.61" table:style-name="ce16">
            <text:p>269.670,61</text:p>
          </table:table-cell>
          <table:table-cell office:value-type="float" office:value="292268.96999999997" table:style-name="ce16">
            <text:p>292.268,97</text:p>
          </table:table-cell>
          <table:table-cell office:value-type="float" office:value="283686.25" table:style-name="ce16">
            <text:p>283.686,25</text:p>
          </table:table-cell>
          <table:table-cell office:value-type="float" office:value="251269.44000000003" table:style-name="ce16">
            <text:p>251.269,44</text:p>
          </table:table-cell>
          <table:table-cell office:value-type="float" office:value="242149.93" table:style-name="ce16">
            <text:p>242.149,93</text:p>
          </table:table-cell>
          <table:table-cell office:value-type="float" office:value="292923.05000000005" table:style-name="ce16">
            <text:p>292.923,05</text:p>
          </table:table-cell>
          <table:table-cell office:value-type="float" office:value="285252.43" table:style-name="ce16">
            <text:p>285.252,43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1539285.18" table:style-name="ce16">
            <text:p>1.539.285,18</text:p>
          </table:table-cell>
          <table:table-cell office:value-type="float" office:value="1493756.6199999999" table:style-name="ce16">
            <text:p>1.493.756,62</text:p>
          </table:table-cell>
          <table:table-cell table:number-columns-repeated="16357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table:number-columns-repeated="17" table:style-name="ce1"/>
          <table:table-cell table:number-columns-repeated="2" table:style-name="ce20"/>
          <table:table-cell table:number-columns-repeated="16365" table:style-name="ce1"/>
        </table:table-row>
        <table:table-row table:number-rows-repeated="1048563" table:style-name="ro1">
          <table:table-cell table:number-columns-repeated="16384"/>
        </table:table-row>
      </table:table>
      <table:table table:name="ZAMOR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176337.39" table:style-name="ce18">
            <text:p>176.337,39</text:p>
          </table:table-cell>
          <table:table-cell office:value-type="float" office:value="174591.48" table:style-name="ce18">
            <text:p>174.591,48</text:p>
          </table:table-cell>
          <table:table-cell office:value-type="float" office:value="305704.87" table:style-name="ce18">
            <text:p>305.704,87</text:p>
          </table:table-cell>
          <table:table-cell office:value-type="float" office:value="302678.09000000003" table:style-name="ce18">
            <text:p>302.678,09</text:p>
          </table:table-cell>
          <table:table-cell office:value-type="float" office:value="364004.83" table:style-name="ce18">
            <text:p>364.004,83</text:p>
          </table:table-cell>
          <table:table-cell office:value-type="float" office:value="360400.82" table:style-name="ce18">
            <text:p>360.400,82</text:p>
          </table:table-cell>
          <table:table-cell office:value-type="float" office:value="158276.76" table:style-name="ce18">
            <text:p>158.276,76</text:p>
          </table:table-cell>
          <table:table-cell office:value-type="float" office:value="156709.66" table:style-name="ce18">
            <text:p>156.709,66</text:p>
          </table:table-cell>
          <table:table-cell office:value-type="float" office:value="198583.73" table:style-name="ce18">
            <text:p>198.583,73</text:p>
          </table:table-cell>
          <table:table-cell office:value-type="float" office:value="196617.55" table:style-name="ce18">
            <text:p>196.617,55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202907.58" table:style-name="ce16">
            <text:p>1.202.907,58</text:p>
          </table:table-cell>
          <table:table-cell office:value-type="float" office:value="1190997.6000000001" table:style-name="ce16">
            <text:p>1.190.997,6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4985.8" table:style-name="ce18">
            <text:p>4.985,80</text:p>
          </table:table-cell>
          <table:table-cell office:value-type="float" office:value="4834.74" table:style-name="ce18">
            <text:p>4.834,74</text:p>
          </table:table-cell>
          <table:table-cell office:value-type="float" office:value="7450.9" table:style-name="ce18">
            <text:p>7.450,90</text:p>
          </table:table-cell>
          <table:table-cell office:value-type="float" office:value="7220.31" table:style-name="ce18">
            <text:p>7.220,31</text:p>
          </table:table-cell>
          <table:table-cell office:value-type="float" office:value="2797.1" table:style-name="ce18">
            <text:p>2.797,10</text:p>
          </table:table-cell>
          <table:table-cell office:value-type="float" office:value="2694.16" table:style-name="ce18">
            <text:p>2.694,16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5233.800000000001" table:style-name="ce16">
            <text:p>15.233,80</text:p>
          </table:table-cell>
          <table:table-cell office:value-type="float" office:value="14749.21" table:style-name="ce16">
            <text:p>14.749,21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156374.59" table:style-name="ce18">
            <text:p>156.374,59</text:p>
          </table:table-cell>
          <table:table-cell office:value-type="float" office:value="153609.62" table:style-name="ce18">
            <text:p>153.609,62</text:p>
          </table:table-cell>
          <table:table-cell office:value-type="float" office:value="90928.79" table:style-name="ce18">
            <text:p>90.928,79</text:p>
          </table:table-cell>
          <table:table-cell office:value-type="float" office:value="89321.01" table:style-name="ce18">
            <text:p>89.321,01</text:p>
          </table:table-cell>
          <table:table-cell office:value-type="float" office:value="85330.46" table:style-name="ce18">
            <text:p>85.330,46</text:p>
          </table:table-cell>
          <table:table-cell office:value-type="float" office:value="83821.67" table:style-name="ce18">
            <text:p>83.821,67</text:p>
          </table:table-cell>
          <table:table-cell office:value-type="float" office:value="67474.22" table:style-name="ce18">
            <text:p>67.474,22</text:p>
          </table:table-cell>
          <table:table-cell office:value-type="float" office:value="66281.16" table:style-name="ce18">
            <text:p>66.281,16</text:p>
          </table:table-cell>
          <table:table-cell office:value-type="float" office:value="70134.490000000005" table:style-name="ce18">
            <text:p>70.134,49</text:p>
          </table:table-cell>
          <table:table-cell office:value-type="float" office:value="68894.39" table:style-name="ce18">
            <text:p>68.894,39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470242.55000000005" table:style-name="ce16">
            <text:p>470.242,55</text:p>
          </table:table-cell>
          <table:table-cell office:value-type="float" office:value="461927.85" table:style-name="ce16">
            <text:p>461.927,85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30577.03" table:style-name="ce18">
            <text:p>30.577,03</text:p>
          </table:table-cell>
          <table:table-cell office:value-type="float" office:value="30274.29" table:style-name="ce18">
            <text:p>30.274,29</text:p>
          </table:table-cell>
          <table:table-cell office:value-type="float" office:value="44278.78" table:style-name="ce18">
            <text:p>44.278,78</text:p>
          </table:table-cell>
          <table:table-cell office:value-type="float" office:value="43840.38" table:style-name="ce18">
            <text:p>43.840,38</text:p>
          </table:table-cell>
          <table:table-cell office:value-type="float" office:value="80161.11" table:style-name="ce18">
            <text:p>80.161,11</text:p>
          </table:table-cell>
          <table:table-cell office:value-type="float" office:value="79367.44" table:style-name="ce18">
            <text:p>79.367,44</text:p>
          </table:table-cell>
          <table:table-cell office:value-type="float" office:value="90250.26" table:style-name="ce18">
            <text:p>90.250,26</text:p>
          </table:table-cell>
          <table:table-cell office:value-type="float" office:value="89356.69" table:style-name="ce18">
            <text:p>89.356,69</text:p>
          </table:table-cell>
          <table:table-cell office:value-type="float" office:value="115433.21" table:style-name="ce18">
            <text:p>115.433,21</text:p>
          </table:table-cell>
          <table:table-cell office:value-type="float" office:value="114290.31" table:style-name="ce18">
            <text:p>114.290,31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360700.39" table:style-name="ce16">
            <text:p>360.700,39</text:p>
          </table:table-cell>
          <table:table-cell office:value-type="float" office:value="357129.11" table:style-name="ce16">
            <text:p>357.129,11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363289.01" table:style-name="ce16">
            <text:p>363.289,01</text:p>
          </table:table-cell>
          <table:table-cell office:value-type="float" office:value="358475.39" table:style-name="ce16">
            <text:p>358.475,39</text:p>
          </table:table-cell>
          <table:table-cell office:value-type="float" office:value="440912.44" table:style-name="ce16">
            <text:p>440.912,44</text:p>
          </table:table-cell>
          <table:table-cell office:value-type="float" office:value="435839.48" table:style-name="ce16">
            <text:p>435.839,48</text:p>
          </table:table-cell>
          <table:table-cell office:value-type="float" office:value="534482.19999999995" table:style-name="ce16">
            <text:p>534.482,20</text:p>
          </table:table-cell>
          <table:table-cell office:value-type="float" office:value="528424.66999999993" table:style-name="ce16">
            <text:p>528.424,67</text:p>
          </table:table-cell>
          <table:table-cell office:value-type="float" office:value="323452.14" table:style-name="ce16">
            <text:p>323.452,14</text:p>
          </table:table-cell>
          <table:table-cell office:value-type="float" office:value="319567.82" table:style-name="ce16">
            <text:p>319.567,82</text:p>
          </table:table-cell>
          <table:table-cell office:value-type="float" office:value="386948.53" table:style-name="ce16">
            <text:p>386.948,53</text:p>
          </table:table-cell>
          <table:table-cell office:value-type="float" office:value="382496.41000000003" table:style-name="ce16">
            <text:p>382.496,41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2049084.3200000003" table:style-name="ce16">
            <text:p>2.049.084,32</text:p>
          </table:table-cell>
          <table:table-cell office:value-type="float" office:value="2024803.77" table:style-name="ce16">
            <text:p>2.024.803,77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ZARAGOZ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45148.1" table:style-name="ce18">
            <text:p>45.148,10</text:p>
          </table:table-cell>
          <table:table-cell office:value-type="float" office:value="44701.09" table:style-name="ce18">
            <text:p>44.701,09</text:p>
          </table:table-cell>
          <table:table-cell office:value-type="float" office:value="115247.58" table:style-name="ce18">
            <text:p>115.247,58</text:p>
          </table:table-cell>
          <table:table-cell office:value-type="float" office:value="114106.51" table:style-name="ce18">
            <text:p>114.106,51</text:p>
          </table:table-cell>
          <table:table-cell office:value-type="float" office:value="165020.28" table:style-name="ce18">
            <text:p>165.020,28</text:p>
          </table:table-cell>
          <table:table-cell office:value-type="float" office:value="163386.42000000001" table:style-name="ce18">
            <text:p>163.386,42</text:p>
          </table:table-cell>
          <table:table-cell office:value-type="float" office:value="82721" table:style-name="ce18">
            <text:p>82.721,00</text:p>
          </table:table-cell>
          <table:table-cell office:value-type="float" office:value="81901.98" table:style-name="ce18">
            <text:p>81.901,98</text:p>
          </table:table-cell>
          <table:table-cell office:value-type="float" office:value="98758.77" table:style-name="ce18">
            <text:p>98.758,77</text:p>
          </table:table-cell>
          <table:table-cell office:value-type="float" office:value="97780.96" table:style-name="ce18">
            <text:p>97.780,96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506895.73" table:style-name="ce16">
            <text:p>506.895,73</text:p>
          </table:table-cell>
          <table:table-cell office:value-type="float" office:value="501876.96" table:style-name="ce16">
            <text:p>501.876,96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283725.07999999996" table:style-name="ce18">
            <text:p>283.725,08</text:p>
          </table:table-cell>
          <table:table-cell office:value-type="float" office:value="273523.64" table:style-name="ce18">
            <text:p>273.523,64</text:p>
          </table:table-cell>
          <table:table-cell office:value-type="float" office:value="167073.85" table:style-name="ce18">
            <text:p>167.073,85</text:p>
          </table:table-cell>
          <table:table-cell office:value-type="float" office:value="160909.22" table:style-name="ce18">
            <text:p>160.909,22</text:p>
          </table:table-cell>
          <table:table-cell office:value-type="float" office:value="173940.83" table:style-name="ce18">
            <text:p>173.940,83</text:p>
          </table:table-cell>
          <table:table-cell office:value-type="float" office:value="167250.76999999999" table:style-name="ce18">
            <text:p>167.250,77</text:p>
          </table:table-cell>
          <table:table-cell office:value-type="float" office:value="179010.65000000002" table:style-name="ce18">
            <text:p>179.010,65</text:p>
          </table:table-cell>
          <table:table-cell office:value-type="float" office:value="172154.99000000002" table:style-name="ce18">
            <text:p>172.154,99</text:p>
          </table:table-cell>
          <table:table-cell office:value-type="float" office:value="217192.01" table:style-name="ce18">
            <text:p>217.192,01</text:p>
          </table:table-cell>
          <table:table-cell office:value-type="float" office:value="208736.11" table:style-name="ce18">
            <text:p>208.736,11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020942.4199999999" table:style-name="ce16">
            <text:p>1.020.942,42</text:p>
          </table:table-cell>
          <table:table-cell office:value-type="float" office:value="982574.73" table:style-name="ce16">
            <text:p>982.574,73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1090331.28" table:style-name="ce18">
            <text:p>1.090.331,28</text:p>
          </table:table-cell>
          <table:table-cell office:value-type="float" office:value="1071052.3400000001" table:style-name="ce18">
            <text:p>1.071.052,34</text:p>
          </table:table-cell>
          <table:table-cell office:value-type="float" office:value="865158.37" table:style-name="ce18">
            <text:p>865.158,37</text:p>
          </table:table-cell>
          <table:table-cell office:value-type="float" office:value="849860.87" table:style-name="ce18">
            <text:p>849.860,87</text:p>
          </table:table-cell>
          <table:table-cell office:value-type="float" office:value="769804.22" table:style-name="ce18">
            <text:p>769.804,22</text:p>
          </table:table-cell>
          <table:table-cell office:value-type="float" office:value="756192.75" table:style-name="ce18">
            <text:p>756.192,75</text:p>
          </table:table-cell>
          <table:table-cell office:value-type="float" office:value="645068.49" table:style-name="ce18">
            <text:p>645.068,49</text:p>
          </table:table-cell>
          <table:table-cell office:value-type="float" office:value="633662.56000000006" table:style-name="ce18">
            <text:p>633.662,56</text:p>
          </table:table-cell>
          <table:table-cell office:value-type="float" office:value="454801.84" table:style-name="ce18">
            <text:p>454.801,84</text:p>
          </table:table-cell>
          <table:table-cell office:value-type="float" office:value="446760.16" table:style-name="ce18">
            <text:p>446.760,16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3825164.2" table:style-name="ce16">
            <text:p>3.825.164,20</text:p>
          </table:table-cell>
          <table:table-cell office:value-type="float" office:value="3757528.68" table:style-name="ce16">
            <text:p>3.757.528,68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141663.15" table:style-name="ce18">
            <text:p>141.663,15</text:p>
          </table:table-cell>
          <table:table-cell office:value-type="float" office:value="140260.54" table:style-name="ce18">
            <text:p>140.260,54</text:p>
          </table:table-cell>
          <table:table-cell office:value-type="float" office:value="177810.14" table:style-name="ce18">
            <text:p>177.810,14</text:p>
          </table:table-cell>
          <table:table-cell office:value-type="float" office:value="176049.64" table:style-name="ce18">
            <text:p>176.049,64</text:p>
          </table:table-cell>
          <table:table-cell office:value-type="float" office:value="279249.42" table:style-name="ce18">
            <text:p>279.249,42</text:p>
          </table:table-cell>
          <table:table-cell office:value-type="float" office:value="276484.57" table:style-name="ce18">
            <text:p>276.484,57</text:p>
          </table:table-cell>
          <table:table-cell office:value-type="float" office:value="371533.76" table:style-name="ce18">
            <text:p>371.533,76</text:p>
          </table:table-cell>
          <table:table-cell office:value-type="float" office:value="367855.21" table:style-name="ce18">
            <text:p>367.855,21</text:p>
          </table:table-cell>
          <table:table-cell office:value-type="float" office:value="427153.67" table:style-name="ce18">
            <text:p>427.153,67</text:p>
          </table:table-cell>
          <table:table-cell office:value-type="float" office:value="422924.43" table:style-name="ce18">
            <text:p>422.924,43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1397410.14" table:style-name="ce16">
            <text:p>1.397.410,14</text:p>
          </table:table-cell>
          <table:table-cell office:value-type="float" office:value="1383574.39" table:style-name="ce16">
            <text:p>1.383.574,39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1560867.6099999999" table:style-name="ce16">
            <text:p>1.560.867,61</text:p>
          </table:table-cell>
          <table:table-cell office:value-type="float" office:value="1529537.61" table:style-name="ce16">
            <text:p>1.529.537,61</text:p>
          </table:table-cell>
          <table:table-cell office:value-type="float" office:value="1325289.9400000002" table:style-name="ce16">
            <text:p>1.325.289,94</text:p>
          </table:table-cell>
          <table:table-cell office:value-type="float" office:value="1300926.24" table:style-name="ce16">
            <text:p>1.300.926,24</text:p>
          </table:table-cell>
          <table:table-cell office:value-type="float" office:value="1388014.75" table:style-name="ce16">
            <text:p>1.388.014,75</text:p>
          </table:table-cell>
          <table:table-cell office:value-type="float" office:value="1363314.51" table:style-name="ce16">
            <text:p>1.363.314,51</text:p>
          </table:table-cell>
          <table:table-cell office:value-type="float" office:value="1278333.8999999999" table:style-name="ce16">
            <text:p>1.278.333,90</text:p>
          </table:table-cell>
          <table:table-cell office:value-type="float" office:value="1255574.74" table:style-name="ce16">
            <text:p>1.255.574,74</text:p>
          </table:table-cell>
          <table:table-cell office:value-type="float" office:value="1197906.29" table:style-name="ce16">
            <text:p>1.197.906,29</text:p>
          </table:table-cell>
          <table:table-cell office:value-type="float" office:value="1176201.6599999999" table:style-name="ce16">
            <text:p>1.176.201,66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6750412.4900000002" table:style-name="ce16">
            <text:p>6.750.412,49</text:p>
          </table:table-cell>
          <table:table-cell office:value-type="float" office:value="6625554.7600000007" table:style-name="ce16">
            <text:p>6.625.554,76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CEUT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19678.59" table:style-name="ce18">
            <text:p>19.678,59</text:p>
          </table:table-cell>
          <table:table-cell office:value-type="float" office:value="17998.8" table:style-name="ce18">
            <text:p>17.998,80</text:p>
          </table:table-cell>
          <table:table-cell office:value-type="float" office:value="15688.64" table:style-name="ce18">
            <text:p>15.688,64</text:p>
          </table:table-cell>
          <table:table-cell office:value-type="float" office:value="14330.71" table:style-name="ce18">
            <text:p>14.330,71</text:p>
          </table:table-cell>
          <table:table-cell office:value-type="float" office:value="16014.41" table:style-name="ce18">
            <text:p>16.014,41</text:p>
          </table:table-cell>
          <table:table-cell office:value-type="float" office:value="14558.84" table:style-name="ce18">
            <text:p>14.558,84</text:p>
          </table:table-cell>
          <table:table-cell office:value-type="float" office:value="14650.24" table:style-name="ce18">
            <text:p>14.650,24</text:p>
          </table:table-cell>
          <table:table-cell office:value-type="float" office:value="13301.96" table:style-name="ce18">
            <text:p>13.301,96</text:p>
          </table:table-cell>
          <table:table-cell office:value-type="float" office:value="15179.28" table:style-name="ce18">
            <text:p>15.179,28</text:p>
          </table:table-cell>
          <table:table-cell office:value-type="float" office:value="13782" table:style-name="ce18">
            <text:p>13.782,0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81211.16" table:style-name="ce16">
            <text:p>81.211,16</text:p>
          </table:table-cell>
          <table:table-cell office:value-type="float" office:value="73972.31" table:style-name="ce16">
            <text:p>73.972,31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.01" table:style-name="ce18">
            <text:p>0,01</text:p>
          </table:table-cell>
          <table:table-cell office:value-type="float" office:value="0.01" table:style-name="ce18">
            <text:p>0,01</text:p>
          </table:table-cell>
          <table:table-cell office:value-type="float" office:value="0.01" table:style-name="ce18">
            <text:p>0,01</text:p>
          </table:table-cell>
          <table:table-cell office:value-type="float" office:value="0.01" table:style-name="ce18">
            <text:p>0,01</text:p>
          </table:table-cell>
          <table:table-cell office:value-type="float" office:value="0.01" table:style-name="ce18">
            <text:p>0,01</text:p>
          </table:table-cell>
          <table:table-cell office:value-type="float" office:value="0.01" table:style-name="ce18">
            <text:p>0,01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.03" table:style-name="ce16">
            <text:p>0,03</text:p>
          </table:table-cell>
          <table:table-cell office:value-type="float" office:value="0.03" table:style-name="ce16">
            <text:p>0,03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19678.59" table:style-name="ce16">
            <text:p>19.678,59</text:p>
          </table:table-cell>
          <table:table-cell office:value-type="float" office:value="17998.8" table:style-name="ce16">
            <text:p>17.998,80</text:p>
          </table:table-cell>
          <table:table-cell office:value-type="float" office:value="15688.64" table:style-name="ce16">
            <text:p>15.688,64</text:p>
          </table:table-cell>
          <table:table-cell office:value-type="float" office:value="14330.71" table:style-name="ce16">
            <text:p>14.330,71</text:p>
          </table:table-cell>
          <table:table-cell office:value-type="float" office:value="16014.42" table:style-name="ce16">
            <text:p>16.014,42</text:p>
          </table:table-cell>
          <table:table-cell office:value-type="float" office:value="14558.85" table:style-name="ce16">
            <text:p>14.558,85</text:p>
          </table:table-cell>
          <table:table-cell office:value-type="float" office:value="14650.25" table:style-name="ce16">
            <text:p>14.650,25</text:p>
          </table:table-cell>
          <table:table-cell office:value-type="float" office:value="13301.97" table:style-name="ce16">
            <text:p>13.301,97</text:p>
          </table:table-cell>
          <table:table-cell office:value-type="float" office:value="15179.29" table:style-name="ce16">
            <text:p>15.179,29</text:p>
          </table:table-cell>
          <table:table-cell office:value-type="float" office:value="13782.01" table:style-name="ce16">
            <text:p>13.782,01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81211.19" table:style-name="ce16">
            <text:p>81.211,19</text:p>
          </table:table-cell>
          <table:table-cell office:value-type="float" office:value="73972.34" table:style-name="ce16">
            <text:p>73.972,34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  <table:table table:name="MELILLA" table:style-name="ta2"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7" table:default-cell-style-name="ce1"/>
        <table:table-row table:style-name="ro4">
          <table:table-cell table:style-name="ce1"/>
          <table:table-cell office:value-type="string" table:number-columns-spanned="2" table:number-rows-spanned="1" table:style-name="ce17">
            <text:p>ENERO</text:p>
          </table:table-cell>
          <table:covered-table-cell/>
          <table:table-cell office:value-type="string" table:number-columns-spanned="2" table:number-rows-spanned="1" table:style-name="ce17">
            <text:p>FEBRERO</text:p>
          </table:table-cell>
          <table:covered-table-cell/>
          <table:table-cell office:value-type="string" table:number-columns-spanned="2" table:number-rows-spanned="1" table:style-name="ce17">
            <text:p>MARZO</text:p>
          </table:table-cell>
          <table:covered-table-cell/>
          <table:table-cell office:value-type="string" table:number-columns-spanned="2" table:number-rows-spanned="1" table:style-name="ce17">
            <text:p>ABRIL</text:p>
          </table:table-cell>
          <table:covered-table-cell/>
          <table:table-cell office:value-type="string" table:number-columns-spanned="2" table:number-rows-spanned="1" table:style-name="ce17">
            <text:p>MAYO</text:p>
          </table:table-cell>
          <table:covered-table-cell/>
          <table:table-cell office:value-type="string" table:number-columns-spanned="2" table:number-rows-spanned="1" table:style-name="ce17">
            <text:p>JUNIO</text:p>
          </table:table-cell>
          <table:covered-table-cell/>
          <table:table-cell office:value-type="string" table:number-columns-spanned="2" table:number-rows-spanned="1" table:style-name="ce17">
            <text:p>JULIO</text:p>
          </table:table-cell>
          <table:covered-table-cell/>
          <table:table-cell office:value-type="string" table:number-columns-spanned="2" table:number-rows-spanned="1" table:style-name="ce17">
            <text:p>AGOSTO</text:p>
          </table:table-cell>
          <table:covered-table-cell/>
          <table:table-cell office:value-type="string" table:number-columns-spanned="2" table:number-rows-spanned="1" table:style-name="ce17">
            <text:p>SEPTIEMBRE</text:p>
          </table:table-cell>
          <table:covered-table-cell/>
          <table:table-cell office:value-type="string" table:number-columns-spanned="2" table:number-rows-spanned="1" table:style-name="ce17">
            <text:p>OCTUBRE</text:p>
          </table:table-cell>
          <table:covered-table-cell/>
          <table:table-cell office:value-type="string" table:number-columns-spanned="2" table:number-rows-spanned="1" table:style-name="ce17">
            <text:p>NOVIEMBRE</text:p>
          </table:table-cell>
          <table:covered-table-cell/>
          <table:table-cell office:value-type="string" table:number-columns-spanned="2" table:number-rows-spanned="1" table:style-name="ce17">
            <text:p>DICIEMBRE</text:p>
          </table:table-cell>
          <table:covered-table-cell/>
          <table:table-cell office:value-type="string" table:number-columns-spanned="2" table:number-rows-spanned="1" table:style-name="ce17">
            <text:p>ACUMULADO</text:p>
          </table:table-cell>
          <table:covered-table-cell/>
          <table:table-cell table:number-columns-repeated="16357"/>
        </table:table-row>
        <table:table-row table:style-name="ro4">
          <table:table-cell office:value-type="string" table:style-name="ce13">
            <text:p>DESCRIPCION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office:value-type="string" table:style-name="ce13">
            <text:p>PRODUCCION EN BORNES DE LOS GENERADORES (MWh)</text:p>
          </table:table-cell>
          <table:table-cell office:value-type="string" table:style-name="ce13">
            <text:p>PRODUCCION NETA (MWH)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Hidraúl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Nuclear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Combustibles</text:p>
          </table:table-cell>
          <table:table-cell office:value-type="float" office:value="19078.98" table:style-name="ce18">
            <text:p>19.078,98</text:p>
          </table:table-cell>
          <table:table-cell office:value-type="float" office:value="17861.25" table:style-name="ce18">
            <text:p>17.861,25</text:p>
          </table:table-cell>
          <table:table-cell office:value-type="float" office:value="17654.699999999997" table:style-name="ce18">
            <text:p>17.654,70</text:p>
          </table:table-cell>
          <table:table-cell office:value-type="float" office:value="16274.73" table:style-name="ce18">
            <text:p>16.274,73</text:p>
          </table:table-cell>
          <table:table-cell office:value-type="float" office:value="18780.18" table:style-name="ce18">
            <text:p>18.780,18</text:p>
          </table:table-cell>
          <table:table-cell office:value-type="float" office:value="17252.59" table:style-name="ce18">
            <text:p>17.252,59</text:p>
          </table:table-cell>
          <table:table-cell office:value-type="float" office:value="16279.12" table:style-name="ce18">
            <text:p>16.279,12</text:p>
          </table:table-cell>
          <table:table-cell office:value-type="float" office:value="15256.74" table:style-name="ce18">
            <text:p>15.256,74</text:p>
          </table:table-cell>
          <table:table-cell office:value-type="float" office:value="17632.02" table:style-name="ce18">
            <text:p>17.632,02</text:p>
          </table:table-cell>
          <table:table-cell office:value-type="float" office:value="16250.35" table:style-name="ce18">
            <text:p>16.250,35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89425" table:style-name="ce16">
            <text:p>89.425,00</text:p>
          </table:table-cell>
          <table:table-cell office:value-type="float" office:value="82895.66" table:style-name="ce16">
            <text:p>82.895,66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Eól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fotovoltaica</text:p>
          </table:table-cell>
          <table:table-cell office:value-type="float" office:value="2.64" table:style-name="ce18">
            <text:p>2,64</text:p>
          </table:table-cell>
          <table:table-cell office:value-type="float" office:value="2.61" table:style-name="ce18">
            <text:p>2,61</text:p>
          </table:table-cell>
          <table:table-cell office:value-type="float" office:value="3.32" table:style-name="ce18">
            <text:p>3,32</text:p>
          </table:table-cell>
          <table:table-cell office:value-type="float" office:value="3.29" table:style-name="ce18">
            <text:p>3,29</text:p>
          </table:table-cell>
          <table:table-cell office:value-type="float" office:value="3.93" table:style-name="ce18">
            <text:p>3,93</text:p>
          </table:table-cell>
          <table:table-cell office:value-type="float" office:value="3.89" table:style-name="ce18">
            <text:p>3,89</text:p>
          </table:table-cell>
          <table:table-cell office:value-type="float" office:value="4.72" table:style-name="ce18">
            <text:p>4,72</text:p>
          </table:table-cell>
          <table:table-cell office:value-type="float" office:value="4.67" table:style-name="ce18">
            <text:p>4,67</text:p>
          </table:table-cell>
          <table:table-cell office:value-type="float" office:value="6.26" table:style-name="ce18">
            <text:p>6,26</text:p>
          </table:table-cell>
          <table:table-cell office:value-type="float" office:value="6.2" table:style-name="ce18">
            <text:p>6,20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20.869999999999997" table:style-name="ce16">
            <text:p>20,87</text:p>
          </table:table-cell>
          <table:table-cell office:value-type="float" office:value="20.66" table:style-name="ce16">
            <text:p>20,66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Solar térmica</text:p>
          </table:table-cell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8"/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table:number-columns-repeated="16357"/>
        </table:table-row>
        <table:table-row table:style-name="ro1">
          <table:table-cell office:value-type="string" table:style-name="ce14">
            <text:p>TOTAL</text:p>
          </table:table-cell>
          <table:table-cell office:value-type="float" office:value="19081.62" table:style-name="ce16">
            <text:p>19.081,62</text:p>
          </table:table-cell>
          <table:table-cell office:value-type="float" office:value="17863.86" table:style-name="ce16">
            <text:p>17.863,86</text:p>
          </table:table-cell>
          <table:table-cell office:value-type="float" office:value="17658.019999999997" table:style-name="ce16">
            <text:p>17.658,02</text:p>
          </table:table-cell>
          <table:table-cell office:value-type="float" office:value="16278.02" table:style-name="ce16">
            <text:p>16.278,02</text:p>
          </table:table-cell>
          <table:table-cell office:value-type="float" office:value="18784.11" table:style-name="ce16">
            <text:p>18.784,11</text:p>
          </table:table-cell>
          <table:table-cell office:value-type="float" office:value="17256.48" table:style-name="ce16">
            <text:p>17.256,48</text:p>
          </table:table-cell>
          <table:table-cell office:value-type="float" office:value="16283.84" table:style-name="ce16">
            <text:p>16.283,84</text:p>
          </table:table-cell>
          <table:table-cell office:value-type="float" office:value="15261.41" table:style-name="ce16">
            <text:p>15.261,41</text:p>
          </table:table-cell>
          <table:table-cell office:value-type="float" office:value="17638.28" table:style-name="ce16">
            <text:p>17.638,28</text:p>
          </table:table-cell>
          <table:table-cell office:value-type="float" office:value="16256.550000000001" table:style-name="ce16">
            <text:p>16.256,55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0" table:style-name="ce16">
            <text:p>0,00</text:p>
          </table:table-cell>
          <table:table-cell office:value-type="float" office:value="89445.87" table:style-name="ce16">
            <text:p>89.445,87</text:p>
          </table:table-cell>
          <table:table-cell office:value-type="float" office:value="82916.320000000007" table:style-name="ce16">
            <text:p>82.916,32</text:p>
          </table:table-cell>
          <table:table-cell table:number-columns-repeated="16357"/>
        </table:table-row>
        <table:table-row table:number-rows-repeated="104856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36P0">
      <number:text> </number:text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number number:decimal-places="2" number:min-decimal-places="2" number:min-integer-digits="1" number:grouping="true"/>
      <number:text> </number:text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decimal-places="2" number:min-integer-digits="1" number:grouping="true"/>
      <number:text>   </number:text>
    </number:number-style>
    <number:number-style style:name="N37P1">
      <number:text>-</number:text>
      <number:number number:decimal-places="2" number:min-decimal-places="2" number:min-integer-digits="1" number:grouping="true"/>
      <number:text>   </number:text>
    </number:number-style>
    <number:number-style style:name="N37P2">
      <number:text> -</number:text>
      <number:number number:decimal-places="0" number:min-decimal-places="0" number:min-integer-digits="2">
        <number:embedded-text number:position="0">  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number number:decimal-places="2" number:min-decimal-places="2" number:min-integer-digits="1" number:grouping="true"/>
    </number:number-style>
    <number:number-style style:name="N38P1">
      <number:text>-</number:text>
      <number:number number:decimal-places="2" number:min-decimal-places="2" number:min-integer-digits="1" number:grouping="true"/>
    </number:number-style>
    <number:text-style style:name="N38P2"/>
    <number:text-style style:name="N38">
      <number:text-content/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Millares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25in" fo:margin-left="0.75in" fo:margin-right="0.75in" fo:margin-bottom="0in"/>
      </style:header-style>
      <style:footer-style>
        <style:header-footer-properties fo:min-height="0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/>
    <dc:creator/>
    <meta:creation-date>2026-07-28T07:21:51Z</meta:creation-date>
    <dc:date>2026-07-28T07:21:59Z</dc:date>
  </office:meta>
</office:document-meta>
</file>