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style:vertical-align="top" fo:background-color="transparent" style:repeat-content="false"/>
      <style:paragraph-properties fo:text-align="justify"/>
    </style:style>
    <style:style style:name="ce3" style:family="table-cell" style:parent-style-name="Normal_32_2" style:data-style-name="N0">
      <style:table-cell-properties style:vertical-align="top" fo:background-color="transparent"/>
      <style:text-properties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automatic" fo:background-color="transparent"/>
    </style:style>
    <style:style style:name="ce5" style:family="table-cell" style:parent-style-name="Normal_32_2" style:data-style-name="N0">
      <style:table-cell-properties style:vertical-align="top" fo:background-color="transparent"/>
    </style:style>
    <style:style style:name="ce6" style:family="table-cell" style:parent-style-name="Normal_32_2_32_2" style:data-style-name="N0">
      <style:table-cell-properties style:vertical-align="automatic" fo:background-color="transparent"/>
      <style:text-properties style:font-name="Calibri" style:font-name-asian="Calibri" style:font-name-complex="Calibri" fo:font-size="10pt" style:font-size-asian="10pt" style:font-size-complex="10pt"/>
    </style:style>
    <style:style style:name="ce7" style:family="table-cell" style:parent-style-name="Normal_32_2" style:data-style-name="N0">
      <style:table-cell-properties style:vertical-align="top" fo:background-color="transparent"/>
      <style:text-properties fo:font-size="12pt" style:font-size-asian="12pt" style:font-size-complex="12pt"/>
    </style:style>
    <style:style style:name="ce8" style:family="table-cell" style:parent-style-name="Normal_32_2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9" style:family="table-cell" style:parent-style-name="Normal_32_2" style:data-style-name="N0">
      <style:table-cell-properties style:vertical-align="middle" fo:background-color="transparent"/>
      <style:text-properties fo:font-size="10pt" style:font-size-asian="10pt" style:font-size-complex="10pt"/>
    </style:style>
    <style:style style:name="ce10" style:family="table-cell" style:parent-style-name="Normal_32_2" style:data-style-name="N0">
      <style:table-cell-properties style:vertical-align="middle" fo:wrap-option="wrap" fo:background-color="transparent"/>
      <style:text-properties fo:font-size="10pt" style:font-size-asian="10pt" style:font-size-complex="10pt"/>
    </style:style>
    <style:style style:name="ce11" style:family="table-cell" style:parent-style-name="Normal_32_2" style:data-style-name="N0">
      <style:table-cell-properties style:vertical-align="middle" fo:wrap-option="wrap" fo:background-color="transparent" style:repeat-content="false"/>
      <style:paragraph-properties fo:text-align="center"/>
      <style:text-properties fo:font-size="22pt" style:font-size-asian="22pt" style:font-size-complex="22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2pt solid #000000" style:vertical-align="automatic" fo:background-color="#6699CC" style:cell-protect="protected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thick solid #000000" fo:border-left="none" fo:border-right="none" style:vertical-align="automatic" fo:background-color="transparent" style:cell-protect="protected"/>
    </style:style>
    <style:style style:name="ce14" style:family="table-cell" style:parent-style-name="Default" style:data-style-name="N0">
      <style:table-cell-properties fo:border="2pt solid #000000" style:vertical-align="automatic" fo:background-color="#DDEBF7" style:cell-protect="protected"/>
    </style:style>
    <style:style style:name="ce15" style:family="table-cell" style:parent-style-name="Default" style:data-style-name="N4">
      <style:table-cell-properties fo:border="2pt solid #000000" style:vertical-align="middle" fo:background-color="#FFFFFF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</style:style>
    <style:style style:name="ce17" style:family="table-cell" style:parent-style-name="Default" style:data-style-name="N4">
      <style:table-cell-properties style:vertical-align="automatic" fo:background-color="transparent" style:cell-protect="protected"/>
    </style:style>
    <style:style style:name="ce18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DDEBF7" style:cell-protect="protected"/>
    </style:style>
    <style:style style:name="ce19" style:family="table-cell" style:parent-style-name="Default" style:data-style-name="N4"/>
    <style:style style:name="ce20" style:family="table-cell" style:parent-style-name="Default" style:data-style-name="N0">
      <style:table-cell-properties fo:border-top="2pt solid #000000" fo:border-bottom="none" fo:border-left="2pt solid #000000" fo:border-right="2pt solid #000000" style:vertical-align="automatic" fo:background-color="#6699CC" style:cell-protect="protected"/>
      <style:text-properties fo:font-weight="bold" style:font-weight-asian="bold" style:font-weight-complex="bold"/>
    </style:style>
    <style:style style:name="ce21" style:family="table-cell" style:parent-style-name="Default" style:data-style-name="N4">
      <style:table-cell-properties fo:border="2pt solid #000000" style:vertical-align="automatic" fo:background-color="#FFFFFF" style:cell-protect="protected" style:repeat-content="false"/>
      <style:paragraph-properties fo:text-align="center"/>
    </style:style>
    <style:style style:name="ce22" style:family="table-cell" style:parent-style-name="Default" style:data-style-name="N4">
      <style:table-cell-properties fo:border-top="2pt solid #000000" fo:border-bottom="2pt solid #000000" fo:border-left="none" fo:border-right="2pt solid #000000" style:vertical-align="automatic" fo:background-color="#FFFFFF" style:cell-protect="protected" style:repeat-content="false"/>
      <style:paragraph-properties fo:text-align="center"/>
    </style:style>
    <style:style style:name="ce23" style:family="table-cell" style:parent-style-name="Default" style:data-style-name="N0">
      <style:table-cell-properties fo:border-top="thin solid #000000" fo:border-bottom="thick solid #000000" fo:border-left="thin solid #000000" fo:border-right="thin solid #000000" style:vertical-align="middle" fo:background-color="#6699CC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="2pt solid #000000" style:vertical-align="automatic" fo:background-color="#6699CC" style:cell-protect="protected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none" fo:border-bottom="thick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26" style:family="table-cell" style:parent-style-name="Default" style:data-style-name="N0">
      <style:table-cell-properties style:vertical-align="middle"/>
    </style:style>
    <style:style style:name="ce27" style:family="table-cell" style:parent-style-name="Default" style:data-style-name="N0">
      <style:table-cell-properties style:vertical-align="middle" fo:background-color="transparent" style:cell-protect="protected"/>
    </style:style>
    <style:style style:name="co1" style:family="table-column">
      <style:table-column-properties fo:break-before="auto" style:column-width="0.396875cm"/>
    </style:style>
    <style:style style:name="co2" style:family="table-column">
      <style:table-column-properties fo:break-before="auto" style:column-width="2.16958333333333cm"/>
    </style:style>
    <style:style style:name="co3" style:family="table-column">
      <style:table-column-properties fo:break-before="auto" style:column-width="11.2977083333333cm"/>
    </style:style>
    <style:style style:name="co4" style:family="table-column">
      <style:table-column-properties fo:break-before="auto" style:column-width="0.0264583333333333cm"/>
    </style:style>
    <style:style style:name="co5" style:family="table-column">
      <style:table-column-properties fo:break-before="auto" style:column-width="0.47625cm"/>
    </style:style>
    <style:style style:name="co6" style:family="table-column">
      <style:table-column-properties fo:break-before="auto" style:column-width="10.874375cm"/>
    </style:style>
    <style:style style:name="co7" style:family="table-column">
      <style:table-column-properties fo:break-before="auto" style:column-width="0.608541666666667cm"/>
    </style:style>
    <style:style style:name="co8" style:family="table-column">
      <style:table-column-properties fo:break-before="auto" style:column-width="0.529166666666667cm"/>
    </style:style>
    <style:style style:name="co9" style:family="table-column">
      <style:table-column-properties fo:break-before="auto" style:column-width="6.111875cm"/>
    </style:style>
    <style:style style:name="co10" style:family="table-column">
      <style:table-column-properties fo:break-before="auto" style:column-width="5.05354166666667cm"/>
    </style:style>
    <style:style style:name="co11" style:family="table-column">
      <style:table-column-properties fo:break-before="auto" style:column-width="4.7625cm"/>
    </style:style>
    <style:style style:name="co12" style:family="table-column">
      <style:table-column-properties fo:break-before="auto" style:column-width="4.524375cm"/>
    </style:style>
    <style:style style:name="co13" style:family="table-column">
      <style:table-column-properties fo:break-before="auto" style:column-width="6.69395833333333cm"/>
    </style:style>
    <style:style style:name="co14" style:family="table-column">
      <style:table-column-properties fo:break-before="auto" style:column-width="3.20145833333333cm"/>
    </style:style>
    <style:style style:name="co15" style:family="table-column">
      <style:table-column-properties fo:break-before="auto" style:column-width="2.619375cm"/>
    </style:style>
    <style:style style:name="co16" style:family="table-column">
      <style:table-column-properties fo:break-before="auto" style:column-width="5.476875cm"/>
    </style:style>
    <style:style style:name="co17" style:family="table-column">
      <style:table-column-properties fo:break-before="auto" style:column-width="5.3975cm"/>
    </style:style>
    <style:style style:name="co18" style:family="table-column">
      <style:table-column-properties fo:break-before="auto" style:column-width="4.47145833333333cm"/>
    </style:style>
    <style:style style:name="co19" style:family="table-column">
      <style:table-column-properties fo:break-before="auto" style:column-width="3.14854166666667cm"/>
    </style:style>
    <style:style style:name="co20" style:family="table-column">
      <style:table-column-properties fo:break-before="auto" style:column-width="27.9135416666667cm"/>
    </style:style>
    <style:style style:name="co21" style:family="table-column">
      <style:table-column-properties fo:break-before="auto" style:column-width="4.81541666666667cm"/>
    </style:style>
    <style:style style:name="co22" style:family="table-column">
      <style:table-column-properties fo:break-before="auto" style:column-width="4.65666666666667cm"/>
    </style:style>
    <style:style style:name="co23" style:family="table-column">
      <style:table-column-properties fo:break-before="auto" style:column-width="4.60375cm"/>
    </style:style>
    <style:style style:name="co24" style:family="table-column">
      <style:table-column-properties fo:break-before="auto" style:column-width="6.40291666666667cm"/>
    </style:style>
    <style:style style:name="co25" style:family="table-column">
      <style:table-column-properties fo:break-before="auto" style:column-width="3.06916666666667cm"/>
    </style:style>
    <style:style style:name="co26" style:family="table-column">
      <style:table-column-properties fo:break-before="auto" style:column-width="2.48708333333333cm"/>
    </style:style>
    <style:style style:name="co27" style:family="table-column">
      <style:table-column-properties fo:break-before="auto" style:column-width="5.21229166666667cm"/>
    </style:style>
    <style:style style:name="co28" style:family="table-column">
      <style:table-column-properties fo:break-before="auto" style:column-width="5.159375cm"/>
    </style:style>
    <style:style style:name="co29" style:family="table-column">
      <style:table-column-properties fo:break-before="auto" style:column-width="4.25979166666667cm"/>
    </style:style>
    <style:style style:name="co30" style:family="table-column">
      <style:table-column-properties fo:break-before="auto" style:column-width="2.11666666666667cm"/>
    </style:style>
    <style:style style:name="co31" style:family="table-column">
      <style:table-column-properties fo:break-before="auto" style:column-width="6.85270833333333cm"/>
    </style:style>
    <style:style style:name="co32" style:family="table-column">
      <style:table-column-properties fo:break-before="auto" style:column-width="6.00604166666667cm" style:use-optimal-column-width="true"/>
    </style:style>
    <style:style style:name="co33" style:family="table-column">
      <style:table-column-properties fo:break-before="auto" style:column-width="4.94770833333333cm"/>
    </style:style>
    <style:style style:name="co34" style:family="table-column">
      <style:table-column-properties fo:break-before="auto" style:column-width="4.683125cm"/>
    </style:style>
    <style:style style:name="co35" style:family="table-column">
      <style:table-column-properties fo:break-before="auto" style:column-width="4.445cm"/>
    </style:style>
    <style:style style:name="co36" style:family="table-column">
      <style:table-column-properties fo:break-before="auto" style:column-width="6.61458333333333cm"/>
    </style:style>
    <style:style style:name="co37" style:family="table-column">
      <style:table-column-properties fo:break-before="auto" style:column-width="3.175cm"/>
    </style:style>
    <style:style style:name="co38" style:family="table-column">
      <style:table-column-properties fo:break-before="auto" style:column-width="2.56645833333333cm"/>
    </style:style>
    <style:style style:name="co39" style:family="table-column">
      <style:table-column-properties fo:break-before="auto" style:column-width="5.34458333333333cm"/>
    </style:style>
    <style:style style:name="co40" style:family="table-column">
      <style:table-column-properties fo:break-before="auto" style:column-width="5.318125cm"/>
    </style:style>
    <style:style style:name="co41" style:family="table-column">
      <style:table-column-properties fo:break-before="auto" style:column-width="4.39208333333333cm"/>
    </style:style>
    <style:style style:name="co42" style:family="table-column">
      <style:table-column-properties fo:break-before="auto" style:column-width="6.19125cm" style:use-optimal-column-width="true"/>
    </style:style>
    <style:style style:name="co43" style:family="table-column">
      <style:table-column-properties fo:break-before="auto" style:column-width="4.81541666666667cm" style:use-optimal-column-width="true"/>
    </style:style>
    <style:style style:name="co44" style:family="table-column">
      <style:table-column-properties fo:break-before="auto" style:column-width="4.73604166666667cm" style:use-optimal-column-width="true"/>
    </style:style>
    <style:style style:name="co45" style:family="table-column">
      <style:table-column-properties fo:break-before="auto" style:column-width="4.49791666666667cm" style:use-optimal-column-width="true"/>
    </style:style>
    <style:style style:name="co46" style:family="table-column">
      <style:table-column-properties fo:break-before="auto" style:column-width="6.50875cm" style:use-optimal-column-width="true"/>
    </style:style>
    <style:style style:name="co47" style:family="table-column">
      <style:table-column-properties fo:break-before="auto" style:column-width="3.01625cm" style:use-optimal-column-width="true"/>
    </style:style>
    <style:style style:name="co48" style:family="table-column">
      <style:table-column-properties fo:break-before="auto" style:column-width="2.38125cm" style:use-optimal-column-width="true"/>
    </style:style>
    <style:style style:name="co49" style:family="table-column">
      <style:table-column-properties fo:break-before="auto" style:column-width="5.23875cm" style:use-optimal-column-width="true"/>
    </style:style>
    <style:style style:name="co50" style:family="table-column">
      <style:table-column-properties fo:break-before="auto" style:column-width="5.159375cm" style:use-optimal-column-width="true"/>
    </style:style>
    <style:style style:name="co51" style:family="table-column">
      <style:table-column-properties fo:break-before="auto" style:column-width="4.23333333333333cm" style:use-optimal-column-width="true"/>
    </style:style>
    <style:style style:name="co52" style:family="table-column">
      <style:table-column-properties fo:break-before="auto" style:column-width="8.06979166666667cm" style:use-optimal-column-width="true"/>
    </style:style>
    <style:style style:name="co53" style:family="table-column">
      <style:table-column-properties fo:break-before="auto" style:column-width="4.55083333333333cm"/>
    </style:style>
    <style:style style:name="co54" style:family="table-column">
      <style:table-column-properties fo:break-before="auto" style:column-width="4.312708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4.45pt" style:use-optimal-row-height="true" fo:break-before="auto"/>
    </style:style>
    <style:style style:name="ro4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draw:stroke="solid" svg:stroke-width="0.01389in" svg:stroke-color="#000000" svg:stroke-opacity="100%" draw:stroke-linejoin="miter" svg:stroke-linecap="butt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aratula" table:style-name="ta1">
        <table:table-column table:style-name="co1" table:default-cell-style-name="ce2"/>
        <table:table-column table:style-name="co2" table:number-columns-repeated="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 table:visibility="collapse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2" table:number-columns-repeated="16375" table:default-cell-style-name="ce2"/>
        <table:table-row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style-name="ce2">
            <draw:frame draw:z-index="1" draw:id="id0" draw:style-name="a0" draw:name="Imagen 2" svg:x="0in" svg:y="0in" svg:width="4.98893in" svg:height="1.06944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4" table:style-name="ce2"/>
          <table:table-cell office:value-type="string" table:number-columns-spanned="1" table:number-rows-spanned="2" table:style-name="ce9">
            <text:p>SECRETARÍA DE ESTADO DE ENERGÍA</text:p>
          </table:table-cell>
          <table:table-cell table:number-columns-repeated="2" table:style-name="ce3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covered-table-cell/>
          <table:table-cell table:number-columns-repeated="2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office:value-type="string" table:number-columns-spanned="1" table:number-rows-spanned="2" table:style-name="ce10">
            <text:p>DIRECCIÓN GENERAL DE PLANIFICACIÓN Y COORDINACIÓN ENERGÉTICA</text:p>
          </table:table-cell>
          <table:table-cell table:number-columns-repeated="2" table:style-name="ce4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covered-table-cell/>
          <table:table-cell table:number-columns-repeated="2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office:value-type="string" table:number-columns-spanned="1" table:number-rows-spanned="2" table:style-name="ce10">
            <text:p>SUBDIRECCIÓN GENERAL DE PROSPECTIVA Y ESTADÍSTICAS ENERGÉTICAS</text:p>
          </table:table-cell>
          <table:table-cell table:number-columns-repeated="2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covered-table-cell/>
          <table:table-cell table:number-columns-repeated="2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table:style-name="ce5"/>
          <table:table-cell table:number-columns-repeated="2" table:style-name="ce3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office:value-type="string" table:style-name="ce6">
            <text:p>ISSN EN LINEA: 2603-6134</text:p>
          </table:table-cell>
          <table:table-cell table:number-columns-repeated="2" table:style-name="ce3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office:value-type="string" table:style-name="ce6">
            <text:p>NIPO EN LINEA: 665-20-086-8</text:p>
          </table:table-cell>
          <table:table-cell table:number-columns-repeated="2" table:style-name="ce3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5" table:style-name="ce2"/>
          <table:table-cell table:number-columns-repeated="3" table:style-name="ce3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number-rows-repeated="3" table:style-name="ro1">
          <table:table-cell table:style-name="ce1"/>
          <table:table-cell table:number-columns-repeated="5" table:style-name="ce2"/>
          <table:table-cell table:style-name="ce6"/>
          <table:table-cell table:number-columns-repeated="2" table:style-name="ce2"/>
          <table:table-cell table:number-columns-repeated="16375" table:style-name="ce1"/>
        </table:table-row>
        <table:table-row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1">
          <table:table-cell table:style-name="ce1"/>
          <table:table-cell office:value-type="string" table:number-columns-spanned="8" table:number-rows-spanned="5" table:style-name="ce11">
            <text:p>ESTADÍSTICA DE LA INDUSTRIA DE LA ENERGÍA ELÉCTRICA ENERO - DICIEMBRE 2026</text:p>
          </table:table-cell>
          <table:covered-table-cell table:number-columns-repeated="7"/>
          <table:table-cell table:number-columns-repeated="16375" table:style-name="ce1"/>
        </table:table-row>
        <table:table-row table:number-rows-repeated="4" table:style-name="ro1">
          <table:table-cell table:style-name="ce1"/>
          <table:covered-table-cell/>
          <table:covered-table-cell table:number-columns-repeated="7"/>
          <table:table-cell table:number-columns-repeated="16375" table:style-name="ce1"/>
        </table:table-row>
        <table:table-row table:number-rows-repeated="4" table:style-name="ro1">
          <table:table-cell table:style-name="ce1"/>
          <table:table-cell table:number-columns-repeated="8" table:style-name="ce2"/>
          <table:table-cell table:number-columns-repeated="16375" table:style-name="ce1"/>
        </table:table-row>
        <table:table-row table:style-name="ro2">
          <table:table-cell table:style-name="ce1"/>
          <table:table-cell office:value-type="string" table:style-name="ce7">
            <text:p>DATOS PROVISIONALES A FECHA 28/08/2026</text:p>
          </table:table-cell>
          <table:table-cell table:number-columns-repeated="3" table:style-name="ce5"/>
          <table:table-cell table:number-columns-repeated="4" table:style-name="ce2"/>
          <table:table-cell table:number-columns-repeated="16375" table:style-name="ce1"/>
        </table:table-row>
        <table:table-row table:style-name="ro1">
          <table:table-cell/>
          <table:table-cell table:number-columns-repeated="16383" table:style-name="ce2"/>
        </table:table-row>
        <table:table-row table:style-name="ro1">
          <table:table-cell table:style-name="ce1"/>
          <table:table-cell office:value-type="string" table:style-name="ce8">
            <text:p>No se incluyen datos de centrales de potencia menor de 1 MW</text:p>
          </table:table-cell>
          <table:table-cell table:number-columns-repeated="7" table:style-name="ce2"/>
          <table:table-cell table:number-columns-repeated="16375" table:style-name="ce1"/>
        </table:table-row>
        <table:table-row table:number-rows-repeated="1048548" table:style-name="ro3">
          <table:table-cell table:number-columns-repeated="16384"/>
        </table:table-row>
      </table:table>
      <table:table table:name="Enero" table:style-name="ta2">
        <table:table-column table:style-name="co9" table:default-cell-style-name="ce16"/>
        <table:table-column table:style-name="co10" table:default-cell-style-name="ce16"/>
        <table:table-column table:style-name="co11" table:default-cell-style-name="ce16"/>
        <table:table-column table:style-name="co12" table:default-cell-style-name="ce16"/>
        <table:table-column table:style-name="co13" table:default-cell-style-name="ce16"/>
        <table:table-column table:style-name="co14" table:default-cell-style-name="ce16"/>
        <table:table-column table:style-name="co15" table:default-cell-style-name="ce16"/>
        <table:table-column table:style-name="co16" table:default-cell-style-name="ce16"/>
        <table:table-column table:style-name="co17" table:default-cell-style-name="ce16"/>
        <table:table-column table:style-name="co18" table:default-cell-style-name="ce16"/>
        <table:table-column table:style-name="co19" table:default-cell-style-name="ce16"/>
        <table:table-column table:style-name="co20" table:number-columns-repeated="16373" table:default-cell-style-name="ce16"/>
        <table:table-row table:style-name="ro2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 table:style-name="ce13"/>
        </table:table-row>
        <table:table-row table:style-name="ro4">
          <table:table-cell office:value-type="string" table:style-name="ce14">
            <text:p>Antracita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Biogases</text:p>
          </table:table-cell>
          <table:table-cell office:value-type="float" office:value="111973.16" table:style-name="ce15">
            <text:p>111.973,16</text:p>
          </table:table-cell>
          <table:table-cell office:value-type="float" office:value="13074.45" table:style-name="ce15">
            <text:p>13.074,45</text:p>
          </table:table-cell>
          <table:table-cell office:value-type="float" office:value="13961.09" table:style-name="ce15">
            <text:p>13.961,09</text:p>
          </table:table-cell>
          <table:table-cell office:value-type="float" office:value="88.85" table:style-name="ce15">
            <text:p>88,85</text:p>
          </table:table-cell>
          <table:table-cell office:value-type="float" office:value="111175.37" table:style-name="ce15">
            <text:p>111.175,37</text:p>
          </table:table-cell>
          <table:table-cell office:value-type="float" office:value="400.22" table:style-name="ce15">
            <text:p>400,22</text:p>
          </table:table-cell>
          <table:table-cell office:value-type="float" office:value="24211.01" table:style-name="ce15">
            <text:p>24.211,01</text:p>
          </table:table-cell>
          <table:table-cell office:value-type="float" office:value="39179.83" table:style-name="ce15">
            <text:p>39.179,83</text:p>
          </table:table-cell>
          <table:table-cell office:value-type="float" office:value="37211.29" table:style-name="ce15">
            <text:p>37.211,29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Gas de Alto Horno</text:p>
          </table:table-cell>
          <table:table-cell office:value-type="float" office:value="100338" table:style-name="ce15">
            <text:p>100.338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100338" table:style-name="ce15">
            <text:p>100.338,00</text:p>
          </table:table-cell>
          <table:table-cell office:value-type="float" office:value="361.22" table:style-name="ce15">
            <text:p>361,22</text:p>
          </table:table-cell>
          <table:table-cell office:value-type="float" office:value="114020.45" table:style-name="ce15">
            <text:p>114.020,45</text:p>
          </table:table-cell>
          <table:table-cell office:value-type="float" office:value="39070.15" table:style-name="ce15">
            <text:p>39.070,15</text:p>
          </table:table-cell>
          <table:table-cell office:value-type="float" office:value="37619.589999999997" table:style-name="ce15">
            <text:p>37.619,59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Gas de coque</text:p>
          </table:table-cell>
          <table:table-cell office:value-type="float" office:value="622.89" table:style-name="ce15">
            <text:p>622,89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622.89" table:style-name="ce15">
            <text:p>622,89</text:p>
          </table:table-cell>
          <table:table-cell office:value-type="float" office:value="2.2400000000000002" table:style-name="ce15">
            <text:p>2,24</text:p>
          </table:table-cell>
          <table:table-cell office:value-type="float" office:value="141.24" table:style-name="ce15">
            <text:p>141,24</text:p>
          </table:table-cell>
          <table:table-cell office:value-type="float" office:value="216.77" table:style-name="ce15">
            <text:p>216,77</text:p>
          </table:table-cell>
          <table:table-cell office:value-type="float" office:value="204.9" table:style-name="ce15">
            <text:p>204,90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Fuel oil</text:p>
          </table:table-cell>
          <table:table-cell office:value-type="float" office:value="548758.75" table:style-name="ce15">
            <text:p>548.758,75</text:p>
          </table:table-cell>
          <table:table-cell office:value-type="float" office:value="956864.27" table:style-name="ce15">
            <text:p>956.864,27</text:p>
          </table:table-cell>
          <table:table-cell office:value-type="float" office:value="753102.88" table:style-name="ce15">
            <text:p>753.102,88</text:p>
          </table:table-cell>
          <table:table-cell office:value-type="float" office:value="-10342.48" table:style-name="ce15">
            <text:p>-10.342,48</text:p>
          </table:table-cell>
          <table:table-cell office:value-type="float" office:value="742177.66" table:style-name="ce15">
            <text:p>742.177,66</text:p>
          </table:table-cell>
          <table:table-cell office:value-type="float" office:value="2671.84" table:style-name="ce15">
            <text:p>2.671,84</text:p>
          </table:table-cell>
          <table:table-cell office:value-type="float" office:value="65390.61" table:style-name="ce15">
            <text:p>65.390,61</text:p>
          </table:table-cell>
          <table:table-cell office:value-type="float" office:value="291298.84000000003" table:style-name="ce15">
            <text:p>291.298,84</text:p>
          </table:table-cell>
          <table:table-cell office:value-type="float" office:value="270495.51" table:style-name="ce15">
            <text:p>270.495,51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Diesel</text:p>
          </table:table-cell>
          <table:table-cell office:value-type="float" office:value="1171430.8899999999" table:style-name="ce15">
            <text:p>1.171.430,89</text:p>
          </table:table-cell>
          <table:table-cell office:value-type="float" office:value="880337.5" table:style-name="ce15">
            <text:p>880.337,50</text:p>
          </table:table-cell>
          <table:table-cell office:value-type="float" office:value="893809.63" table:style-name="ce15">
            <text:p>893.809,63</text:p>
          </table:table-cell>
          <table:table-cell office:value-type="float" office:value="462.6" table:style-name="ce15">
            <text:p>462,60</text:p>
          </table:table-cell>
          <table:table-cell office:value-type="float" office:value="1158421.3600000001" table:style-name="ce15">
            <text:p>1.158.421,36</text:p>
          </table:table-cell>
          <table:table-cell office:value-type="float" office:value="4170.32" table:style-name="ce15">
            <text:p>4.170,32</text:p>
          </table:table-cell>
          <table:table-cell office:value-type="float" office:value="98563.56" table:style-name="ce15">
            <text:p>98.563,56</text:p>
          </table:table-cell>
          <table:table-cell office:value-type="float" office:value="445758.27" table:style-name="ce15">
            <text:p>445.758,27</text:p>
          </table:table-cell>
          <table:table-cell office:value-type="float" office:value="429768.36" table:style-name="ce15">
            <text:p>429.768,36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GLP</text:p>
          </table:table-cell>
          <table:table-cell office:value-type="float" office:value="0" table:style-name="ce15">
            <text:p>0,00</text:p>
          </table:table-cell>
          <table:table-cell office:value-type="float" office:value="186.65" table:style-name="ce15">
            <text:p>186,65</text:p>
          </table:table-cell>
          <table:table-cell office:value-type="float" office:value="186.65" table:style-name="ce15">
            <text:p>186,65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Residuos urbanos</text:p>
          </table:table-cell>
          <table:table-cell office:value-type="float" office:value="407970.57" table:style-name="ce15">
            <text:p>407.970,57</text:p>
          </table:table-cell>
          <table:table-cell office:value-type="float" office:value="21729.1" table:style-name="ce15">
            <text:p>21.729,10</text:p>
          </table:table-cell>
          <table:table-cell office:value-type="float" office:value="15487.93" table:style-name="ce15">
            <text:p>15.487,93</text:p>
          </table:table-cell>
          <table:table-cell office:value-type="float" office:value="0" table:style-name="ce15">
            <text:p>0,00</text:p>
          </table:table-cell>
          <table:table-cell office:value-type="float" office:value="414211.74" table:style-name="ce15">
            <text:p>414.211,74</text:p>
          </table:table-cell>
          <table:table-cell office:value-type="float" office:value="1491.16" table:style-name="ce15">
            <text:p>1.491,16</text:p>
          </table:table-cell>
          <table:table-cell office:value-type="float" office:value="148839.92000000001" table:style-name="ce15">
            <text:p>148.839,92</text:p>
          </table:table-cell>
          <table:table-cell office:value-type="float" office:value="111677.27" table:style-name="ce15">
            <text:p>111.677,27</text:p>
          </table:table-cell>
          <table:table-cell office:value-type="float" office:value="95964.59" table:style-name="ce15">
            <text:p>95.964,59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Gas Natural</text:p>
          </table:table-cell>
          <table:table-cell office:value-type="float" office:value="8332163.25" table:style-name="ce15">
            <text:p>8.332.163,25</text:p>
          </table:table-cell>
          <table:table-cell office:value-type="float" office:value="24400.16" table:style-name="ce15">
            <text:p>24.400,16</text:p>
          </table:table-cell>
          <table:table-cell office:value-type="float" office:value="39333.160000000003" table:style-name="ce15">
            <text:p>39.333,16</text:p>
          </table:table-cell>
          <table:table-cell office:value-type="float" office:value="0" table:style-name="ce15">
            <text:p>0,00</text:p>
          </table:table-cell>
          <table:table-cell office:value-type="float" office:value="8317230.25" table:style-name="ce15">
            <text:p>8.317.230,25</text:p>
          </table:table-cell>
          <table:table-cell office:value-type="float" office:value="29942.04" table:style-name="ce15">
            <text:p>29.942,04</text:p>
          </table:table-cell>
          <table:table-cell office:value-type="float" office:value="793365.95" table:style-name="ce15">
            <text:p>793.365,95</text:p>
          </table:table-cell>
          <table:table-cell office:value-type="float" office:value="4085934.63" table:style-name="ce15">
            <text:p>4.085.934,63</text:p>
          </table:table-cell>
          <table:table-cell office:value-type="float" office:value="3976499.39" table:style-name="ce15">
            <text:p>3.976.499,39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Carbón bituminoso</text:p>
          </table:table-cell>
          <table:table-cell office:value-type="float" office:value="0" table:style-name="ce15">
            <text:p>0,00</text:p>
          </table:table-cell>
          <table:table-cell office:value-type="float" office:value="514705.8" table:style-name="ce15">
            <text:p>514.705,80</text:p>
          </table:table-cell>
          <table:table-cell office:value-type="float" office:value="452025.8" table:style-name="ce15">
            <text:p>452.025,80</text:p>
          </table:table-cell>
          <table:table-cell office:value-type="float" office:value="2450" table:style-name="ce15">
            <text:p>2.450,00</text:p>
          </table:table-cell>
          <table:table-cell office:value-type="float" office:value="65130" table:style-name="ce15">
            <text:p>65.130,00</text:p>
          </table:table-cell>
          <table:table-cell office:value-type="float" office:value="234.47" table:style-name="ce15">
            <text:p>234,47</text:p>
          </table:table-cell>
          <table:table-cell office:value-type="float" office:value="9853.25" table:style-name="ce15">
            <text:p>9.853,25</text:p>
          </table:table-cell>
          <table:table-cell office:value-type="float" office:value="21058.1" table:style-name="ce15">
            <text:p>21.058,10</text:p>
          </table:table-cell>
          <table:table-cell office:value-type="float" office:value="18478.29" table:style-name="ce15">
            <text:p>18.478,29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Otras fuentes</text:p>
          </table:table-cell>
          <table:table-cell office:value-type="float" office:value="47829.48" table:style-name="ce15">
            <text:p>47.829,48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47829.48" table:style-name="ce15">
            <text:p>47.829,48</text:p>
          </table:table-cell>
          <table:table-cell office:value-type="float" office:value="172.18" table:style-name="ce15">
            <text:p>172,18</text:p>
          </table:table-cell>
          <table:table-cell office:value-type="float" office:value="47829.48" table:style-name="ce15">
            <text:p>47.829,48</text:p>
          </table:table-cell>
          <table:table-cell office:value-type="float" office:value="13204.39" table:style-name="ce15">
            <text:p>13.204,39</text:p>
          </table:table-cell>
          <table:table-cell office:value-type="float" office:value="12924.91" table:style-name="ce15">
            <text:p>12.924,91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Coque de petróle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Gas de refinería</text:p>
          </table:table-cell>
          <table:table-cell office:value-type="float" office:value="63287" table:style-name="ce15">
            <text:p>63.287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63287" table:style-name="ce15">
            <text:p>63.287,00</text:p>
          </table:table-cell>
          <table:table-cell office:value-type="float" office:value="227.83" table:style-name="ce15">
            <text:p>227,83</text:p>
          </table:table-cell>
          <table:table-cell office:value-type="float" office:value="6015.87" table:style-name="ce15">
            <text:p>6.015,87</text:p>
          </table:table-cell>
          <table:table-cell office:value-type="float" office:value="19613.46" table:style-name="ce15">
            <text:p>19.613,46</text:p>
          </table:table-cell>
          <table:table-cell office:value-type="float" office:value="19220.93" table:style-name="ce15">
            <text:p>19.220,93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Biomasa</text:p>
          </table:table-cell>
          <table:table-cell office:value-type="float" office:value="1286966.03" table:style-name="ce15">
            <text:p>1.286.966,03</text:p>
          </table:table-cell>
          <table:table-cell office:value-type="float" office:value="951532.83" table:style-name="ce15">
            <text:p>951.532,83</text:p>
          </table:table-cell>
          <table:table-cell office:value-type="float" office:value="872722.56" table:style-name="ce15">
            <text:p>872.722,56</text:p>
          </table:table-cell>
          <table:table-cell office:value-type="float" office:value="-90937.94" table:style-name="ce15">
            <text:p>-90.937,94</text:p>
          </table:table-cell>
          <table:table-cell office:value-type="float" office:value="1274838.3600000001" table:style-name="ce15">
            <text:p>1.274.838,36</text:p>
          </table:table-cell>
          <table:table-cell office:value-type="float" office:value="4589.43" table:style-name="ce15">
            <text:p>4.589,43</text:p>
          </table:table-cell>
          <table:table-cell office:value-type="float" office:value="389854.2" table:style-name="ce15">
            <text:p>389.854,20</text:p>
          </table:table-cell>
          <table:table-cell office:value-type="float" office:value="284316.25" table:style-name="ce15">
            <text:p>284.316,25</text:p>
          </table:table-cell>
          <table:table-cell office:value-type="float" office:value="253685.81" table:style-name="ce15">
            <text:p>253.685,81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Carbón sub-bituminos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Residuos industriales no renovables</text:p>
          </table:table-cell>
          <table:table-cell office:value-type="float" office:value="48502" table:style-name="ce15">
            <text:p>48.502,00</text:p>
          </table:table-cell>
          <table:table-cell office:value-type="float" office:value="3292" table:style-name="ce15">
            <text:p>3.292,00</text:p>
          </table:table-cell>
          <table:table-cell office:value-type="float" office:value="5058" table:style-name="ce15">
            <text:p>5.058,00</text:p>
          </table:table-cell>
          <table:table-cell office:value-type="float" office:value="0" table:style-name="ce15">
            <text:p>0,00</text:p>
          </table:table-cell>
          <table:table-cell office:value-type="float" office:value="46736" table:style-name="ce15">
            <text:p>46.736,00</text:p>
          </table:table-cell>
          <table:table-cell office:value-type="float" office:value="168.25" table:style-name="ce15">
            <text:p>168,25</text:p>
          </table:table-cell>
          <table:table-cell office:value-type="float" office:value="12930.45" table:style-name="ce15">
            <text:p>12.930,45</text:p>
          </table:table-cell>
          <table:table-cell office:value-type="float" office:value="2804.47" table:style-name="ce15">
            <text:p>2.804,47</text:p>
          </table:table-cell>
          <table:table-cell office:value-type="float" office:value="2103.2600000000002" table:style-name="ce15">
            <text:p>2.103,26</text:p>
          </table:table-cell>
          <table:table-cell table:number-columns-repeated="16374"/>
        </table:table-row>
        <table:table-row table:style-name="ro2">
          <table:table-cell office:value-type="string" table:style-name="ce14">
            <text:p>Biolíquidos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table:number-columns-repeated="8" table:style-name="ce16"/>
          <table:table-cell table:number-columns-repeated="2" table:style-name="ce17"/>
          <table:table-cell table:number-columns-repeated="16374"/>
        </table:table-row>
        <table:table-row table:number-rows-repeated="1048557" table:style-name="ro3">
          <table:table-cell table:number-columns-repeated="16384"/>
        </table:table-row>
      </table:table>
      <table:table table:name="Febrero" table:style-name="ta1">
        <table:table-column table:style-name="co9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29" table:default-cell-style-name="ce1"/>
        <table:table-column table:style-name="co30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tencias iniciales (MWh)</text:p>
          </table:table-cell>
          <table:table-cell office:value-type="string" table:style-name="ce12">
            <text:p>Exi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Antracita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gases</text:p>
          </table:table-cell>
          <table:table-cell office:value-type="float" office:value="106111.14" table:style-name="ce15">
            <text:p>106.111,14</text:p>
          </table:table-cell>
          <table:table-cell office:value-type="float" office:value="13961.09" table:style-name="ce15">
            <text:p>13.961,09</text:p>
          </table:table-cell>
          <table:table-cell office:value-type="float" office:value="13243.12" table:style-name="ce15">
            <text:p>13.243,12</text:p>
          </table:table-cell>
          <table:table-cell office:value-type="float" office:value="67.930000000000007" table:style-name="ce15">
            <text:p>67,93</text:p>
          </table:table-cell>
          <table:table-cell office:value-type="float" office:value="106897.04" table:style-name="ce15">
            <text:p>106.897,04</text:p>
          </table:table-cell>
          <table:table-cell office:value-type="float" office:value="384.82" table:style-name="ce15">
            <text:p>384,82</text:p>
          </table:table-cell>
          <table:table-cell office:value-type="float" office:value="23256.25" table:style-name="ce15">
            <text:p>23.256,25</text:p>
          </table:table-cell>
          <table:table-cell office:value-type="float" office:value="35942.5" table:style-name="ce15">
            <text:p>35.942,50</text:p>
          </table:table-cell>
          <table:table-cell office:value-type="float" office:value="33649.61" table:style-name="ce15">
            <text:p>33.649,61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Alto Horno</text:p>
          </table:table-cell>
          <table:table-cell office:value-type="float" office:value="111014" table:style-name="ce15">
            <text:p>111.014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111014" table:style-name="ce15">
            <text:p>111.014,00</text:p>
          </table:table-cell>
          <table:table-cell office:value-type="float" office:value="399.65" table:style-name="ce15">
            <text:p>399,65</text:p>
          </table:table-cell>
          <table:table-cell office:value-type="float" office:value="116856.84" table:style-name="ce15">
            <text:p>116.856,84</text:p>
          </table:table-cell>
          <table:table-cell office:value-type="float" office:value="43823.87" table:style-name="ce15">
            <text:p>43.823,87</text:p>
          </table:table-cell>
          <table:table-cell office:value-type="float" office:value="42225.97" table:style-name="ce15">
            <text:p>42.225,97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coque</text:p>
          </table:table-cell>
          <table:table-cell office:value-type="float" office:value="200.1" table:style-name="ce15">
            <text:p>200,1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200.1" table:style-name="ce15">
            <text:p>200,10</text:p>
          </table:table-cell>
          <table:table-cell office:value-type="float" office:value="0.72" table:style-name="ce15">
            <text:p>0,72</text:p>
          </table:table-cell>
          <table:table-cell office:value-type="float" office:value="45.37" table:style-name="ce15">
            <text:p>45,37</text:p>
          </table:table-cell>
          <table:table-cell office:value-type="float" office:value="69.63" table:style-name="ce15">
            <text:p>69,63</text:p>
          </table:table-cell>
          <table:table-cell office:value-type="float" office:value="64.94" table:style-name="ce15">
            <text:p>64,94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Fuel oil</text:p>
          </table:table-cell>
          <table:table-cell office:value-type="float" office:value="775164.18" table:style-name="ce15">
            <text:p>775.164,18</text:p>
          </table:table-cell>
          <table:table-cell office:value-type="float" office:value="753102.88" table:style-name="ce15">
            <text:p>753.102,88</text:p>
          </table:table-cell>
          <table:table-cell office:value-type="float" office:value="897532.59" table:style-name="ce15">
            <text:p>897.532,59</text:p>
          </table:table-cell>
          <table:table-cell office:value-type="float" office:value="2949.98" table:style-name="ce15">
            <text:p>2.949,98</text:p>
          </table:table-cell>
          <table:table-cell office:value-type="float" office:value="633684.44999999995" table:style-name="ce15">
            <text:p>633.684,45</text:p>
          </table:table-cell>
          <table:table-cell office:value-type="float" office:value="2281.27" table:style-name="ce15">
            <text:p>2.281,27</text:p>
          </table:table-cell>
          <table:table-cell office:value-type="float" office:value="55595.38" table:style-name="ce15">
            <text:p>55.595,38</text:p>
          </table:table-cell>
          <table:table-cell office:value-type="float" office:value="248289.49" table:style-name="ce15">
            <text:p>248.289,49</text:p>
          </table:table-cell>
          <table:table-cell office:value-type="float" office:value="230229.91" table:style-name="ce15">
            <text:p>230.229,91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Diesel</text:p>
          </table:table-cell>
          <table:table-cell office:value-type="float" office:value="952304.33" table:style-name="ce15">
            <text:p>952.304,33</text:p>
          </table:table-cell>
          <table:table-cell office:value-type="float" office:value="893809.63" table:style-name="ce15">
            <text:p>893.809,63</text:p>
          </table:table-cell>
          <table:table-cell office:value-type="float" office:value="904847.67" table:style-name="ce15">
            <text:p>904.847,67</text:p>
          </table:table-cell>
          <table:table-cell office:value-type="float" office:value="-530.24" table:style-name="ce15">
            <text:p>-530,24</text:p>
          </table:table-cell>
          <table:table-cell office:value-type="float" office:value="940736.05" table:style-name="ce15">
            <text:p>940.736,05</text:p>
          </table:table-cell>
          <table:table-cell office:value-type="float" office:value="3386.64" table:style-name="ce15">
            <text:p>3.386,64</text:p>
          </table:table-cell>
          <table:table-cell office:value-type="float" office:value="79423.95" table:style-name="ce15">
            <text:p>79.423,95</text:p>
          </table:table-cell>
          <table:table-cell office:value-type="float" office:value="379115.66" table:style-name="ce15">
            <text:p>379.115,66</text:p>
          </table:table-cell>
          <table:table-cell office:value-type="float" office:value="365053.3" table:style-name="ce15">
            <text:p>365.053,3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LP</text:p>
          </table:table-cell>
          <table:table-cell office:value-type="float" office:value="0" table:style-name="ce15">
            <text:p>0,00</text:p>
          </table:table-cell>
          <table:table-cell office:value-type="float" office:value="186.65" table:style-name="ce15">
            <text:p>186,65</text:p>
          </table:table-cell>
          <table:table-cell office:value-type="float" office:value="170.42" table:style-name="ce15">
            <text:p>170,42</text:p>
          </table:table-cell>
          <table:table-cell office:value-type="float" office:value="0" table:style-name="ce15">
            <text:p>0,00</text:p>
          </table:table-cell>
          <table:table-cell office:value-type="float" office:value="16.23" table:style-name="ce15">
            <text:p>16,23</text:p>
          </table:table-cell>
          <table:table-cell office:value-type="float" office:value="0.06" table:style-name="ce15">
            <text:p>0,06</text:p>
          </table:table-cell>
          <table:table-cell office:value-type="float" office:value="1.26" table:style-name="ce15">
            <text:p>1,26</text:p>
          </table:table-cell>
          <table:table-cell office:value-type="float" office:value="7.15" table:style-name="ce15">
            <text:p>7,15</text:p>
          </table:table-cell>
          <table:table-cell office:value-type="float" office:value="6.97" table:style-name="ce15">
            <text:p>6,97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urbanos</text:p>
          </table:table-cell>
          <table:table-cell office:value-type="float" office:value="351855.26" table:style-name="ce15">
            <text:p>351.855,26</text:p>
          </table:table-cell>
          <table:table-cell office:value-type="float" office:value="15487.93" table:style-name="ce15">
            <text:p>15.487,93</text:p>
          </table:table-cell>
          <table:table-cell office:value-type="float" office:value="8422.49" table:style-name="ce15">
            <text:p>8.422,49</text:p>
          </table:table-cell>
          <table:table-cell office:value-type="float" office:value="0" table:style-name="ce15">
            <text:p>0,00</text:p>
          </table:table-cell>
          <table:table-cell office:value-type="float" office:value="358920.7" table:style-name="ce15">
            <text:p>358.920,70</text:p>
          </table:table-cell>
          <table:table-cell office:value-type="float" office:value="1292.1099999999999" table:style-name="ce15">
            <text:p>1.292,11</text:p>
          </table:table-cell>
          <table:table-cell office:value-type="float" office:value="127700.03" table:style-name="ce15">
            <text:p>127.700,03</text:p>
          </table:table-cell>
          <table:table-cell office:value-type="float" office:value="86434.82" table:style-name="ce15">
            <text:p>86.434,82</text:p>
          </table:table-cell>
          <table:table-cell office:value-type="float" office:value="71548.53" table:style-name="ce15">
            <text:p>71.548,53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Natural</text:p>
          </table:table-cell>
          <table:table-cell office:value-type="float" office:value="5898610.6500000004" table:style-name="ce15">
            <text:p>5.898.610,65</text:p>
          </table:table-cell>
          <table:table-cell office:value-type="float" office:value="39333.160000000003" table:style-name="ce15">
            <text:p>39.333,16</text:p>
          </table:table-cell>
          <table:table-cell office:value-type="float" office:value="20217.16" table:style-name="ce15">
            <text:p>20.217,16</text:p>
          </table:table-cell>
          <table:table-cell office:value-type="float" office:value="-30" table:style-name="ce15">
            <text:p>-30,00</text:p>
          </table:table-cell>
          <table:table-cell office:value-type="float" office:value="5917696.6500000004" table:style-name="ce15">
            <text:p>5.917.696,65</text:p>
          </table:table-cell>
          <table:table-cell office:value-type="float" office:value="21303.7" table:style-name="ce15">
            <text:p>21.303,70</text:p>
          </table:table-cell>
          <table:table-cell office:value-type="float" office:value="562912.30000000005" table:style-name="ce15">
            <text:p>562.912,30</text:p>
          </table:table-cell>
          <table:table-cell office:value-type="float" office:value="2734412.18" table:style-name="ce15">
            <text:p>2.734.412,18</text:p>
          </table:table-cell>
          <table:table-cell office:value-type="float" office:value="2646464.83" table:style-name="ce15">
            <text:p>2.646.464,83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bituminoso</text:p>
          </table:table-cell>
          <table:table-cell office:value-type="float" office:value="43727" table:style-name="ce15">
            <text:p>43.727,00</text:p>
          </table:table-cell>
          <table:table-cell office:value-type="float" office:value="452025.8" table:style-name="ce15">
            <text:p>452.025,80</text:p>
          </table:table-cell>
          <table:table-cell office:value-type="float" office:value="451988.8" table:style-name="ce15">
            <text:p>451.988,80</text:p>
          </table:table-cell>
          <table:table-cell office:value-type="float" office:value="-43764" table:style-name="ce15">
            <text:p>-43.764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Otras fuentes</text:p>
          </table:table-cell>
          <table:table-cell office:value-type="float" office:value="42266.22" table:style-name="ce15">
            <text:p>42.266,22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42266.22" table:style-name="ce15">
            <text:p>42.266,22</text:p>
          </table:table-cell>
          <table:table-cell office:value-type="float" office:value="152.16" table:style-name="ce15">
            <text:p>152,16</text:p>
          </table:table-cell>
          <table:table-cell office:value-type="float" office:value="42266.22" table:style-name="ce15">
            <text:p>42.266,22</text:p>
          </table:table-cell>
          <table:table-cell office:value-type="float" office:value="12158.47" table:style-name="ce15">
            <text:p>12.158,47</text:p>
          </table:table-cell>
          <table:table-cell office:value-type="float" office:value="11906.91" table:style-name="ce15">
            <text:p>11.906,91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oque de petróle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refinería</text:p>
          </table:table-cell>
          <table:table-cell office:value-type="float" office:value="57208" table:style-name="ce15">
            <text:p>57.208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57208" table:style-name="ce15">
            <text:p>57.208,00</text:p>
          </table:table-cell>
          <table:table-cell office:value-type="float" office:value="205.95" table:style-name="ce15">
            <text:p>205,95</text:p>
          </table:table-cell>
          <table:table-cell office:value-type="float" office:value="5027.07" table:style-name="ce15">
            <text:p>5.027,07</text:p>
          </table:table-cell>
          <table:table-cell office:value-type="float" office:value="17831.29" table:style-name="ce15">
            <text:p>17.831,29</text:p>
          </table:table-cell>
          <table:table-cell office:value-type="float" office:value="17474.34" table:style-name="ce15">
            <text:p>17.474,34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masa</text:p>
          </table:table-cell>
          <table:table-cell office:value-type="float" office:value="996414.13" table:style-name="ce15">
            <text:p>996.414,13</text:p>
          </table:table-cell>
          <table:table-cell office:value-type="float" office:value="879649.32" table:style-name="ce15">
            <text:p>879.649,32</text:p>
          </table:table-cell>
          <table:table-cell office:value-type="float" office:value="971129.92" table:style-name="ce15">
            <text:p>971.129,92</text:p>
          </table:table-cell>
          <table:table-cell office:value-type="float" office:value="-57390.52" table:style-name="ce15">
            <text:p>-57.390,52</text:p>
          </table:table-cell>
          <table:table-cell office:value-type="float" office:value="847543.01" table:style-name="ce15">
            <text:p>847.543,01</text:p>
          </table:table-cell>
          <table:table-cell office:value-type="float" office:value="3051.13" table:style-name="ce15">
            <text:p>3.051,13</text:p>
          </table:table-cell>
          <table:table-cell office:value-type="float" office:value="252680.09" table:style-name="ce15">
            <text:p>252.680,09</text:p>
          </table:table-cell>
          <table:table-cell office:value-type="float" office:value="190296.98" table:style-name="ce15">
            <text:p>190.296,98</text:p>
          </table:table-cell>
          <table:table-cell office:value-type="float" office:value="169051.12" table:style-name="ce15">
            <text:p>169.051,12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sub-bituminos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industriales no renovables</text:p>
          </table:table-cell>
          <table:table-cell office:value-type="float" office:value="17186" table:style-name="ce15">
            <text:p>17.186,00</text:p>
          </table:table-cell>
          <table:table-cell office:value-type="float" office:value="5058" table:style-name="ce15">
            <text:p>5.058,00</text:p>
          </table:table-cell>
          <table:table-cell office:value-type="float" office:value="5456" table:style-name="ce15">
            <text:p>5.456,00</text:p>
          </table:table-cell>
          <table:table-cell office:value-type="float" office:value="0" table:style-name="ce15">
            <text:p>0,00</text:p>
          </table:table-cell>
          <table:table-cell office:value-type="float" office:value="16788" table:style-name="ce15">
            <text:p>16.788,00</text:p>
          </table:table-cell>
          <table:table-cell office:value-type="float" office:value="60.44" table:style-name="ce15">
            <text:p>60,44</text:p>
          </table:table-cell>
          <table:table-cell office:value-type="float" office:value="6287.64" table:style-name="ce15">
            <text:p>6.287,64</text:p>
          </table:table-cell>
          <table:table-cell office:value-type="float" office:value="1895.47" table:style-name="ce15">
            <text:p>1.895,47</text:p>
          </table:table-cell>
          <table:table-cell office:value-type="float" office:value="1851.6" table:style-name="ce15">
            <text:p>1.851,6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líquidos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table:number-columns-repeated="16384" table:style-name="ce1"/>
        </table:table-row>
        <table:table-row table:style-name="ro1">
          <table:table-cell table:number-columns-repeated="4" table:style-name="ce1"/>
          <table:table-cell table:style-name="ce19"/>
          <table:table-cell table:number-columns-repeated="16379" table:style-name="ce1"/>
        </table:table-row>
        <table:table-row table:number-rows-repeated="1048556" table:style-name="ro3">
          <table:table-cell table:number-columns-repeated="16384"/>
        </table:table-row>
      </table:table>
      <table:table table:name="Marzo" table:style-name="ta1">
        <table:table-column table:style-name="co31" table:default-cell-style-name="ce1"/>
        <table:table-column table:style-name="co21" table:default-cell-style-name="ce1"/>
        <table:table-column table:style-name="co22" table:default-cell-style-name="ce1"/>
        <table:table-column table:style-name="co23" table:default-cell-style-name="ce1"/>
        <table:table-column table:style-name="co24" table:default-cell-style-name="ce1"/>
        <table:table-column table:style-name="co25" table:default-cell-style-name="ce1"/>
        <table:table-column table:style-name="co26" table:default-cell-style-name="ce1"/>
        <table:table-column table:style-name="co27" table:default-cell-style-name="ce1"/>
        <table:table-column table:style-name="co28" table:default-cell-style-name="ce1"/>
        <table:table-column table:style-name="co29" table:default-cell-style-name="ce1"/>
        <table:table-column table:style-name="co30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tencias iniciales (MWh)</text:p>
          </table:table-cell>
          <table:table-cell office:value-type="string" table:style-name="ce12">
            <text:p>Exi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Antracita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gases</text:p>
          </table:table-cell>
          <table:table-cell office:value-type="float" office:value="125957.98" table:style-name="ce15">
            <text:p>125.957,98</text:p>
          </table:table-cell>
          <table:table-cell office:value-type="float" office:value="13243.12" table:style-name="ce15">
            <text:p>13.243,12</text:p>
          </table:table-cell>
          <table:table-cell office:value-type="float" office:value="14471.43" table:style-name="ce15">
            <text:p>14.471,43</text:p>
          </table:table-cell>
          <table:table-cell office:value-type="float" office:value="85.68" table:style-name="ce15">
            <text:p>85,68</text:p>
          </table:table-cell>
          <table:table-cell office:value-type="float" office:value="124815.35" table:style-name="ce15">
            <text:p>124.815,35</text:p>
          </table:table-cell>
          <table:table-cell office:value-type="float" office:value="449.34" table:style-name="ce15">
            <text:p>449,34</text:p>
          </table:table-cell>
          <table:table-cell office:value-type="float" office:value="27599.22" table:style-name="ce15">
            <text:p>27.599,22</text:p>
          </table:table-cell>
          <table:table-cell office:value-type="float" office:value="43657.05" table:style-name="ce15">
            <text:p>43.657,05</text:p>
          </table:table-cell>
          <table:table-cell office:value-type="float" office:value="41029.730000000003" table:style-name="ce15">
            <text:p>41.029,73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Alto Horno</text:p>
          </table:table-cell>
          <table:table-cell office:value-type="float" office:value="106240" table:style-name="ce15">
            <text:p>106.24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106240" table:style-name="ce15">
            <text:p>106.240,00</text:p>
          </table:table-cell>
          <table:table-cell office:value-type="float" office:value="382.46" table:style-name="ce15">
            <text:p>382,46</text:p>
          </table:table-cell>
          <table:table-cell office:value-type="float" office:value="116747.25" table:style-name="ce15">
            <text:p>116.747,25</text:p>
          </table:table-cell>
          <table:table-cell office:value-type="float" office:value="41592.25" table:style-name="ce15">
            <text:p>41.592,25</text:p>
          </table:table-cell>
          <table:table-cell office:value-type="float" office:value="40094.870000000003" table:style-name="ce15">
            <text:p>40.094,87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coque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Fuel oil</text:p>
          </table:table-cell>
          <table:table-cell office:value-type="float" office:value="626372.92000000004" table:style-name="ce15">
            <text:p>626.372,92</text:p>
          </table:table-cell>
          <table:table-cell office:value-type="float" office:value="897532.59" table:style-name="ce15">
            <text:p>897.532,59</text:p>
          </table:table-cell>
          <table:table-cell office:value-type="float" office:value="897652.71" table:style-name="ce15">
            <text:p>897.652,71</text:p>
          </table:table-cell>
          <table:table-cell office:value-type="float" office:value="-3292.54" table:style-name="ce15">
            <text:p>-3.292,54</text:p>
          </table:table-cell>
          <table:table-cell office:value-type="float" office:value="622960.26" table:style-name="ce15">
            <text:p>622.960,26</text:p>
          </table:table-cell>
          <table:table-cell office:value-type="float" office:value="2242.66" table:style-name="ce15">
            <text:p>2.242,66</text:p>
          </table:table-cell>
          <table:table-cell office:value-type="float" office:value="54791.21" table:style-name="ce15">
            <text:p>54.791,21</text:p>
          </table:table-cell>
          <table:table-cell office:value-type="float" office:value="243705.09" table:style-name="ce15">
            <text:p>243.705,09</text:p>
          </table:table-cell>
          <table:table-cell office:value-type="float" office:value="225862.46" table:style-name="ce15">
            <text:p>225.862,46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Diesel</text:p>
          </table:table-cell>
          <table:table-cell office:value-type="float" office:value="989821.56" table:style-name="ce15">
            <text:p>989.821,56</text:p>
          </table:table-cell>
          <table:table-cell office:value-type="float" office:value="904847.67" table:style-name="ce15">
            <text:p>904.847,67</text:p>
          </table:table-cell>
          <table:table-cell office:value-type="float" office:value="902640.13" table:style-name="ce15">
            <text:p>902.640,13</text:p>
          </table:table-cell>
          <table:table-cell office:value-type="float" office:value="-1135.24" table:style-name="ce15">
            <text:p>-1.135,24</text:p>
          </table:table-cell>
          <table:table-cell office:value-type="float" office:value="990893.86" table:style-name="ce15">
            <text:p>990.893,86</text:p>
          </table:table-cell>
          <table:table-cell office:value-type="float" office:value="3567.23" table:style-name="ce15">
            <text:p>3.567,23</text:p>
          </table:table-cell>
          <table:table-cell office:value-type="float" office:value="83706.350000000006" table:style-name="ce15">
            <text:p>83.706,35</text:p>
          </table:table-cell>
          <table:table-cell office:value-type="float" office:value="383043.21" table:style-name="ce15">
            <text:p>383.043,21</text:p>
          </table:table-cell>
          <table:table-cell office:value-type="float" office:value="368692.8" table:style-name="ce15">
            <text:p>368.692,8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LP</text:p>
          </table:table-cell>
          <table:table-cell office:value-type="float" office:value="0" table:style-name="ce15">
            <text:p>0,00</text:p>
          </table:table-cell>
          <table:table-cell office:value-type="float" office:value="260.27" table:style-name="ce15">
            <text:p>260,27</text:p>
          </table:table-cell>
          <table:table-cell office:value-type="float" office:value="227.62" table:style-name="ce15">
            <text:p>227,62</text:p>
          </table:table-cell>
          <table:table-cell office:value-type="float" office:value="-0.01" table:style-name="ce15">
            <text:p>-0,01</text:p>
          </table:table-cell>
          <table:table-cell office:value-type="float" office:value="32.64" table:style-name="ce15">
            <text:p>32,64</text:p>
          </table:table-cell>
          <table:table-cell office:value-type="float" office:value="0.12" table:style-name="ce15">
            <text:p>0,12</text:p>
          </table:table-cell>
          <table:table-cell office:value-type="float" office:value="2.5299999999999998" table:style-name="ce15">
            <text:p>2,53</text:p>
          </table:table-cell>
          <table:table-cell office:value-type="float" office:value="16.14" table:style-name="ce15">
            <text:p>16,14</text:p>
          </table:table-cell>
          <table:table-cell office:value-type="float" office:value="15.81" table:style-name="ce15">
            <text:p>15,81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urbanos</text:p>
          </table:table-cell>
          <table:table-cell office:value-type="float" office:value="365208.62" table:style-name="ce15">
            <text:p>365.208,62</text:p>
          </table:table-cell>
          <table:table-cell office:value-type="float" office:value="8422.49" table:style-name="ce15">
            <text:p>8.422,49</text:p>
          </table:table-cell>
          <table:table-cell office:value-type="float" office:value="13669.78" table:style-name="ce15">
            <text:p>13.669,78</text:p>
          </table:table-cell>
          <table:table-cell office:value-type="float" office:value="13970.33" table:style-name="ce15">
            <text:p>13.970,33</text:p>
          </table:table-cell>
          <table:table-cell office:value-type="float" office:value="373931.66" table:style-name="ce15">
            <text:p>373.931,66</text:p>
          </table:table-cell>
          <table:table-cell office:value-type="float" office:value="1346.16" table:style-name="ce15">
            <text:p>1.346,16</text:p>
          </table:table-cell>
          <table:table-cell office:value-type="float" office:value="142428.47" table:style-name="ce15">
            <text:p>142.428,47</text:p>
          </table:table-cell>
          <table:table-cell office:value-type="float" office:value="102444.04" table:style-name="ce15">
            <text:p>102.444,04</text:p>
          </table:table-cell>
          <table:table-cell office:value-type="float" office:value="84050.93" table:style-name="ce15">
            <text:p>84.050,93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Natural</text:p>
          </table:table-cell>
          <table:table-cell office:value-type="float" office:value="7146594.0799999991" table:style-name="ce15">
            <text:p>7.146.594,08</text:p>
          </table:table-cell>
          <table:table-cell office:value-type="float" office:value="20217.16" table:style-name="ce15">
            <text:p>20.217,16</text:p>
          </table:table-cell>
          <table:table-cell office:value-type="float" office:value="23520.16" table:style-name="ce15">
            <text:p>23.520,16</text:p>
          </table:table-cell>
          <table:table-cell office:value-type="float" office:value="-91" table:style-name="ce15">
            <text:p>-91,00</text:p>
          </table:table-cell>
          <table:table-cell office:value-type="float" office:value="7143200.0799999991" table:style-name="ce15">
            <text:p>7.143.200,08</text:p>
          </table:table-cell>
          <table:table-cell office:value-type="float" office:value="25715.52" table:style-name="ce15">
            <text:p>25.715,52</text:p>
          </table:table-cell>
          <table:table-cell office:value-type="float" office:value="679623.24" table:style-name="ce15">
            <text:p>679.623,24</text:p>
          </table:table-cell>
          <table:table-cell office:value-type="float" office:value="3322492.19" table:style-name="ce15">
            <text:p>3.322.492,19</text:p>
          </table:table-cell>
          <table:table-cell office:value-type="float" office:value="3223192.18" table:style-name="ce15">
            <text:p>3.223.192,18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bituminoso</text:p>
          </table:table-cell>
          <table:table-cell office:value-type="float" office:value="0" table:style-name="ce15">
            <text:p>0,00</text:p>
          </table:table-cell>
          <table:table-cell office:value-type="float" office:value="451988.8" table:style-name="ce15">
            <text:p>451.988,80</text:p>
          </table:table-cell>
          <table:table-cell office:value-type="float" office:value="407061.8" table:style-name="ce15">
            <text:p>407.061,80</text:p>
          </table:table-cell>
          <table:table-cell office:value-type="float" office:value="0" table:style-name="ce15">
            <text:p>0,00</text:p>
          </table:table-cell>
          <table:table-cell office:value-type="float" office:value="44927" table:style-name="ce15">
            <text:p>44.927,00</text:p>
          </table:table-cell>
          <table:table-cell office:value-type="float" office:value="161.74" table:style-name="ce15">
            <text:p>161,74</text:p>
          </table:table-cell>
          <table:table-cell office:value-type="float" office:value="6626.4" table:style-name="ce15">
            <text:p>6.626,40</text:p>
          </table:table-cell>
          <table:table-cell office:value-type="float" office:value="13971.75" table:style-name="ce15">
            <text:p>13.971,75</text:p>
          </table:table-cell>
          <table:table-cell office:value-type="float" office:value="11998.33" table:style-name="ce15">
            <text:p>11.998,33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Otras fuentes</text:p>
          </table:table-cell>
          <table:table-cell office:value-type="float" office:value="36146.949999999997" table:style-name="ce15">
            <text:p>36.146,95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36146.949999999997" table:style-name="ce15">
            <text:p>36.146,95</text:p>
          </table:table-cell>
          <table:table-cell office:value-type="float" office:value="130.13" table:style-name="ce15">
            <text:p>130,13</text:p>
          </table:table-cell>
          <table:table-cell office:value-type="float" office:value="36146.949999999997" table:style-name="ce15">
            <text:p>36.146,95</text:p>
          </table:table-cell>
          <table:table-cell office:value-type="float" office:value="11139.33" table:style-name="ce15">
            <text:p>11.139,33</text:p>
          </table:table-cell>
          <table:table-cell office:value-type="float" office:value="10852.2" table:style-name="ce15">
            <text:p>10.852,2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oque de petróle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refinería</text:p>
          </table:table-cell>
          <table:table-cell office:value-type="float" office:value="85778" table:style-name="ce15">
            <text:p>85.778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85778" table:style-name="ce15">
            <text:p>85.778,00</text:p>
          </table:table-cell>
          <table:table-cell office:value-type="float" office:value="308.8" table:style-name="ce15">
            <text:p>308,80</text:p>
          </table:table-cell>
          <table:table-cell office:value-type="float" office:value="7658.75" table:style-name="ce15">
            <text:p>7.658,75</text:p>
          </table:table-cell>
          <table:table-cell office:value-type="float" office:value="27014.19" table:style-name="ce15">
            <text:p>27.014,19</text:p>
          </table:table-cell>
          <table:table-cell office:value-type="float" office:value="26474.560000000001" table:style-name="ce15">
            <text:p>26.474,56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masa</text:p>
          </table:table-cell>
          <table:table-cell office:value-type="float" office:value="1461127.12" table:style-name="ce15">
            <text:p>1.461.127,12</text:p>
          </table:table-cell>
          <table:table-cell office:value-type="float" office:value="971129.92" table:style-name="ce15">
            <text:p>971.129,92</text:p>
          </table:table-cell>
          <table:table-cell office:value-type="float" office:value="1044559.7" table:style-name="ce15">
            <text:p>1.044.559,70</text:p>
          </table:table-cell>
          <table:table-cell office:value-type="float" office:value="-88137.93" table:style-name="ce15">
            <text:p>-88.137,93</text:p>
          </table:table-cell>
          <table:table-cell office:value-type="float" office:value="1299559.4099999999" table:style-name="ce15">
            <text:p>1.299.559,41</text:p>
          </table:table-cell>
          <table:table-cell office:value-type="float" office:value="4678.3999999999996" table:style-name="ce15">
            <text:p>4.678,40</text:p>
          </table:table-cell>
          <table:table-cell office:value-type="float" office:value="365244.93" table:style-name="ce15">
            <text:p>365.244,93</text:p>
          </table:table-cell>
          <table:table-cell office:value-type="float" office:value="299365.99" table:style-name="ce15">
            <text:p>299.365,99</text:p>
          </table:table-cell>
          <table:table-cell office:value-type="float" office:value="267646.7" table:style-name="ce15">
            <text:p>267.646,7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sub-bituminos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industriales no renovables</text:p>
          </table:table-cell>
          <table:table-cell office:value-type="float" office:value="16955" table:style-name="ce15">
            <text:p>16.955,00</text:p>
          </table:table-cell>
          <table:table-cell office:value-type="float" office:value="5456" table:style-name="ce15">
            <text:p>5.456,00</text:p>
          </table:table-cell>
          <table:table-cell office:value-type="float" office:value="4604" table:style-name="ce15">
            <text:p>4.604,00</text:p>
          </table:table-cell>
          <table:table-cell office:value-type="float" office:value="0" table:style-name="ce15">
            <text:p>0,00</text:p>
          </table:table-cell>
          <table:table-cell office:value-type="float" office:value="17807" table:style-name="ce15">
            <text:p>17.807,00</text:p>
          </table:table-cell>
          <table:table-cell office:value-type="float" office:value="64.11" table:style-name="ce15">
            <text:p>64,11</text:p>
          </table:table-cell>
          <table:table-cell office:value-type="float" office:value="6694.36" table:style-name="ce15">
            <text:p>6.694,36</text:p>
          </table:table-cell>
          <table:table-cell office:value-type="float" office:value="1513.81" table:style-name="ce15">
            <text:p>1.513,81</text:p>
          </table:table-cell>
          <table:table-cell office:value-type="float" office:value="1465.85" table:style-name="ce15">
            <text:p>1.465,85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líquidos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number-rows-repeated="1048558" table:style-name="ro3">
          <table:table-cell table:number-columns-repeated="16384"/>
        </table:table-row>
      </table:table>
      <table:table table:name="Abril" table:style-name="ta1">
        <table:table-column table:style-name="co32" table:default-cell-style-name="ce1"/>
        <table:table-column table:style-name="co33" table:default-cell-style-name="ce1"/>
        <table:table-column table:style-name="co34" table:default-cell-style-name="ce1"/>
        <table:table-column table:style-name="co35" table:default-cell-style-name="ce1"/>
        <table:table-column table:style-name="co36" table:default-cell-style-name="ce1"/>
        <table:table-column table:style-name="co37" table:default-cell-style-name="ce1"/>
        <table:table-column table:style-name="co38" table:default-cell-style-name="ce1"/>
        <table:table-column table:style-name="co39" table:default-cell-style-name="ce1"/>
        <table:table-column table:style-name="co40" table:default-cell-style-name="ce1"/>
        <table:table-column table:style-name="co41" table:default-cell-style-name="ce1"/>
        <table:table-column table:style-name="co30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20">
            <text:p>Aprovisionamientos (MWh)</text:p>
          </table:table-cell>
          <table:table-cell office:value-type="string" table:style-name="ce20">
            <text:p>Existencias iniciales (MWh)</text:p>
          </table:table-cell>
          <table:table-cell office:value-type="string" table:style-name="ce20">
            <text:p>Existencias finales (MWh)</text:p>
          </table:table-cell>
          <table:table-cell office:value-type="string" table:style-name="ce20">
            <text:p>Regularización de existencias iniciales</text:p>
          </table:table-cell>
          <table:table-cell office:value-type="string" table:style-name="ce20">
            <text:p>Consumo (MWh)</text:p>
          </table:table-cell>
          <table:table-cell office:value-type="string" table:style-name="ce20">
            <text:p>Consumo (TJ)</text:p>
          </table:table-cell>
          <table:table-cell office:value-type="string" table:style-name="ce20">
            <text:p>Consumo (en unidades físicas)</text:p>
          </table:table-cell>
          <table:table-cell office:value-type="string" table:style-name="ce20">
            <text:p>Electricidad producida (MWh)</text:p>
          </table:table-cell>
          <table:table-cell office:value-type="string" table:style-name="ce20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Antracita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Biogases</text:p>
          </table:table-cell>
          <table:table-cell office:value-type="float" office:value="114077.68" table:style-name="ce15">
            <text:p>114.077,68</text:p>
          </table:table-cell>
          <table:table-cell office:value-type="float" office:value="2.95" table:style-name="ce15">
            <text:p>2,95</text:p>
          </table:table-cell>
          <table:table-cell office:value-type="float" office:value="8.65" table:style-name="ce15">
            <text:p>8,65</text:p>
          </table:table-cell>
          <table:table-cell office:value-type="float" office:value="33.619999999999997" table:style-name="ce15">
            <text:p>33,62</text:p>
          </table:table-cell>
          <table:table-cell office:value-type="float" office:value="114105.60000000001" table:style-name="ce15">
            <text:p>114.105,60</text:p>
          </table:table-cell>
          <table:table-cell office:value-type="float" office:value="410.81" table:style-name="ce15">
            <text:p>410,81</text:p>
          </table:table-cell>
          <table:table-cell office:value-type="float" office:value="24797.69" table:style-name="ce15">
            <text:p>24.797,69</text:p>
          </table:table-cell>
          <table:table-cell office:value-type="float" office:value="40634.11" table:style-name="ce15">
            <text:p>40.634,11</text:p>
          </table:table-cell>
          <table:table-cell office:value-type="float" office:value="38243.29" table:style-name="ce15">
            <text:p>38.243,29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Gas de Alto Horno</text:p>
          </table:table-cell>
          <table:table-cell office:value-type="float" office:value="114114" table:style-name="ce15">
            <text:p>114.114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114114" table:style-name="ce15">
            <text:p>114.114,00</text:p>
          </table:table-cell>
          <table:table-cell office:value-type="float" office:value="410.81" table:style-name="ce15">
            <text:p>410,81</text:p>
          </table:table-cell>
          <table:table-cell office:value-type="float" office:value="125400" table:style-name="ce15">
            <text:p>125.400,00</text:p>
          </table:table-cell>
          <table:table-cell office:value-type="float" office:value="44750.42" table:style-name="ce15">
            <text:p>44.750,42</text:p>
          </table:table-cell>
          <table:table-cell office:value-type="float" office:value="43176.76" table:style-name="ce15">
            <text:p>43.176,76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Gas de coque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Fuel oil</text:p>
          </table:table-cell>
          <table:table-cell office:value-type="float" office:value="658307.86" table:style-name="ce15">
            <text:p>658.307,86</text:p>
          </table:table-cell>
          <table:table-cell office:value-type="float" office:value="897652.71" table:style-name="ce15">
            <text:p>897.652,71</text:p>
          </table:table-cell>
          <table:table-cell office:value-type="float" office:value="869160.07" table:style-name="ce15">
            <text:p>869.160,07</text:p>
          </table:table-cell>
          <table:table-cell office:value-type="float" office:value="1357.96" table:style-name="ce15">
            <text:p>1.357,96</text:p>
          </table:table-cell>
          <table:table-cell office:value-type="float" office:value="688158.46" table:style-name="ce15">
            <text:p>688.158,46</text:p>
          </table:table-cell>
          <table:table-cell office:value-type="float" office:value="2477.39" table:style-name="ce15">
            <text:p>2.477,39</text:p>
          </table:table-cell>
          <table:table-cell office:value-type="float" office:value="60569.58" table:style-name="ce15">
            <text:p>60.569,58</text:p>
          </table:table-cell>
          <table:table-cell office:value-type="float" office:value="264568.53999999998" table:style-name="ce15">
            <text:p>264.568,54</text:p>
          </table:table-cell>
          <table:table-cell office:value-type="float" office:value="246421.45" table:style-name="ce15">
            <text:p>246.421,45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Diesel</text:p>
          </table:table-cell>
          <table:table-cell office:value-type="float" office:value="1140708.57" table:style-name="ce15">
            <text:p>1.140.708,57</text:p>
          </table:table-cell>
          <table:table-cell office:value-type="float" office:value="902640.13" table:style-name="ce15">
            <text:p>902.640,13</text:p>
          </table:table-cell>
          <table:table-cell office:value-type="float" office:value="913835.47" table:style-name="ce15">
            <text:p>913.835,47</text:p>
          </table:table-cell>
          <table:table-cell office:value-type="float" office:value="234.63" table:style-name="ce15">
            <text:p>234,63</text:p>
          </table:table-cell>
          <table:table-cell office:value-type="float" office:value="1129747.8600000001" table:style-name="ce15">
            <text:p>1.129.747,86</text:p>
          </table:table-cell>
          <table:table-cell office:value-type="float" office:value="4067.08" table:style-name="ce15">
            <text:p>4.067,08</text:p>
          </table:table-cell>
          <table:table-cell office:value-type="float" office:value="96700.72" table:style-name="ce15">
            <text:p>96.700,72</text:p>
          </table:table-cell>
          <table:table-cell office:value-type="float" office:value="396340.5" table:style-name="ce15">
            <text:p>396.340,50</text:p>
          </table:table-cell>
          <table:table-cell office:value-type="float" office:value="382206.9" table:style-name="ce15">
            <text:p>382.206,90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GLP</text:p>
          </table:table-cell>
          <table:table-cell office:value-type="float" office:value="0" table:style-name="ce15">
            <text:p>0,00</text:p>
          </table:table-cell>
          <table:table-cell office:value-type="float" office:value="227.62" table:style-name="ce15">
            <text:p>227,62</text:p>
          </table:table-cell>
          <table:table-cell office:value-type="float" office:value="227.67" table:style-name="ce15">
            <text:p>227,67</text:p>
          </table:table-cell>
          <table:table-cell office:value-type="float" office:value="0.05" table:style-name="ce15">
            <text:p>0,05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Residuos urbanos</text:p>
          </table:table-cell>
          <table:table-cell office:value-type="float" office:value="465143.77" table:style-name="ce15">
            <text:p>465.143,77</text:p>
          </table:table-cell>
          <table:table-cell office:value-type="float" office:value="13669.78" table:style-name="ce15">
            <text:p>13.669,78</text:p>
          </table:table-cell>
          <table:table-cell office:value-type="float" office:value="4787.3999999999996" table:style-name="ce15">
            <text:p>4.787,40</text:p>
          </table:table-cell>
          <table:table-cell office:value-type="float" office:value="0" table:style-name="ce15">
            <text:p>0,00</text:p>
          </table:table-cell>
          <table:table-cell office:value-type="float" office:value="474026.15" table:style-name="ce15">
            <text:p>474.026,15</text:p>
          </table:table-cell>
          <table:table-cell office:value-type="float" office:value="1706.5" table:style-name="ce15">
            <text:p>1.706,50</text:p>
          </table:table-cell>
          <table:table-cell office:value-type="float" office:value="171325.49" table:style-name="ce15">
            <text:p>171.325,49</text:p>
          </table:table-cell>
          <table:table-cell office:value-type="float" office:value="118079.45" table:style-name="ce15">
            <text:p>118.079,45</text:p>
          </table:table-cell>
          <table:table-cell office:value-type="float" office:value="98177.62" table:style-name="ce15">
            <text:p>98.177,62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Gas Natural</text:p>
          </table:table-cell>
          <table:table-cell office:value-type="float" office:value="6012630.4900000002" table:style-name="ce15">
            <text:p>6.012.630,49</text:p>
          </table:table-cell>
          <table:table-cell office:value-type="float" office:value="23520.16" table:style-name="ce15">
            <text:p>23.520,16</text:p>
          </table:table-cell>
          <table:table-cell office:value-type="float" office:value="16796.16" table:style-name="ce15">
            <text:p>16.796,16</text:p>
          </table:table-cell>
          <table:table-cell office:value-type="float" office:value="-17" table:style-name="ce15">
            <text:p>-17,00</text:p>
          </table:table-cell>
          <table:table-cell office:value-type="float" office:value="6019337.4900000002" table:style-name="ce15">
            <text:p>6.019.337,49</text:p>
          </table:table-cell>
          <table:table-cell office:value-type="float" office:value="21669.62" table:style-name="ce15">
            <text:p>21.669,62</text:p>
          </table:table-cell>
          <table:table-cell office:value-type="float" office:value="574759.91" table:style-name="ce15">
            <text:p>574.759,91</text:p>
          </table:table-cell>
          <table:table-cell office:value-type="float" office:value="2789810.09" table:style-name="ce15">
            <text:p>2.789.810,09</text:p>
          </table:table-cell>
          <table:table-cell office:value-type="float" office:value="2705678.34" table:style-name="ce15">
            <text:p>2.705.678,34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Carbón bituminoso</text:p>
          </table:table-cell>
          <table:table-cell office:value-type="float" office:value="0" table:style-name="ce15">
            <text:p>0,00</text:p>
          </table:table-cell>
          <table:table-cell office:value-type="float" office:value="407061.8" table:style-name="ce15">
            <text:p>407.061,80</text:p>
          </table:table-cell>
          <table:table-cell office:value-type="float" office:value="407061.8" table:style-name="ce15">
            <text:p>407.061,8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Otras fuentes</text:p>
          </table:table-cell>
          <table:table-cell office:value-type="float" office:value="39121.21" table:style-name="ce15">
            <text:p>39.121,21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39121.21" table:style-name="ce15">
            <text:p>39.121,21</text:p>
          </table:table-cell>
          <table:table-cell office:value-type="float" office:value="140.84" table:style-name="ce15">
            <text:p>140,84</text:p>
          </table:table-cell>
          <table:table-cell office:value-type="float" office:value="39121.21" table:style-name="ce15">
            <text:p>39.121,21</text:p>
          </table:table-cell>
          <table:table-cell office:value-type="float" office:value="12185.74" table:style-name="ce15">
            <text:p>12.185,74</text:p>
          </table:table-cell>
          <table:table-cell office:value-type="float" office:value="11892" table:style-name="ce15">
            <text:p>11.892,00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Coque de petróle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Gas de refinería</text:p>
          </table:table-cell>
          <table:table-cell office:value-type="float" office:value="85430" table:style-name="ce15">
            <text:p>85.43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85430" table:style-name="ce15">
            <text:p>85.430,00</text:p>
          </table:table-cell>
          <table:table-cell office:value-type="float" office:value="307.55" table:style-name="ce15">
            <text:p>307,55</text:p>
          </table:table-cell>
          <table:table-cell office:value-type="float" office:value="7675.65" table:style-name="ce15">
            <text:p>7.675,65</text:p>
          </table:table-cell>
          <table:table-cell office:value-type="float" office:value="26995.05" table:style-name="ce15">
            <text:p>26.995,05</text:p>
          </table:table-cell>
          <table:table-cell office:value-type="float" office:value="26455.040000000001" table:style-name="ce15">
            <text:p>26.455,04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Biomasa</text:p>
          </table:table-cell>
          <table:table-cell office:value-type="float" office:value="1118257.0699999998" table:style-name="ce15">
            <text:p>1.118.257,07</text:p>
          </table:table-cell>
          <table:table-cell office:value-type="float" office:value="1044559.7" table:style-name="ce15">
            <text:p>1.044.559,70</text:p>
          </table:table-cell>
          <table:table-cell office:value-type="float" office:value="1071176.17" table:style-name="ce15">
            <text:p>1.071.176,17</text:p>
          </table:table-cell>
          <table:table-cell office:value-type="float" office:value="-43272.63" table:style-name="ce15">
            <text:p>-43.272,63</text:p>
          </table:table-cell>
          <table:table-cell office:value-type="float" office:value="1048367.97" table:style-name="ce15">
            <text:p>1.048.367,97</text:p>
          </table:table-cell>
          <table:table-cell office:value-type="float" office:value="3774.12" table:style-name="ce15">
            <text:p>3.774,12</text:p>
          </table:table-cell>
          <table:table-cell office:value-type="float" office:value="295564.68" table:style-name="ce15">
            <text:p>295.564,68</text:p>
          </table:table-cell>
          <table:table-cell office:value-type="float" office:value="260597.86" table:style-name="ce15">
            <text:p>260.597,86</text:p>
          </table:table-cell>
          <table:table-cell office:value-type="float" office:value="229575.85" table:style-name="ce15">
            <text:p>229.575,85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Carbón sub-bituminos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Residuos industriales no renovables</text:p>
          </table:table-cell>
          <table:table-cell office:value-type="float" office:value="17000" table:style-name="ce15">
            <text:p>17.000,00</text:p>
          </table:table-cell>
          <table:table-cell office:value-type="float" office:value="4604" table:style-name="ce15">
            <text:p>4.604,00</text:p>
          </table:table-cell>
          <table:table-cell office:value-type="float" office:value="4867" table:style-name="ce15">
            <text:p>4.867,00</text:p>
          </table:table-cell>
          <table:table-cell office:value-type="float" office:value="0" table:style-name="ce15">
            <text:p>0,00</text:p>
          </table:table-cell>
          <table:table-cell office:value-type="float" office:value="16737" table:style-name="ce15">
            <text:p>16.737,00</text:p>
          </table:table-cell>
          <table:table-cell office:value-type="float" office:value="60.25" table:style-name="ce15">
            <text:p>60,25</text:p>
          </table:table-cell>
          <table:table-cell office:value-type="float" office:value="6563.53" table:style-name="ce15">
            <text:p>6.563,53</text:p>
          </table:table-cell>
          <table:table-cell office:value-type="float" office:value="1858.11" table:style-name="ce15">
            <text:p>1.858,11</text:p>
          </table:table-cell>
          <table:table-cell office:value-type="float" office:value="1812.16" table:style-name="ce15">
            <text:p>1.812,16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Biolíquidos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number-rows-repeated="1048558" table:style-name="ro3">
          <table:table-cell table:number-columns-repeated="16384"/>
        </table:table-row>
      </table:table>
      <table:table table:name="Mayo" table:style-name="ta1">
        <table:table-column table:style-name="co42" table:default-cell-style-name="ce1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50" table:default-cell-style-name="ce1"/>
        <table:table-column table:style-name="co51" table:default-cell-style-name="ce1"/>
        <table:table-column table:style-name="co30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Antracita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gases</text:p>
          </table:table-cell>
          <table:table-cell office:value-type="float" office:value="118184.23" table:style-name="ce15">
            <text:p>118.184,23</text:p>
          </table:table-cell>
          <table:table-cell office:value-type="float" office:value="12446.41" table:style-name="ce15">
            <text:p>12.446,41</text:p>
          </table:table-cell>
          <table:table-cell office:value-type="float" office:value="10425.36" table:style-name="ce15">
            <text:p>10.425,36</text:p>
          </table:table-cell>
          <table:table-cell office:value-type="float" office:value="28.38" table:style-name="ce15">
            <text:p>28,38</text:p>
          </table:table-cell>
          <table:table-cell office:value-type="float" office:value="120233.66" table:style-name="ce15">
            <text:p>120.233,66</text:p>
          </table:table-cell>
          <table:table-cell office:value-type="float" office:value="432.86" table:style-name="ce15">
            <text:p>432,86</text:p>
          </table:table-cell>
          <table:table-cell office:value-type="float" office:value="25851.15" table:style-name="ce15">
            <text:p>25.851,15</text:p>
          </table:table-cell>
          <table:table-cell office:value-type="float" office:value="41593.269999999997" table:style-name="ce15">
            <text:p>41.593,27</text:p>
          </table:table-cell>
          <table:table-cell office:value-type="float" office:value="39001.58" table:style-name="ce15">
            <text:p>39.001,58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Alto Horno</text:p>
          </table:table-cell>
          <table:table-cell office:value-type="float" office:value="182332" table:style-name="ce15">
            <text:p>182.332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182332" table:style-name="ce15">
            <text:p>182.332,00</text:p>
          </table:table-cell>
          <table:table-cell office:value-type="float" office:value="656.4" table:style-name="ce15">
            <text:p>656,40</text:p>
          </table:table-cell>
          <table:table-cell office:value-type="float" office:value="204867.42" table:style-name="ce15">
            <text:p>204.867,42</text:p>
          </table:table-cell>
          <table:table-cell office:value-type="float" office:value="66162.62" table:style-name="ce15">
            <text:p>66.162,62</text:p>
          </table:table-cell>
          <table:table-cell office:value-type="float" office:value="63860.38" table:style-name="ce15">
            <text:p>63.860,38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coque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Fuel oil</text:p>
          </table:table-cell>
          <table:table-cell office:value-type="float" office:value="823939.13" table:style-name="ce15">
            <text:p>823.939,13</text:p>
          </table:table-cell>
          <table:table-cell office:value-type="float" office:value="869160.07" table:style-name="ce15">
            <text:p>869.160,07</text:p>
          </table:table-cell>
          <table:table-cell office:value-type="float" office:value="1016179.87" table:style-name="ce15">
            <text:p>1.016.179,87</text:p>
          </table:table-cell>
          <table:table-cell office:value-type="float" office:value="42.69" table:style-name="ce15">
            <text:p>42,69</text:p>
          </table:table-cell>
          <table:table-cell office:value-type="float" office:value="676962.02" table:style-name="ce15">
            <text:p>676.962,02</text:p>
          </table:table-cell>
          <table:table-cell office:value-type="float" office:value="2437.06" table:style-name="ce15">
            <text:p>2.437,06</text:p>
          </table:table-cell>
          <table:table-cell office:value-type="float" office:value="59560.41" table:style-name="ce15">
            <text:p>59.560,41</text:p>
          </table:table-cell>
          <table:table-cell office:value-type="float" office:value="265135.46999999997" table:style-name="ce15">
            <text:p>265.135,47</text:p>
          </table:table-cell>
          <table:table-cell office:value-type="float" office:value="245470.09" table:style-name="ce15">
            <text:p>245.470,09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Diesel</text:p>
          </table:table-cell>
          <table:table-cell office:value-type="float" office:value="976343.45" table:style-name="ce15">
            <text:p>976.343,45</text:p>
          </table:table-cell>
          <table:table-cell office:value-type="float" office:value="913835.47" table:style-name="ce15">
            <text:p>913.835,47</text:p>
          </table:table-cell>
          <table:table-cell office:value-type="float" office:value="899330.68" table:style-name="ce15">
            <text:p>899.330,68</text:p>
          </table:table-cell>
          <table:table-cell office:value-type="float" office:value="820.84" table:style-name="ce15">
            <text:p>820,84</text:p>
          </table:table-cell>
          <table:table-cell office:value-type="float" office:value="991669.08" table:style-name="ce15">
            <text:p>991.669,08</text:p>
          </table:table-cell>
          <table:table-cell office:value-type="float" office:value="3570.01" table:style-name="ce15">
            <text:p>3.570,01</text:p>
          </table:table-cell>
          <table:table-cell office:value-type="float" office:value="83223.990000000005" table:style-name="ce15">
            <text:p>83.223,99</text:p>
          </table:table-cell>
          <table:table-cell office:value-type="float" office:value="397789.8" table:style-name="ce15">
            <text:p>397.789,80</text:p>
          </table:table-cell>
          <table:table-cell office:value-type="float" office:value="383816.03" table:style-name="ce15">
            <text:p>383.816,03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LP</text:p>
          </table:table-cell>
          <table:table-cell office:value-type="float" office:value="0" table:style-name="ce15">
            <text:p>0,00</text:p>
          </table:table-cell>
          <table:table-cell office:value-type="float" office:value="227.67" table:style-name="ce15">
            <text:p>227,67</text:p>
          </table:table-cell>
          <table:table-cell office:value-type="float" office:value="228.78" table:style-name="ce15">
            <text:p>228,78</text:p>
          </table:table-cell>
          <table:table-cell office:value-type="float" office:value="1.1100000000000001" table:style-name="ce15">
            <text:p>1,11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urbanos</text:p>
          </table:table-cell>
          <table:table-cell office:value-type="float" office:value="428435.76" table:style-name="ce15">
            <text:p>428.435,76</text:p>
          </table:table-cell>
          <table:table-cell office:value-type="float" office:value="4787.3999999999996" table:style-name="ce15">
            <text:p>4.787,40</text:p>
          </table:table-cell>
          <table:table-cell office:value-type="float" office:value="5287.24" table:style-name="ce15">
            <text:p>5.287,24</text:p>
          </table:table-cell>
          <table:table-cell office:value-type="float" office:value="0" table:style-name="ce15">
            <text:p>0,00</text:p>
          </table:table-cell>
          <table:table-cell office:value-type="float" office:value="427935.92" table:style-name="ce15">
            <text:p>427.935,92</text:p>
          </table:table-cell>
          <table:table-cell office:value-type="float" office:value="1540.57" table:style-name="ce15">
            <text:p>1.540,57</text:p>
          </table:table-cell>
          <table:table-cell office:value-type="float" office:value="155152.07" table:style-name="ce15">
            <text:p>155.152,07</text:p>
          </table:table-cell>
          <table:table-cell office:value-type="float" office:value="103350.06" table:style-name="ce15">
            <text:p>103.350,06</text:p>
          </table:table-cell>
          <table:table-cell office:value-type="float" office:value="85165.87" table:style-name="ce15">
            <text:p>85.165,87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Natural</text:p>
          </table:table-cell>
          <table:table-cell office:value-type="float" office:value="6785483.2572238594" table:style-name="ce15">
            <text:p>6.785.483,26</text:p>
          </table:table-cell>
          <table:table-cell office:value-type="float" office:value="16796.16" table:style-name="ce15">
            <text:p>16.796,16</text:p>
          </table:table-cell>
          <table:table-cell office:value-type="float" office:value="13981.16" table:style-name="ce15">
            <text:p>13.981,16</text:p>
          </table:table-cell>
          <table:table-cell office:value-type="float" office:value="0" table:style-name="ce15">
            <text:p>0,00</text:p>
          </table:table-cell>
          <table:table-cell office:value-type="float" office:value="6788298.2572238594" table:style-name="ce15">
            <text:p>6.788.298,26</text:p>
          </table:table-cell>
          <table:table-cell office:value-type="float" office:value="24438.31" table:style-name="ce15">
            <text:p>24.438,31</text:p>
          </table:table-cell>
          <table:table-cell office:value-type="float" office:value="648228.26636169769" table:style-name="ce15">
            <text:p>648.228,27</text:p>
          </table:table-cell>
          <table:table-cell office:value-type="float" office:value="3164845.2966666669" table:style-name="ce15">
            <text:p>3.164.845,30</text:p>
          </table:table-cell>
          <table:table-cell office:value-type="float" office:value="3074952.4699999997" table:style-name="ce15">
            <text:p>3.074.952,47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bituminoso</text:p>
          </table:table-cell>
          <table:table-cell office:value-type="float" office:value="42805" table:style-name="ce15">
            <text:p>42.805,00</text:p>
          </table:table-cell>
          <table:table-cell office:value-type="float" office:value="407061.8" table:style-name="ce15">
            <text:p>407.061,80</text:p>
          </table:table-cell>
          <table:table-cell office:value-type="float" office:value="179968.8" table:style-name="ce15">
            <text:p>179.968,80</text:p>
          </table:table-cell>
          <table:table-cell office:value-type="float" office:value="0" table:style-name="ce15">
            <text:p>0,00</text:p>
          </table:table-cell>
          <table:table-cell office:value-type="float" office:value="269898" table:style-name="ce15">
            <text:p>269.898,00</text:p>
          </table:table-cell>
          <table:table-cell office:value-type="float" office:value="971.64" table:style-name="ce15">
            <text:p>971,64</text:p>
          </table:table-cell>
          <table:table-cell office:value-type="float" office:value="39511.42" table:style-name="ce15">
            <text:p>39.511,42</text:p>
          </table:table-cell>
          <table:table-cell office:value-type="float" office:value="87330.48" table:style-name="ce15">
            <text:p>87.330,48</text:p>
          </table:table-cell>
          <table:table-cell office:value-type="float" office:value="79628.77" table:style-name="ce15">
            <text:p>79.628,77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Otras fuentes</text:p>
          </table:table-cell>
          <table:table-cell office:value-type="float" office:value="38831.75" table:style-name="ce15">
            <text:p>38.831,75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38831.75" table:style-name="ce15">
            <text:p>38.831,75</text:p>
          </table:table-cell>
          <table:table-cell office:value-type="float" office:value="139.79" table:style-name="ce15">
            <text:p>139,79</text:p>
          </table:table-cell>
          <table:table-cell office:value-type="float" office:value="38557.879999999997" table:style-name="ce15">
            <text:p>38.557,88</text:p>
          </table:table-cell>
          <table:table-cell office:value-type="float" office:value="11612.57" table:style-name="ce15">
            <text:p>11.612,57</text:p>
          </table:table-cell>
          <table:table-cell office:value-type="float" office:value="11335.53" table:style-name="ce15">
            <text:p>11.335,53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oque de petróle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refinería</text:p>
          </table:table-cell>
          <table:table-cell office:value-type="float" office:value="87069" table:style-name="ce15">
            <text:p>87.069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87069" table:style-name="ce15">
            <text:p>87.069,00</text:p>
          </table:table-cell>
          <table:table-cell office:value-type="float" office:value="313.45" table:style-name="ce15">
            <text:p>313,45</text:p>
          </table:table-cell>
          <table:table-cell office:value-type="float" office:value="7780.97" table:style-name="ce15">
            <text:p>7.780,97</text:p>
          </table:table-cell>
          <table:table-cell office:value-type="float" office:value="27685.62" table:style-name="ce15">
            <text:p>27.685,62</text:p>
          </table:table-cell>
          <table:table-cell office:value-type="float" office:value="27131.91" table:style-name="ce15">
            <text:p>27.131,91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masa</text:p>
          </table:table-cell>
          <table:table-cell office:value-type="float" office:value="1264435.8746754376" table:style-name="ce15">
            <text:p>1.264.435,87</text:p>
          </table:table-cell>
          <table:table-cell office:value-type="float" office:value="911755.18" table:style-name="ce15">
            <text:p>911.755,18</text:p>
          </table:table-cell>
          <table:table-cell office:value-type="float" office:value="996512.16" table:style-name="ce15">
            <text:p>996.512,16</text:p>
          </table:table-cell>
          <table:table-cell office:value-type="float" office:value="-44789.45" table:style-name="ce15">
            <text:p>-44.789,45</text:p>
          </table:table-cell>
          <table:table-cell office:value-type="float" office:value="1134889.4446754376" table:style-name="ce15">
            <text:p>1.134.889,44</text:p>
          </table:table-cell>
          <table:table-cell office:value-type="float" office:value="4059.9" table:style-name="ce15">
            <text:p>4.059,90</text:p>
          </table:table-cell>
          <table:table-cell office:value-type="float" office:value="333875.64759352349" table:style-name="ce15">
            <text:p>333.875,65</text:p>
          </table:table-cell>
          <table:table-cell office:value-type="float" office:value="297083.35200000001" table:style-name="ce15">
            <text:p>297.083,35</text:p>
          </table:table-cell>
          <table:table-cell office:value-type="float" office:value="264237.92" table:style-name="ce15">
            <text:p>264.237,92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sub-bituminoso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industriales no renovables</text:p>
          </table:table-cell>
          <table:table-cell office:value-type="float" office:value="9608" table:style-name="ce15">
            <text:p>9.608,00</text:p>
          </table:table-cell>
          <table:table-cell office:value-type="float" office:value="4867" table:style-name="ce15">
            <text:p>4.867,00</text:p>
          </table:table-cell>
          <table:table-cell office:value-type="float" office:value="4181" table:style-name="ce15">
            <text:p>4.181,00</text:p>
          </table:table-cell>
          <table:table-cell office:value-type="float" office:value="0" table:style-name="ce15">
            <text:p>0,00</text:p>
          </table:table-cell>
          <table:table-cell office:value-type="float" office:value="10294" table:style-name="ce15">
            <text:p>10.294,00</text:p>
          </table:table-cell>
          <table:table-cell office:value-type="float" office:value="37.06" table:style-name="ce15">
            <text:p>37,06</text:p>
          </table:table-cell>
          <table:table-cell office:value-type="float" office:value="3944.06" table:style-name="ce15">
            <text:p>3.944,06</text:p>
          </table:table-cell>
          <table:table-cell office:value-type="float" office:value="1934.12" table:style-name="ce15">
            <text:p>1.934,12</text:p>
          </table:table-cell>
          <table:table-cell office:value-type="float" office:value="1886.17" table:style-name="ce15">
            <text:p>1.886,17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líquidos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office:value-type="float" office:value="0" table:style-name="ce15">
            <text:p>0,00</text:p>
          </table:table-cell>
          <table:table-cell table:number-columns-repeated="16374"/>
        </table:table-row>
        <table:table-row table:number-rows-repeated="1048558" table:style-name="ro3">
          <table:table-cell table:number-columns-repeated="16384"/>
        </table:table-row>
      </table:table>
      <table:table table:name="Junio" table:style-name="ta1">
        <table:table-column table:style-name="co42" table:default-cell-style-name="ce1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50" table:default-cell-style-name="ce1"/>
        <table:table-column table:style-name="co51" table:default-cell-style-name="ce1"/>
        <table:table-column table:style-name="co30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Antracita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gases</text:p>
          </table:table-cell>
          <table:table-cell office:value-type="float" office:value="110012.6" table:style-name="ce21">
            <text:p>110.012,60</text:p>
          </table:table-cell>
          <table:table-cell office:value-type="float" office:value="10425.36" table:style-name="ce21">
            <text:p>10.425,36</text:p>
          </table:table-cell>
          <table:table-cell office:value-type="float" office:value="8456.19" table:style-name="ce21">
            <text:p>8.456,19</text:p>
          </table:table-cell>
          <table:table-cell office:value-type="float" office:value="19.829999999999998" table:style-name="ce21">
            <text:p>19,83</text:p>
          </table:table-cell>
          <table:table-cell office:value-type="float" office:value="112001.60000000001" table:style-name="ce21">
            <text:p>112.001,60</text:p>
          </table:table-cell>
          <table:table-cell office:value-type="float" office:value="403.2" table:style-name="ce21">
            <text:p>403,20</text:p>
          </table:table-cell>
          <table:table-cell office:value-type="float" office:value="24918.44" table:style-name="ce21">
            <text:p>24.918,44</text:p>
          </table:table-cell>
          <table:table-cell office:value-type="float" office:value="39230.74" table:style-name="ce21">
            <text:p>39.230,74</text:p>
          </table:table-cell>
          <table:table-cell office:value-type="float" office:value="36513.21" table:style-name="ce21">
            <text:p>36.513,21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Alto Horno</text:p>
          </table:table-cell>
          <table:table-cell office:value-type="float" office:value="221133" table:style-name="ce21">
            <text:p>221.133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221133" table:style-name="ce21">
            <text:p>221.133,00</text:p>
          </table:table-cell>
          <table:table-cell office:value-type="float" office:value="796.08" table:style-name="ce21">
            <text:p>796,08</text:p>
          </table:table-cell>
          <table:table-cell office:value-type="float" office:value="257131.4" table:style-name="ce21">
            <text:p>257.131,40</text:p>
          </table:table-cell>
          <table:table-cell office:value-type="float" office:value="83664.240000000005" table:style-name="ce21">
            <text:p>83.664,24</text:p>
          </table:table-cell>
          <table:table-cell office:value-type="float" office:value="80301.84" table:style-name="ce21">
            <text:p>80.301,84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coque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Fuel oil</text:p>
          </table:table-cell>
          <table:table-cell office:value-type="float" office:value="391045.35" table:style-name="ce21">
            <text:p>391.045,35</text:p>
          </table:table-cell>
          <table:table-cell office:value-type="float" office:value="1016179.87" table:style-name="ce21">
            <text:p>1.016.179,87</text:p>
          </table:table-cell>
          <table:table-cell office:value-type="float" office:value="776191.03" table:style-name="ce21">
            <text:p>776.191,03</text:p>
          </table:table-cell>
          <table:table-cell office:value-type="float" office:value="-1747.46" table:style-name="ce21">
            <text:p>-1.747,46</text:p>
          </table:table-cell>
          <table:table-cell office:value-type="float" office:value="629286.73" table:style-name="ce21">
            <text:p>629.286,73</text:p>
          </table:table-cell>
          <table:table-cell office:value-type="float" office:value="2265.42" table:style-name="ce21">
            <text:p>2.265,42</text:p>
          </table:table-cell>
          <table:table-cell office:value-type="float" office:value="55391.21" table:style-name="ce21">
            <text:p>55.391,21</text:p>
          </table:table-cell>
          <table:table-cell office:value-type="float" office:value="247141.04" table:style-name="ce21">
            <text:p>247.141,04</text:p>
          </table:table-cell>
          <table:table-cell office:value-type="float" office:value="228821.14" table:style-name="ce21">
            <text:p>228.821,14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Diesel</text:p>
          </table:table-cell>
          <table:table-cell office:value-type="float" office:value="960659.71" table:style-name="ce21">
            <text:p>960.659,71</text:p>
          </table:table-cell>
          <table:table-cell office:value-type="float" office:value="899330.68" table:style-name="ce21">
            <text:p>899.330,68</text:p>
          </table:table-cell>
          <table:table-cell office:value-type="float" office:value="899324.32" table:style-name="ce21">
            <text:p>899.324,32</text:p>
          </table:table-cell>
          <table:table-cell office:value-type="float" office:value="-3076.73" table:style-name="ce21">
            <text:p>-3.076,73</text:p>
          </table:table-cell>
          <table:table-cell office:value-type="float" office:value="957589.34" table:style-name="ce21">
            <text:p>957.589,34</text:p>
          </table:table-cell>
          <table:table-cell office:value-type="float" office:value="3447.32" table:style-name="ce21">
            <text:p>3.447,32</text:p>
          </table:table-cell>
          <table:table-cell office:value-type="float" office:value="80875.509999999995" table:style-name="ce21">
            <text:p>80.875,51</text:p>
          </table:table-cell>
          <table:table-cell office:value-type="float" office:value="377812.5" table:style-name="ce21">
            <text:p>377.812,50</text:p>
          </table:table-cell>
          <table:table-cell office:value-type="float" office:value="364522.1" table:style-name="ce21">
            <text:p>364.522,1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LP</text:p>
          </table:table-cell>
          <table:table-cell office:value-type="float" office:value="0" table:style-name="ce21">
            <text:p>0,00</text:p>
          </table:table-cell>
          <table:table-cell office:value-type="float" office:value="228.78" table:style-name="ce21">
            <text:p>228,78</text:p>
          </table:table-cell>
          <table:table-cell office:value-type="float" office:value="225.46" table:style-name="ce21">
            <text:p>225,46</text:p>
          </table:table-cell>
          <table:table-cell office:value-type="float" office:value="2.09" table:style-name="ce21">
            <text:p>2,09</text:p>
          </table:table-cell>
          <table:table-cell office:value-type="float" office:value="5.41" table:style-name="ce21">
            <text:p>5,41</text:p>
          </table:table-cell>
          <table:table-cell office:value-type="float" office:value="0.02" table:style-name="ce21">
            <text:p>0,02</text:p>
          </table:table-cell>
          <table:table-cell office:value-type="float" office:value="0.42" table:style-name="ce21">
            <text:p>0,42</text:p>
          </table:table-cell>
          <table:table-cell office:value-type="float" office:value="2.27" table:style-name="ce21">
            <text:p>2,27</text:p>
          </table:table-cell>
          <table:table-cell office:value-type="float" office:value="1.9" table:style-name="ce21">
            <text:p>1,9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urbanos</text:p>
          </table:table-cell>
          <table:table-cell office:value-type="float" office:value="404366.43" table:style-name="ce21">
            <text:p>404.366,43</text:p>
          </table:table-cell>
          <table:table-cell office:value-type="float" office:value="5287.24" table:style-name="ce21">
            <text:p>5.287,24</text:p>
          </table:table-cell>
          <table:table-cell office:value-type="float" office:value="1834.94" table:style-name="ce21">
            <text:p>1.834,94</text:p>
          </table:table-cell>
          <table:table-cell office:value-type="float" office:value="0" table:style-name="ce21">
            <text:p>0,00</text:p>
          </table:table-cell>
          <table:table-cell office:value-type="float" office:value="407818.73" table:style-name="ce21">
            <text:p>407.818,73</text:p>
          </table:table-cell>
          <table:table-cell office:value-type="float" office:value="1468.15" table:style-name="ce21">
            <text:p>1.468,15</text:p>
          </table:table-cell>
          <table:table-cell office:value-type="float" office:value="141365.15" table:style-name="ce21">
            <text:p>141.365,15</text:p>
          </table:table-cell>
          <table:table-cell office:value-type="float" office:value="105725.22" table:style-name="ce21">
            <text:p>105.725,22</text:p>
          </table:table-cell>
          <table:table-cell office:value-type="float" office:value="88462.66" table:style-name="ce21">
            <text:p>88.462,66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Natural</text:p>
          </table:table-cell>
          <table:table-cell office:value-type="float" office:value="7795956.04" table:style-name="ce21">
            <text:p>7.795.956,04</text:p>
          </table:table-cell>
          <table:table-cell office:value-type="float" office:value="13981.16" table:style-name="ce21">
            <text:p>13.981,16</text:p>
          </table:table-cell>
          <table:table-cell office:value-type="float" office:value="18009.16" table:style-name="ce21">
            <text:p>18.009,16</text:p>
          </table:table-cell>
          <table:table-cell office:value-type="float" office:value="0" table:style-name="ce21">
            <text:p>0,00</text:p>
          </table:table-cell>
          <table:table-cell office:value-type="float" office:value="7791928.04" table:style-name="ce21">
            <text:p>7.791.928,04</text:p>
          </table:table-cell>
          <table:table-cell office:value-type="float" office:value="28050.93" table:style-name="ce21">
            <text:p>28.050,93</text:p>
          </table:table-cell>
          <table:table-cell office:value-type="float" office:value="740326.29" table:style-name="ce21">
            <text:p>740.326,29</text:p>
          </table:table-cell>
          <table:table-cell office:value-type="float" office:value="3780853.26" table:style-name="ce21">
            <text:p>3.780.853,26</text:p>
          </table:table-cell>
          <table:table-cell office:value-type="float" office:value="3679112.38" table:style-name="ce21">
            <text:p>3.679.112,38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bituminoso</text:p>
          </table:table-cell>
          <table:table-cell office:value-type="float" office:value="0" table:style-name="ce21">
            <text:p>0,00</text:p>
          </table:table-cell>
          <table:table-cell office:value-type="float" office:value="179968.8" table:style-name="ce21">
            <text:p>179.968,80</text:p>
          </table:table-cell>
          <table:table-cell office:value-type="float" office:value="140848.79999999999" table:style-name="ce21">
            <text:p>140.848,80</text:p>
          </table:table-cell>
          <table:table-cell office:value-type="float" office:value="0" table:style-name="ce21">
            <text:p>0,00</text:p>
          </table:table-cell>
          <table:table-cell office:value-type="float" office:value="39120" table:style-name="ce21">
            <text:p>39.120,00</text:p>
          </table:table-cell>
          <table:table-cell office:value-type="float" office:value="140.83000000000001" table:style-name="ce21">
            <text:p>140,83</text:p>
          </table:table-cell>
          <table:table-cell office:value-type="float" office:value="5596.57" table:style-name="ce21">
            <text:p>5.596,57</text:p>
          </table:table-cell>
          <table:table-cell office:value-type="float" office:value="13876.23" table:style-name="ce21">
            <text:p>13.876,23</text:p>
          </table:table-cell>
          <table:table-cell office:value-type="float" office:value="11931.01" table:style-name="ce21">
            <text:p>11.931,01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Otras fuentes</text:p>
          </table:table-cell>
          <table:table-cell office:value-type="float" office:value="51811.78" table:style-name="ce21">
            <text:p>51.811,78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51811.78" table:style-name="ce21">
            <text:p>51.811,78</text:p>
          </table:table-cell>
          <table:table-cell office:value-type="float" office:value="186.51" table:style-name="ce21">
            <text:p>186,51</text:p>
          </table:table-cell>
          <table:table-cell office:value-type="float" office:value="51602.19" table:style-name="ce21">
            <text:p>51.602,19</text:p>
          </table:table-cell>
          <table:table-cell office:value-type="float" office:value="15020.84" table:style-name="ce21">
            <text:p>15.020,84</text:p>
          </table:table-cell>
          <table:table-cell office:value-type="float" office:value="14673.04" table:style-name="ce21">
            <text:p>14.673,04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oque de petróle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Gas de refinería</text:p>
          </table:table-cell>
          <table:table-cell office:value-type="float" office:value="55285" table:style-name="ce21">
            <text:p>55.285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55285" table:style-name="ce21">
            <text:p>55.285,00</text:p>
          </table:table-cell>
          <table:table-cell office:value-type="float" office:value="199.03" table:style-name="ce21">
            <text:p>199,03</text:p>
          </table:table-cell>
          <table:table-cell office:value-type="float" office:value="5114.25" table:style-name="ce21">
            <text:p>5.114,25</text:p>
          </table:table-cell>
          <table:table-cell office:value-type="float" office:value="16896.46" table:style-name="ce21">
            <text:p>16.896,46</text:p>
          </table:table-cell>
          <table:table-cell office:value-type="float" office:value="16559.55" table:style-name="ce21">
            <text:p>16.559,55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masa</text:p>
          </table:table-cell>
          <table:table-cell office:value-type="float" office:value="1362309.4626409851" table:style-name="ce21">
            <text:p>1.362.309,46</text:p>
          </table:table-cell>
          <table:table-cell office:value-type="float" office:value="1155933.1499999999" table:style-name="ce21">
            <text:p>1.155.933,15</text:p>
          </table:table-cell>
          <table:table-cell office:value-type="float" office:value="1055871.57" table:style-name="ce21">
            <text:p>1.055.871,57</text:p>
          </table:table-cell>
          <table:table-cell office:value-type="float" office:value="-204059.39" table:style-name="ce21">
            <text:p>-204.059,39</text:p>
          </table:table-cell>
          <table:table-cell office:value-type="float" office:value="1258311.6526409853" table:style-name="ce21">
            <text:p>1.258.311,65</text:p>
          </table:table-cell>
          <table:table-cell office:value-type="float" office:value="4529.92" table:style-name="ce21">
            <text:p>4.529,92</text:p>
          </table:table-cell>
          <table:table-cell office:value-type="float" office:value="339395.15954975737" table:style-name="ce21">
            <text:p>339.395,16</text:p>
          </table:table-cell>
          <table:table-cell office:value-type="float" office:value="327680.29600000003" table:style-name="ce21">
            <text:p>327.680,30</text:p>
          </table:table-cell>
          <table:table-cell office:value-type="float" office:value="290750.05" table:style-name="ce21">
            <text:p>290.750,05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Carbón sub-bituminoso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Residuos industriales no renovables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Biolíquidos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office:value-type="float" office:value="0" table:style-name="ce21">
            <text:p>0,00</text:p>
          </table:table-cell>
          <table:table-cell table:number-columns-repeated="16374"/>
        </table:table-row>
        <table:table-row table:number-rows-repeated="1048558" table:style-name="ro3">
          <table:table-cell table:number-columns-repeated="16384"/>
        </table:table-row>
      </table:table>
      <table:table table:name="Julio" table:style-name="ta1">
        <table:table-column table:style-name="co42" table:default-cell-style-name="ce1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50" table:default-cell-style-name="ce1"/>
        <table:table-column table:style-name="co51" table:default-cell-style-name="ce1"/>
        <table:table-column table:style-name="co30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Antracit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gas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Alto Horn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coque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Fuel oi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Diese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LP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Residuos urbano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Natura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arbón bituminos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Otras fuent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oque de petróle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refinerí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mas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arbón sub-bituminos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Residuos industriales no renovabl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líquidos</text:p>
          </table:table-cell>
          <table:table-cell table:number-columns-repeated="9" table:style-name="ce21"/>
          <table:table-cell table:number-columns-repeated="16374"/>
        </table:table-row>
        <table:table-row table:number-rows-repeated="1048558" table:style-name="ro3">
          <table:table-cell table:number-columns-repeated="16384"/>
        </table:table-row>
      </table:table>
      <table:table table:name="Agosto" table:style-name="ta1">
        <table:table-column table:style-name="co42" table:default-cell-style-name="ce1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50" table:default-cell-style-name="ce1"/>
        <table:table-column table:style-name="co51" table:default-cell-style-name="ce1"/>
        <table:table-column table:style-name="co30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Antracit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gas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Alto Horn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coque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Fuel oi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Diese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LP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Residuos urbano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Natura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arbón bituminos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Otras fuent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oque de petróle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refinerí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mas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arbón sub-bituminos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Residuos industriales no renovabl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líquidos</text:p>
          </table:table-cell>
          <table:table-cell table:number-columns-repeated="9" table:style-name="ce21"/>
          <table:table-cell table:number-columns-repeated="16374"/>
        </table:table-row>
        <table:table-row table:number-rows-repeated="1048558" table:style-name="ro3">
          <table:table-cell table:number-columns-repeated="16384"/>
        </table:table-row>
      </table:table>
      <table:table table:name="Septiembre" table:style-name="ta1">
        <table:table-column table:style-name="co42" table:default-cell-style-name="ce1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50" table:default-cell-style-name="ce1"/>
        <table:table-column table:style-name="co51" table:default-cell-style-name="ce1"/>
        <table:table-column table:style-name="co30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Antracit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gas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Alto Horn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coque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Fuel oi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Diese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LP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Residuos urbano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Natura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arbón bituminos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Otras fuent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oque de petróle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refinerí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mas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arbón sub-bituminos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Residuos industriales no renovabl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líquidos</text:p>
          </table:table-cell>
          <table:table-cell table:number-columns-repeated="9" table:style-name="ce21"/>
          <table:table-cell table:number-columns-repeated="16374"/>
        </table:table-row>
        <table:table-row table:number-rows-repeated="1048558" table:style-name="ro3">
          <table:table-cell table:number-columns-repeated="16384"/>
        </table:table-row>
      </table:table>
      <table:table table:name="Octubre" table:style-name="ta1">
        <table:table-column table:style-name="co42" table:default-cell-style-name="ce1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50" table:default-cell-style-name="ce1"/>
        <table:table-column table:style-name="co51" table:default-cell-style-name="ce1"/>
        <table:table-column table:style-name="co30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12">
            <text:p>Aprovisionamientos (MWh)</text:p>
          </table:table-cell>
          <table:table-cell office:value-type="string" table:style-name="ce12">
            <text:p>Existencias iniciales (MWh)</text:p>
          </table:table-cell>
          <table:table-cell office:value-type="string" table:style-name="ce12">
            <text:p>Existencias finales (MWh)</text:p>
          </table:table-cell>
          <table:table-cell office:value-type="string" table:style-name="ce12">
            <text:p>Regularización de existencias iniciales</text:p>
          </table:table-cell>
          <table:table-cell office:value-type="string" table:style-name="ce12">
            <text:p>Consumo (MWh)</text:p>
          </table:table-cell>
          <table:table-cell office:value-type="string" table:style-name="ce12">
            <text:p>Consumo (TJ)</text:p>
          </table:table-cell>
          <table:table-cell office:value-type="string" table:style-name="ce12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4">
            <text:p>Antracit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gas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Alto Horn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coque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Fuel oi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Diese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LP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Residuos urbano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Natural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arbón bituminos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Otras fuent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oque de petróle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Gas de refinerí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masa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Carbón sub-bituminoso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Residuos industriales no renovables</text:p>
          </table:table-cell>
          <table:table-cell table:number-columns-repeated="9" table:style-name="ce21"/>
          <table:table-cell table:number-columns-repeated="16374"/>
        </table:table-row>
        <table:table-row table:style-name="ro1">
          <table:table-cell office:value-type="string" table:style-name="ce14">
            <text:p>Biolíquidos</text:p>
          </table:table-cell>
          <table:table-cell table:number-columns-repeated="9" table:style-name="ce21"/>
          <table:table-cell table:number-columns-repeated="16374"/>
        </table:table-row>
        <table:table-row table:number-rows-repeated="1048558" table:style-name="ro3">
          <table:table-cell table:number-columns-repeated="16384"/>
        </table:table-row>
      </table:table>
      <table:table table:name="Noviembre" table:style-name="ta1">
        <table:table-column table:style-name="co42" table:default-cell-style-name="ce1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50" table:default-cell-style-name="ce1"/>
        <table:table-column table:style-name="co51" table:default-cell-style-name="ce1"/>
        <table:table-column table:style-name="co30" table:number-columns-repeated="16374" table:default-cell-style-name="ce1"/>
        <table:table-row table:style-name="ro1">
          <table:table-cell office:value-type="string" table:style-name="ce12">
            <text:p>Combustible</text:p>
          </table:table-cell>
          <table:table-cell office:value-type="string" table:style-name="ce20">
            <text:p>Aprovisionamientos (MWh)</text:p>
          </table:table-cell>
          <table:table-cell office:value-type="string" table:style-name="ce20">
            <text:p>Existencias iniciales (MWh)</text:p>
          </table:table-cell>
          <table:table-cell office:value-type="string" table:style-name="ce20">
            <text:p>Existencias finales (MWh)</text:p>
          </table:table-cell>
          <table:table-cell office:value-type="string" table:style-name="ce20">
            <text:p>Regularización de existencias iniciales</text:p>
          </table:table-cell>
          <table:table-cell office:value-type="string" table:style-name="ce20">
            <text:p>Consumo (MWh)</text:p>
          </table:table-cell>
          <table:table-cell office:value-type="string" table:style-name="ce20">
            <text:p>Consumo (TJ)</text:p>
          </table:table-cell>
          <table:table-cell office:value-type="string" table:style-name="ce20">
            <text:p>Consumo (en unidades físicas)</text:p>
          </table:table-cell>
          <table:table-cell office:value-type="string" table:style-name="ce12">
            <text:p>Electricidad producida (MWh)</text:p>
          </table:table-cell>
          <table:table-cell office:value-type="string" table:style-name="ce12">
            <text:p>Electricidad neta (MWh)</text:p>
          </table:table-cell>
          <table:table-cell table:number-columns-repeated="16374"/>
        </table:table-row>
        <table:table-row table:style-name="ro1">
          <table:table-cell office:value-type="string" table:style-name="ce18">
            <text:p>Antracita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Biogases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Gas de Alto Horno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Gas de coque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Fuel oil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Diesel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GLP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Residuos urbanos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Gas Natural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Carbón bituminoso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Otras fuentes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Coque de petróleo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Gas de refinería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Biomasa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Carbón sub-bituminoso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Residuos industriales no renovables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style-name="ro1">
          <table:table-cell office:value-type="string" table:style-name="ce18">
            <text:p>Biolíquidos</text:p>
          </table:table-cell>
          <table:table-cell table:number-columns-repeated="7" table:style-name="ce15"/>
          <table:table-cell table:style-name="ce22"/>
          <table:table-cell table:style-name="ce21"/>
          <table:table-cell table:number-columns-repeated="16374"/>
        </table:table-row>
        <table:table-row table:number-rows-repeated="1048558" table:style-name="ro3">
          <table:table-cell table:number-columns-repeated="16384"/>
        </table:table-row>
      </table:table>
      <table:table table:name="Diciembre" table:style-name="ta1">
        <table:table-column table:style-name="co42" table:default-cell-style-name="ce1"/>
        <table:table-column table:style-name="co43" table:default-cell-style-name="ce1"/>
        <table:table-column table:style-name="co44" table:default-cell-style-name="ce1"/>
        <table:table-column table:style-name="co45" table:default-cell-style-name="ce1"/>
        <table:table-column table:style-name="co46" table:default-cell-style-name="ce1"/>
        <table:table-column table:style-name="co47" table:default-cell-style-name="ce1"/>
        <table:table-column table:style-name="co48" table:default-cell-style-name="ce1"/>
        <table:table-column table:style-name="co49" table:default-cell-style-name="ce1"/>
        <table:table-column table:style-name="co50" table:default-cell-style-name="ce1"/>
        <table:table-column table:style-name="co51" table:default-cell-style-name="ce1"/>
        <table:table-column table:style-name="co30" table:number-columns-repeated="16374" table:default-cell-style-name="ce1"/>
        <table:table-row table:style-name="ro2">
          <table:table-cell office:value-type="string" table:style-name="ce12">
            <text:p>Combustible</text:p>
          </table:table-cell>
          <table:table-cell office:value-type="string" table:style-name="ce23">
            <text:p>Aprovisionamientos (MWh)</text:p>
          </table:table-cell>
          <table:table-cell office:value-type="string" table:style-name="ce23">
            <text:p>Exitencias iniciales (MWh)</text:p>
          </table:table-cell>
          <table:table-cell office:value-type="string" table:style-name="ce23">
            <text:p>Exitencias finales (MWh)</text:p>
          </table:table-cell>
          <table:table-cell office:value-type="string" table:style-name="ce23">
            <text:p>Regularización de existencias iniciales</text:p>
          </table:table-cell>
          <table:table-cell office:value-type="string" table:style-name="ce23">
            <text:p>Consumo (MWh)</text:p>
          </table:table-cell>
          <table:table-cell office:value-type="string" table:style-name="ce23">
            <text:p>Consumo (TJ)</text:p>
          </table:table-cell>
          <table:table-cell office:value-type="string" table:style-name="ce23">
            <text:p>Consumo (en unidades físicas)</text:p>
          </table:table-cell>
          <table:table-cell office:value-type="string" table:style-name="ce23">
            <text:p>Electricidad producida (MWh)</text:p>
          </table:table-cell>
          <table:table-cell office:value-type="string" table:style-name="ce23">
            <text:p>Electricidad neta (MWh)</text:p>
          </table:table-cell>
          <table:table-cell table:number-columns-repeated="16374"/>
        </table:table-row>
        <table:table-row table:style-name="ro4">
          <table:table-cell office:value-type="string" table:style-name="ce18">
            <text:p>Antracita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Biogases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Gas de Alto Horno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Gas de coque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Fuel oil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Diesel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GLP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Residuos urbanos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Gas Natural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Carbón bituminoso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Otras fuentes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Coque de petróleo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Gas de refinería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Biomasa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Carbón sub-bituminoso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Residuos industriales no renovables</text:p>
          </table:table-cell>
          <table:table-cell table:number-columns-repeated="9" table:style-name="ce21"/>
          <table:table-cell table:number-columns-repeated="16374"/>
        </table:table-row>
        <table:table-row table:style-name="ro2">
          <table:table-cell office:value-type="string" table:style-name="ce14">
            <text:p>Biolíquidos</text:p>
          </table:table-cell>
          <table:table-cell table:number-columns-repeated="9" table:style-name="ce21"/>
          <table:table-cell table:number-columns-repeated="16374"/>
        </table:table-row>
        <table:table-row table:number-rows-repeated="1048558" table:style-name="ro3">
          <table:table-cell table:number-columns-repeated="16384"/>
        </table:table-row>
      </table:table>
      <table:table table:name="TOTALES" table:style-name="ta2">
        <table:table-column table:style-name="co52" table:default-cell-style-name="ce27"/>
        <table:table-column table:style-name="co21" table:default-cell-style-name="ce27"/>
        <table:table-column table:style-name="co53" table:default-cell-style-name="ce27"/>
        <table:table-column table:style-name="co54" table:default-cell-style-name="ce27"/>
        <table:table-column table:style-name="co24" table:default-cell-style-name="ce27"/>
        <table:table-column table:style-name="co25" table:default-cell-style-name="ce27"/>
        <table:table-column table:style-name="co26" table:default-cell-style-name="ce27"/>
        <table:table-column table:style-name="co27" table:default-cell-style-name="ce27"/>
        <table:table-column table:style-name="co28" table:default-cell-style-name="ce27"/>
        <table:table-column table:style-name="co29" table:default-cell-style-name="ce27"/>
        <table:table-column table:style-name="co20" table:number-columns-repeated="16374" table:default-cell-style-name="ce27"/>
        <table:table-row table:style-name="ro2">
          <table:table-cell office:value-type="string" table:style-name="ce24">
            <text:p>Combustible</text:p>
          </table:table-cell>
          <table:table-cell office:value-type="string" table:style-name="ce24">
            <text:p>Aprovisionamientos (MWh)</text:p>
          </table:table-cell>
          <table:table-cell office:value-type="string" table:style-name="ce24">
            <text:p>Existencias iniciales (MWh)</text:p>
          </table:table-cell>
          <table:table-cell office:value-type="string" table:style-name="ce24">
            <text:p>Existencias finales (MWh)</text:p>
          </table:table-cell>
          <table:table-cell office:value-type="string" table:style-name="ce24">
            <text:p>Regularización de existencias iniciales</text:p>
          </table:table-cell>
          <table:table-cell office:value-type="string" table:style-name="ce24">
            <text:p>Consumo (MWh)</text:p>
          </table:table-cell>
          <table:table-cell office:value-type="string" table:style-name="ce24">
            <text:p>Consumo (TJ)</text:p>
          </table:table-cell>
          <table:table-cell office:value-type="string" table:style-name="ce24">
            <text:p>Consumo (en unidades físicas)</text:p>
          </table:table-cell>
          <table:table-cell office:value-type="string" table:style-name="ce24">
            <text:p>Electricidad producida (MWh)</text:p>
          </table:table-cell>
          <table:table-cell office:value-type="string" table:style-name="ce24">
            <text:p>Electricidad neta (MWh)</text:p>
          </table:table-cell>
          <table:table-cell table:number-columns-repeated="16374" table:style-name="ce25"/>
        </table:table-row>
        <table:table-row table:style-name="ro4">
          <table:table-cell office:value-type="string" table:style-name="ce14">
            <text:p>Antracita</text:p>
          </table:table-cell>
          <table:table-cell office:value-type="float" office:value="0" table:formula="of:=[Enero.B2]+[Febrero.B2]+[Marzo.B2]+[Abril.B2]+[Mayo.B2]+[Junio.B2]+[Julio.B2]+[Agosto.B2]+[Septiembre.B2]+[Octubre.B2]+[Noviembre.B2]+[Diciembre.B2]" table:style-name="ce21">
            <text:p>0,00</text:p>
          </table:table-cell>
          <table:table-cell office:value-type="float" office:value="0" table:formula="of:=[Enero.C2]+[Febrero.C2]+[Marzo.C2]+[Abril.C2]+[Mayo.C2]+[Junio.C2]+[Julio.C2]+[Agosto.C2]+[Septiembre.C2]+[Octubre.C2]+[Noviembre.C2]+[Diciembre.C2]" table:style-name="ce21">
            <text:p>0,00</text:p>
          </table:table-cell>
          <table:table-cell office:value-type="float" office:value="0" table:formula="of:=[Enero.D2]+[Febrero.D2]+[Marzo.D2]+[Abril.D2]+[Mayo.D2]+[Junio.D2]+[Julio.D2]+[Agosto.D2]+[Septiembre.D2]+[Octubre.D2]+[Noviembre.D2]+[Diciembre.D2]" table:style-name="ce21">
            <text:p>0,00</text:p>
          </table:table-cell>
          <table:table-cell office:value-type="float" office:value="0" table:formula="of:=[Enero.E2]+[Febrero.E2]+[Marzo.E2]+[Abril.E2]+[Mayo.E2]+[Junio.E2]+[Julio.E2]+[Agosto.E2]+[Septiembre.E2]+[Octubre.E2]+[Noviembre.E2]+[Diciembre.E2]" table:style-name="ce21">
            <text:p>0,00</text:p>
          </table:table-cell>
          <table:table-cell office:value-type="float" office:value="0" table:formula="of:=[Enero.F2]+[Febrero.F2]+[Marzo.F2]+[Abril.F2]+[Mayo.F2]+[Junio.F2]+[Julio.F2]+[Agosto.F2]+[Septiembre.F2]+[Octubre.F2]+[Noviembre.F2]+[Diciembre.F2]" table:style-name="ce21">
            <text:p>0,00</text:p>
          </table:table-cell>
          <table:table-cell office:value-type="float" office:value="0" table:formula="of:=[Enero.G2]+[Febrero.G2]+[Marzo.G2]+[Abril.G2]+[Mayo.G2]+[Junio.G2]+[Julio.G2]+[Agosto.G2]+[Septiembre.G2]+[Octubre.G2]+[Noviembre.G2]+[Diciembre.G2]" table:style-name="ce21">
            <text:p>0,00</text:p>
          </table:table-cell>
          <table:table-cell office:value-type="float" office:value="0" table:formula="of:=[Enero.H2]+[Febrero.H2]+[Marzo.H2]+[Abril.H2]+[Mayo.H2]+[Junio.H2]+[Julio.H2]+[Agosto.H2]+[Septiembre.H2]+[Octubre.H2]+[Noviembre.H2]+[Diciembre.H2]" table:style-name="ce21">
            <text:p>0,00</text:p>
          </table:table-cell>
          <table:table-cell office:value-type="float" office:value="0" table:formula="of:=[Enero.I2]+[Febrero.I2]+[Marzo.I2]+[Abril.I2]+[Mayo.I2]+[Junio.I2]+[Julio.I2]+[Agosto.I2]+[Septiembre.I2]+[Octubre.I2]+[Noviembre.I2]+[Diciembre.I2]" table:style-name="ce21">
            <text:p>0,00</text:p>
          </table:table-cell>
          <table:table-cell office:value-type="float" office:value="0" table:formula="of:=[Enero.J2]+[Febrero.J2]+[Marzo.J2]+[Abril.J2]+[Mayo.J2]+[Junio.J2]+[Julio.J2]+[Agosto.J2]+[Septiembre.J2]+[Octubre.J2]+[Noviembre.J2]+[Diciembre.J2]" table:style-name="ce21">
            <text:p>0,00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Biogases</text:p>
          </table:table-cell>
          <table:table-cell office:value-type="float" office:value="686316.78999999992" table:formula="of:=[Enero.B3]+[Febrero.B3]+[Marzo.B3]+[Abril.B3]+[Mayo.B3]+[Junio.B3]+[Julio.B3]+[Agosto.B3]+[Septiembre.B3]+[Octubre.B3]+[Noviembre.B3]+[Diciembre.B3]" table:style-name="ce21">
            <text:p>686.316,79</text:p>
          </table:table-cell>
          <table:table-cell office:value-type="float" office:value="63153.380000000005" table:formula="of:=[Enero.C3]+[Febrero.C3]+[Marzo.C3]+[Abril.C3]+[Mayo.C3]+[Junio.C3]+[Julio.C3]+[Agosto.C3]+[Septiembre.C3]+[Octubre.C3]+[Noviembre.C3]+[Diciembre.C3]" table:style-name="ce21">
            <text:p>63.153,38</text:p>
          </table:table-cell>
          <table:table-cell office:value-type="float" office:value="60565.840000000004" table:formula="of:=[Enero.D3]+[Febrero.D3]+[Marzo.D3]+[Abril.D3]+[Mayo.D3]+[Junio.D3]+[Julio.D3]+[Agosto.D3]+[Septiembre.D3]+[Octubre.D3]+[Noviembre.D3]+[Diciembre.D3]" table:style-name="ce21">
            <text:p>60.565,84</text:p>
          </table:table-cell>
          <table:table-cell office:value-type="float" office:value="324.28999999999996" table:formula="of:=[Enero.E3]+[Febrero.E3]+[Marzo.E3]+[Abril.E3]+[Mayo.E3]+[Junio.E3]+[Julio.E3]+[Agosto.E3]+[Septiembre.E3]+[Octubre.E3]+[Noviembre.E3]+[Diciembre.E3]" table:style-name="ce21">
            <text:p>324,29</text:p>
          </table:table-cell>
          <table:table-cell office:value-type="float" office:value="689228.62" table:formula="of:=[Enero.F3]+[Febrero.F3]+[Marzo.F3]+[Abril.F3]+[Mayo.F3]+[Junio.F3]+[Julio.F3]+[Agosto.F3]+[Septiembre.F3]+[Octubre.F3]+[Noviembre.F3]+[Diciembre.F3]" table:style-name="ce21">
            <text:p>689.228,62</text:p>
          </table:table-cell>
          <table:table-cell office:value-type="float" office:value="2481.2499999999995" table:formula="of:=[Enero.G3]+[Febrero.G3]+[Marzo.G3]+[Abril.G3]+[Mayo.G3]+[Junio.G3]+[Julio.G3]+[Agosto.G3]+[Septiembre.G3]+[Octubre.G3]+[Noviembre.G3]+[Diciembre.G3]" table:style-name="ce21">
            <text:p>2.481,25</text:p>
          </table:table-cell>
          <table:table-cell office:value-type="float" office:value="150633.76" table:formula="of:=[Enero.H3]+[Febrero.H3]+[Marzo.H3]+[Abril.H3]+[Mayo.H3]+[Junio.H3]+[Julio.H3]+[Agosto.H3]+[Septiembre.H3]+[Octubre.H3]+[Noviembre.H3]+[Diciembre.H3]" table:style-name="ce21">
            <text:p>150.633,76</text:p>
          </table:table-cell>
          <table:table-cell office:value-type="float" office:value="240237.49999999997" table:formula="of:=[Enero.I3]+[Febrero.I3]+[Marzo.I3]+[Abril.I3]+[Mayo.I3]+[Junio.I3]+[Julio.I3]+[Agosto.I3]+[Septiembre.I3]+[Octubre.I3]+[Noviembre.I3]+[Diciembre.I3]" table:style-name="ce21">
            <text:p>240.237,50</text:p>
          </table:table-cell>
          <table:table-cell office:value-type="float" office:value="225648.71" table:formula="of:=[Enero.J3]+[Febrero.J3]+[Marzo.J3]+[Abril.J3]+[Mayo.J3]+[Junio.J3]+[Julio.J3]+[Agosto.J3]+[Septiembre.J3]+[Octubre.J3]+[Noviembre.J3]+[Diciembre.J3]" table:style-name="ce21">
            <text:p>225.648,71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Gas de Alto Horno</text:p>
          </table:table-cell>
          <table:table-cell office:value-type="float" office:value="835171" table:formula="of:=[Enero.B4]+[Febrero.B4]+[Marzo.B4]+[Abril.B4]+[Mayo.B4]+[Junio.B4]+[Julio.B4]+[Agosto.B4]+[Septiembre.B4]+[Octubre.B4]+[Noviembre.B4]+[Diciembre.B4]" table:style-name="ce21">
            <text:p>835.171,00</text:p>
          </table:table-cell>
          <table:table-cell office:value-type="float" office:value="0" table:formula="of:=[Enero.C4]+[Febrero.C4]+[Marzo.C4]+[Abril.C4]+[Mayo.C4]+[Junio.C4]+[Julio.C4]+[Agosto.C4]+[Septiembre.C4]+[Octubre.C4]+[Noviembre.C4]+[Diciembre.C4]" table:style-name="ce21">
            <text:p>0,00</text:p>
          </table:table-cell>
          <table:table-cell office:value-type="float" office:value="0" table:formula="of:=[Enero.D4]+[Febrero.D4]+[Marzo.D4]+[Abril.D4]+[Mayo.D4]+[Junio.D4]+[Julio.D4]+[Agosto.D4]+[Septiembre.D4]+[Octubre.D4]+[Noviembre.D4]+[Diciembre.D4]" table:style-name="ce21">
            <text:p>0,00</text:p>
          </table:table-cell>
          <table:table-cell office:value-type="float" office:value="0" table:formula="of:=[Enero.E4]+[Febrero.E4]+[Marzo.E4]+[Abril.E4]+[Mayo.E4]+[Junio.E4]+[Julio.E4]+[Agosto.E4]+[Septiembre.E4]+[Octubre.E4]+[Noviembre.E4]+[Diciembre.E4]" table:style-name="ce21">
            <text:p>0,00</text:p>
          </table:table-cell>
          <table:table-cell office:value-type="float" office:value="835171" table:formula="of:=[Enero.F4]+[Febrero.F4]+[Marzo.F4]+[Abril.F4]+[Mayo.F4]+[Junio.F4]+[Julio.F4]+[Agosto.F4]+[Septiembre.F4]+[Octubre.F4]+[Noviembre.F4]+[Diciembre.F4]" table:style-name="ce21">
            <text:p>835.171,00</text:p>
          </table:table-cell>
          <table:table-cell office:value-type="float" office:value="3006.62" table:formula="of:=[Enero.G4]+[Febrero.G4]+[Marzo.G4]+[Abril.G4]+[Mayo.G4]+[Junio.G4]+[Julio.G4]+[Agosto.G4]+[Septiembre.G4]+[Octubre.G4]+[Noviembre.G4]+[Diciembre.G4]" table:style-name="ce21">
            <text:p>3.006,62</text:p>
          </table:table-cell>
          <table:table-cell office:value-type="float" office:value="935023.36" table:formula="of:=[Enero.H4]+[Febrero.H4]+[Marzo.H4]+[Abril.H4]+[Mayo.H4]+[Junio.H4]+[Julio.H4]+[Agosto.H4]+[Septiembre.H4]+[Octubre.H4]+[Noviembre.H4]+[Diciembre.H4]" table:style-name="ce21">
            <text:p>935.023,36</text:p>
          </table:table-cell>
          <table:table-cell office:value-type="float" office:value="319063.55" table:formula="of:=[Enero.I4]+[Febrero.I4]+[Marzo.I4]+[Abril.I4]+[Mayo.I4]+[Junio.I4]+[Julio.I4]+[Agosto.I4]+[Septiembre.I4]+[Octubre.I4]+[Noviembre.I4]+[Diciembre.I4]" table:style-name="ce21">
            <text:p>319.063,55</text:p>
          </table:table-cell>
          <table:table-cell office:value-type="float" office:value="307279.41000000003" table:formula="of:=[Enero.J4]+[Febrero.J4]+[Marzo.J4]+[Abril.J4]+[Mayo.J4]+[Junio.J4]+[Julio.J4]+[Agosto.J4]+[Septiembre.J4]+[Octubre.J4]+[Noviembre.J4]+[Diciembre.J4]" table:style-name="ce21">
            <text:p>307.279,41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Gas de coque</text:p>
          </table:table-cell>
          <table:table-cell office:value-type="float" office:value="822.99" table:formula="of:=[Enero.B5]+[Febrero.B5]+[Marzo.B5]+[Abril.B5]+[Mayo.B5]+[Junio.B5]+[Julio.B5]+[Agosto.B5]+[Septiembre.B5]+[Octubre.B5]+[Noviembre.B5]+[Diciembre.B5]" table:style-name="ce21">
            <text:p>822,99</text:p>
          </table:table-cell>
          <table:table-cell office:value-type="float" office:value="0" table:formula="of:=[Enero.C5]+[Febrero.C5]+[Marzo.C5]+[Abril.C5]+[Mayo.C5]+[Junio.C5]+[Julio.C5]+[Agosto.C5]+[Septiembre.C5]+[Octubre.C5]+[Noviembre.C5]+[Diciembre.C5]" table:style-name="ce21">
            <text:p>0,00</text:p>
          </table:table-cell>
          <table:table-cell office:value-type="float" office:value="0" table:formula="of:=[Enero.D5]+[Febrero.D5]+[Marzo.D5]+[Abril.D5]+[Mayo.D5]+[Junio.D5]+[Julio.D5]+[Agosto.D5]+[Septiembre.D5]+[Octubre.D5]+[Noviembre.D5]+[Diciembre.D5]" table:style-name="ce21">
            <text:p>0,00</text:p>
          </table:table-cell>
          <table:table-cell office:value-type="float" office:value="0" table:formula="of:=[Enero.E5]+[Febrero.E5]+[Marzo.E5]+[Abril.E5]+[Mayo.E5]+[Junio.E5]+[Julio.E5]+[Agosto.E5]+[Septiembre.E5]+[Octubre.E5]+[Noviembre.E5]+[Diciembre.E5]" table:style-name="ce21">
            <text:p>0,00</text:p>
          </table:table-cell>
          <table:table-cell office:value-type="float" office:value="822.99" table:formula="of:=[Enero.F5]+[Febrero.F5]+[Marzo.F5]+[Abril.F5]+[Mayo.F5]+[Junio.F5]+[Julio.F5]+[Agosto.F5]+[Septiembre.F5]+[Octubre.F5]+[Noviembre.F5]+[Diciembre.F5]" table:style-name="ce21">
            <text:p>822,99</text:p>
          </table:table-cell>
          <table:table-cell office:value-type="float" office:value="2.96" table:formula="of:=[Enero.G5]+[Febrero.G5]+[Marzo.G5]+[Abril.G5]+[Mayo.G5]+[Junio.G5]+[Julio.G5]+[Agosto.G5]+[Septiembre.G5]+[Octubre.G5]+[Noviembre.G5]+[Diciembre.G5]" table:style-name="ce21">
            <text:p>2,96</text:p>
          </table:table-cell>
          <table:table-cell office:value-type="float" office:value="186.61" table:formula="of:=[Enero.H5]+[Febrero.H5]+[Marzo.H5]+[Abril.H5]+[Mayo.H5]+[Junio.H5]+[Julio.H5]+[Agosto.H5]+[Septiembre.H5]+[Octubre.H5]+[Noviembre.H5]+[Diciembre.H5]" table:style-name="ce21">
            <text:p>186,61</text:p>
          </table:table-cell>
          <table:table-cell office:value-type="float" office:value="286.39999999999998" table:formula="of:=[Enero.I5]+[Febrero.I5]+[Marzo.I5]+[Abril.I5]+[Mayo.I5]+[Junio.I5]+[Julio.I5]+[Agosto.I5]+[Septiembre.I5]+[Octubre.I5]+[Noviembre.I5]+[Diciembre.I5]" table:style-name="ce21">
            <text:p>286,40</text:p>
          </table:table-cell>
          <table:table-cell office:value-type="float" office:value="269.84000000000003" table:formula="of:=[Enero.J5]+[Febrero.J5]+[Marzo.J5]+[Abril.J5]+[Mayo.J5]+[Junio.J5]+[Julio.J5]+[Agosto.J5]+[Septiembre.J5]+[Octubre.J5]+[Noviembre.J5]+[Diciembre.J5]" table:style-name="ce21">
            <text:p>269,84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Fuel oil</text:p>
          </table:table-cell>
          <table:table-cell office:value-type="float" office:value="3823588.19" table:formula="of:=[Enero.B6]+[Febrero.B6]+[Marzo.B6]+[Abril.B6]+[Mayo.B6]+[Junio.B6]+[Julio.B6]+[Agosto.B6]+[Septiembre.B6]+[Octubre.B6]+[Noviembre.B6]+[Diciembre.B6]" table:style-name="ce21">
            <text:p>3.823.588,19</text:p>
          </table:table-cell>
          <table:table-cell office:value-type="float" office:value="5390492.3899999997" table:formula="of:=[Enero.C6]+[Febrero.C6]+[Marzo.C6]+[Abril.C6]+[Mayo.C6]+[Junio.C6]+[Julio.C6]+[Agosto.C6]+[Septiembre.C6]+[Octubre.C6]+[Noviembre.C6]+[Diciembre.C6]" table:style-name="ce21">
            <text:p>5.390.492,39</text:p>
          </table:table-cell>
          <table:table-cell office:value-type="float" office:value="5209819.1499999994" table:formula="of:=[Enero.D6]+[Febrero.D6]+[Marzo.D6]+[Abril.D6]+[Mayo.D6]+[Junio.D6]+[Julio.D6]+[Agosto.D6]+[Septiembre.D6]+[Octubre.D6]+[Noviembre.D6]+[Diciembre.D6]" table:style-name="ce21">
            <text:p>5.209.819,15</text:p>
          </table:table-cell>
          <table:table-cell office:value-type="float" office:value="-11031.850000000002" table:formula="of:=[Enero.E6]+[Febrero.E6]+[Marzo.E6]+[Abril.E6]+[Mayo.E6]+[Junio.E6]+[Julio.E6]+[Agosto.E6]+[Septiembre.E6]+[Octubre.E6]+[Noviembre.E6]+[Diciembre.E6]" table:style-name="ce21">
            <text:p>-11.031,85</text:p>
          </table:table-cell>
          <table:table-cell office:value-type="float" office:value="3993229.58" table:formula="of:=[Enero.F6]+[Febrero.F6]+[Marzo.F6]+[Abril.F6]+[Mayo.F6]+[Junio.F6]+[Julio.F6]+[Agosto.F6]+[Septiembre.F6]+[Octubre.F6]+[Noviembre.F6]+[Diciembre.F6]" table:style-name="ce21">
            <text:p>3.993.229,58</text:p>
          </table:table-cell>
          <table:table-cell office:value-type="float" office:value="14375.64" table:formula="of:=[Enero.G6]+[Febrero.G6]+[Marzo.G6]+[Abril.G6]+[Mayo.G6]+[Junio.G6]+[Julio.G6]+[Agosto.G6]+[Septiembre.G6]+[Octubre.G6]+[Noviembre.G6]+[Diciembre.G6]" table:style-name="ce21">
            <text:p>14.375,64</text:p>
          </table:table-cell>
          <table:table-cell office:value-type="float" office:value="351298.39999999997" table:formula="of:=[Enero.H6]+[Febrero.H6]+[Marzo.H6]+[Abril.H6]+[Mayo.H6]+[Junio.H6]+[Julio.H6]+[Agosto.H6]+[Septiembre.H6]+[Octubre.H6]+[Noviembre.H6]+[Diciembre.H6]" table:style-name="ce21">
            <text:p>351.298,40</text:p>
          </table:table-cell>
          <table:table-cell office:value-type="float" office:value="1560138.47" table:formula="of:=[Enero.I6]+[Febrero.I6]+[Marzo.I6]+[Abril.I6]+[Mayo.I6]+[Junio.I6]+[Julio.I6]+[Agosto.I6]+[Septiembre.I6]+[Octubre.I6]+[Noviembre.I6]+[Diciembre.I6]" table:style-name="ce21">
            <text:p>1.560.138,47</text:p>
          </table:table-cell>
          <table:table-cell office:value-type="float" office:value="1447300.56" table:formula="of:=[Enero.J6]+[Febrero.J6]+[Marzo.J6]+[Abril.J6]+[Mayo.J6]+[Junio.J6]+[Julio.J6]+[Agosto.J6]+[Septiembre.J6]+[Octubre.J6]+[Noviembre.J6]+[Diciembre.J6]" table:style-name="ce21">
            <text:p>1.447.300,56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Diesel</text:p>
          </table:table-cell>
          <table:table-cell office:value-type="float" office:value="6191268.5099999998" table:formula="of:=[Enero.B7]+[Febrero.B7]+[Marzo.B7]+[Abril.B7]+[Mayo.B7]+[Junio.B7]+[Julio.B7]+[Agosto.B7]+[Septiembre.B7]+[Octubre.B7]+[Noviembre.B7]+[Diciembre.B7]" table:style-name="ce21">
            <text:p>6.191.268,51</text:p>
          </table:table-cell>
          <table:table-cell office:value-type="float" office:value="5394801.0799999991" table:formula="of:=[Enero.C7]+[Febrero.C7]+[Marzo.C7]+[Abril.C7]+[Mayo.C7]+[Junio.C7]+[Julio.C7]+[Agosto.C7]+[Septiembre.C7]+[Octubre.C7]+[Noviembre.C7]+[Diciembre.C7]" table:style-name="ce21">
            <text:p>5.394.801,08</text:p>
          </table:table-cell>
          <table:table-cell office:value-type="float" office:value="5413787.9000000004" table:formula="of:=[Enero.D7]+[Febrero.D7]+[Marzo.D7]+[Abril.D7]+[Mayo.D7]+[Junio.D7]+[Julio.D7]+[Agosto.D7]+[Septiembre.D7]+[Octubre.D7]+[Noviembre.D7]+[Diciembre.D7]" table:style-name="ce21">
            <text:p>5.413.787,90</text:p>
          </table:table-cell>
          <table:table-cell office:value-type="float" office:value="-3224.1400000000003" table:formula="of:=[Enero.E7]+[Febrero.E7]+[Marzo.E7]+[Abril.E7]+[Mayo.E7]+[Junio.E7]+[Julio.E7]+[Agosto.E7]+[Septiembre.E7]+[Octubre.E7]+[Noviembre.E7]+[Diciembre.E7]" table:style-name="ce21">
            <text:p>-3.224,14</text:p>
          </table:table-cell>
          <table:table-cell office:value-type="float" office:value="6169057.5499999998" table:formula="of:=[Enero.F7]+[Febrero.F7]+[Marzo.F7]+[Abril.F7]+[Mayo.F7]+[Junio.F7]+[Julio.F7]+[Agosto.F7]+[Septiembre.F7]+[Octubre.F7]+[Noviembre.F7]+[Diciembre.F7]" table:style-name="ce21">
            <text:p>6.169.057,55</text:p>
          </table:table-cell>
          <table:table-cell office:value-type="float" office:value="22208.6" table:formula="of:=[Enero.G7]+[Febrero.G7]+[Marzo.G7]+[Abril.G7]+[Mayo.G7]+[Junio.G7]+[Julio.G7]+[Agosto.G7]+[Septiembre.G7]+[Octubre.G7]+[Noviembre.G7]+[Diciembre.G7]" table:style-name="ce21">
            <text:p>22.208,60</text:p>
          </table:table-cell>
          <table:table-cell office:value-type="float" office:value="522494.08" table:formula="of:=[Enero.H7]+[Febrero.H7]+[Marzo.H7]+[Abril.H7]+[Mayo.H7]+[Junio.H7]+[Julio.H7]+[Agosto.H7]+[Septiembre.H7]+[Octubre.H7]+[Noviembre.H7]+[Diciembre.H7]" table:style-name="ce21">
            <text:p>522.494,08</text:p>
          </table:table-cell>
          <table:table-cell office:value-type="float" office:value="2379859.94" table:formula="of:=[Enero.I7]+[Febrero.I7]+[Marzo.I7]+[Abril.I7]+[Mayo.I7]+[Junio.I7]+[Julio.I7]+[Agosto.I7]+[Septiembre.I7]+[Octubre.I7]+[Noviembre.I7]+[Diciembre.I7]" table:style-name="ce21">
            <text:p>2.379.859,94</text:p>
          </table:table-cell>
          <table:table-cell office:value-type="float" office:value="2294059.4899999998" table:formula="of:=[Enero.J7]+[Febrero.J7]+[Marzo.J7]+[Abril.J7]+[Mayo.J7]+[Junio.J7]+[Julio.J7]+[Agosto.J7]+[Septiembre.J7]+[Octubre.J7]+[Noviembre.J7]+[Diciembre.J7]" table:style-name="ce21">
            <text:p>2.294.059,49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GLP</text:p>
          </table:table-cell>
          <table:table-cell office:value-type="float" office:value="0" table:formula="of:=[Enero.B8]+[Febrero.B8]+[Marzo.B8]+[Abril.B8]+[Mayo.B8]+[Junio.B8]+[Julio.B8]+[Agosto.B8]+[Septiembre.B8]+[Octubre.B8]+[Noviembre.B8]+[Diciembre.B8]" table:style-name="ce21">
            <text:p>0,00</text:p>
          </table:table-cell>
          <table:table-cell office:value-type="float" office:value="1317.6399999999999" table:formula="of:=[Enero.C8]+[Febrero.C8]+[Marzo.C8]+[Abril.C8]+[Mayo.C8]+[Junio.C8]+[Julio.C8]+[Agosto.C8]+[Septiembre.C8]+[Octubre.C8]+[Noviembre.C8]+[Diciembre.C8]" table:style-name="ce21">
            <text:p>1.317,64</text:p>
          </table:table-cell>
          <table:table-cell office:value-type="float" office:value="1266.6000000000001" table:formula="of:=[Enero.D8]+[Febrero.D8]+[Marzo.D8]+[Abril.D8]+[Mayo.D8]+[Junio.D8]+[Julio.D8]+[Agosto.D8]+[Septiembre.D8]+[Octubre.D8]+[Noviembre.D8]+[Diciembre.D8]" table:style-name="ce21">
            <text:p>1.266,60</text:p>
          </table:table-cell>
          <table:table-cell office:value-type="float" office:value="3.24" table:formula="of:=[Enero.E8]+[Febrero.E8]+[Marzo.E8]+[Abril.E8]+[Mayo.E8]+[Junio.E8]+[Julio.E8]+[Agosto.E8]+[Septiembre.E8]+[Octubre.E8]+[Noviembre.E8]+[Diciembre.E8]" table:style-name="ce21">
            <text:p>3,24</text:p>
          </table:table-cell>
          <table:table-cell office:value-type="float" office:value="54.28" table:formula="of:=[Enero.F8]+[Febrero.F8]+[Marzo.F8]+[Abril.F8]+[Mayo.F8]+[Junio.F8]+[Julio.F8]+[Agosto.F8]+[Septiembre.F8]+[Octubre.F8]+[Noviembre.F8]+[Diciembre.F8]" table:style-name="ce21">
            <text:p>54,28</text:p>
          </table:table-cell>
          <table:table-cell office:value-type="float" office:value="0.19999999999999998" table:formula="of:=[Enero.G8]+[Febrero.G8]+[Marzo.G8]+[Abril.G8]+[Mayo.G8]+[Junio.G8]+[Julio.G8]+[Agosto.G8]+[Septiembre.G8]+[Octubre.G8]+[Noviembre.G8]+[Diciembre.G8]" table:style-name="ce21">
            <text:p>0,20</text:p>
          </table:table-cell>
          <table:table-cell office:value-type="float" office:value="4.21" table:formula="of:=[Enero.H8]+[Febrero.H8]+[Marzo.H8]+[Abril.H8]+[Mayo.H8]+[Junio.H8]+[Julio.H8]+[Agosto.H8]+[Septiembre.H8]+[Octubre.H8]+[Noviembre.H8]+[Diciembre.H8]" table:style-name="ce21">
            <text:p>4,21</text:p>
          </table:table-cell>
          <table:table-cell office:value-type="float" office:value="25.56" table:formula="of:=[Enero.I8]+[Febrero.I8]+[Marzo.I8]+[Abril.I8]+[Mayo.I8]+[Junio.I8]+[Julio.I8]+[Agosto.I8]+[Septiembre.I8]+[Octubre.I8]+[Noviembre.I8]+[Diciembre.I8]" table:style-name="ce21">
            <text:p>25,56</text:p>
          </table:table-cell>
          <table:table-cell office:value-type="float" office:value="24.68" table:formula="of:=[Enero.J8]+[Febrero.J8]+[Marzo.J8]+[Abril.J8]+[Mayo.J8]+[Junio.J8]+[Julio.J8]+[Agosto.J8]+[Septiembre.J8]+[Octubre.J8]+[Noviembre.J8]+[Diciembre.J8]" table:style-name="ce21">
            <text:p>24,68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Residuos urbanos</text:p>
          </table:table-cell>
          <table:table-cell office:value-type="float" office:value="2422980.41" table:formula="of:=[Enero.B9]+[Febrero.B9]+[Marzo.B9]+[Abril.B9]+[Mayo.B9]+[Junio.B9]+[Julio.B9]+[Agosto.B9]+[Septiembre.B9]+[Octubre.B9]+[Noviembre.B9]+[Diciembre.B9]" table:style-name="ce21">
            <text:p>2.422.980,41</text:p>
          </table:table-cell>
          <table:table-cell office:value-type="float" office:value="69383.94" table:formula="of:=[Enero.C9]+[Febrero.C9]+[Marzo.C9]+[Abril.C9]+[Mayo.C9]+[Junio.C9]+[Julio.C9]+[Agosto.C9]+[Septiembre.C9]+[Octubre.C9]+[Noviembre.C9]+[Diciembre.C9]" table:style-name="ce21">
            <text:p>69.383,94</text:p>
          </table:table-cell>
          <table:table-cell office:value-type="float" office:value="49489.78" table:formula="of:=[Enero.D9]+[Febrero.D9]+[Marzo.D9]+[Abril.D9]+[Mayo.D9]+[Junio.D9]+[Julio.D9]+[Agosto.D9]+[Septiembre.D9]+[Octubre.D9]+[Noviembre.D9]+[Diciembre.D9]" table:style-name="ce21">
            <text:p>49.489,78</text:p>
          </table:table-cell>
          <table:table-cell office:value-type="float" office:value="13970.33" table:formula="of:=[Enero.E9]+[Febrero.E9]+[Marzo.E9]+[Abril.E9]+[Mayo.E9]+[Junio.E9]+[Julio.E9]+[Agosto.E9]+[Septiembre.E9]+[Octubre.E9]+[Noviembre.E9]+[Diciembre.E9]" table:style-name="ce21">
            <text:p>13.970,33</text:p>
          </table:table-cell>
          <table:table-cell office:value-type="float" office:value="2456844.9" table:formula="of:=[Enero.F9]+[Febrero.F9]+[Marzo.F9]+[Abril.F9]+[Mayo.F9]+[Junio.F9]+[Julio.F9]+[Agosto.F9]+[Septiembre.F9]+[Octubre.F9]+[Noviembre.F9]+[Diciembre.F9]" table:style-name="ce21">
            <text:p>2.456.844,90</text:p>
          </table:table-cell>
          <table:table-cell office:value-type="float" office:value="8844.65" table:formula="of:=[Enero.G9]+[Febrero.G9]+[Marzo.G9]+[Abril.G9]+[Mayo.G9]+[Junio.G9]+[Julio.G9]+[Agosto.G9]+[Septiembre.G9]+[Octubre.G9]+[Noviembre.G9]+[Diciembre.G9]" table:style-name="ce21">
            <text:p>8.844,65</text:p>
          </table:table-cell>
          <table:table-cell office:value-type="float" office:value="886811.13" table:formula="of:=[Enero.H9]+[Febrero.H9]+[Marzo.H9]+[Abril.H9]+[Mayo.H9]+[Junio.H9]+[Julio.H9]+[Agosto.H9]+[Septiembre.H9]+[Octubre.H9]+[Noviembre.H9]+[Diciembre.H9]" table:style-name="ce21">
            <text:p>886.811,13</text:p>
          </table:table-cell>
          <table:table-cell office:value-type="float" office:value="627710.86" table:formula="of:=[Enero.I9]+[Febrero.I9]+[Marzo.I9]+[Abril.I9]+[Mayo.I9]+[Junio.I9]+[Julio.I9]+[Agosto.I9]+[Septiembre.I9]+[Octubre.I9]+[Noviembre.I9]+[Diciembre.I9]" table:style-name="ce21">
            <text:p>627.710,86</text:p>
          </table:table-cell>
          <table:table-cell office:value-type="float" office:value="523370.19999999995" table:formula="of:=[Enero.J9]+[Febrero.J9]+[Marzo.J9]+[Abril.J9]+[Mayo.J9]+[Junio.J9]+[Julio.J9]+[Agosto.J9]+[Septiembre.J9]+[Octubre.J9]+[Noviembre.J9]+[Diciembre.J9]" table:style-name="ce21">
            <text:p>523.370,20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Gas Natural</text:p>
          </table:table-cell>
          <table:table-cell office:value-type="float" office:value="41971437.767223857" table:formula="of:=[Enero.B10]+[Febrero.B10]+[Marzo.B10]+[Abril.B10]+[Mayo.B10]+[Junio.B10]+[Julio.B10]+[Agosto.B10]+[Septiembre.B10]+[Octubre.B10]+[Noviembre.B10]+[Diciembre.B10]" table:style-name="ce21">
            <text:p>41.971.437,77</text:p>
          </table:table-cell>
          <table:table-cell office:value-type="float" office:value="138247.96000000002" table:formula="of:=[Enero.C10]+[Febrero.C10]+[Marzo.C10]+[Abril.C10]+[Mayo.C10]+[Junio.C10]+[Julio.C10]+[Agosto.C10]+[Septiembre.C10]+[Octubre.C10]+[Noviembre.C10]+[Diciembre.C10]" table:style-name="ce21">
            <text:p>138.247,96</text:p>
          </table:table-cell>
          <table:table-cell office:value-type="float" office:value="131856.96000000002" table:formula="of:=[Enero.D10]+[Febrero.D10]+[Marzo.D10]+[Abril.D10]+[Mayo.D10]+[Junio.D10]+[Julio.D10]+[Agosto.D10]+[Septiembre.D10]+[Octubre.D10]+[Noviembre.D10]+[Diciembre.D10]" table:style-name="ce21">
            <text:p>131.856,96</text:p>
          </table:table-cell>
          <table:table-cell office:value-type="float" office:value="-138" table:formula="of:=[Enero.E10]+[Febrero.E10]+[Marzo.E10]+[Abril.E10]+[Mayo.E10]+[Junio.E10]+[Julio.E10]+[Agosto.E10]+[Septiembre.E10]+[Octubre.E10]+[Noviembre.E10]+[Diciembre.E10]" table:style-name="ce21">
            <text:p>-138,00</text:p>
          </table:table-cell>
          <table:table-cell office:value-type="float" office:value="41977690.767223857" table:formula="of:=[Enero.F10]+[Febrero.F10]+[Marzo.F10]+[Abril.F10]+[Mayo.F10]+[Junio.F10]+[Julio.F10]+[Agosto.F10]+[Septiembre.F10]+[Octubre.F10]+[Noviembre.F10]+[Diciembre.F10]" table:style-name="ce21">
            <text:p>41.977.690,77</text:p>
          </table:table-cell>
          <table:table-cell office:value-type="float" office:value="151120.12" table:formula="of:=[Enero.G10]+[Febrero.G10]+[Marzo.G10]+[Abril.G10]+[Mayo.G10]+[Junio.G10]+[Julio.G10]+[Agosto.G10]+[Septiembre.G10]+[Octubre.G10]+[Noviembre.G10]+[Diciembre.G10]" table:style-name="ce21">
            <text:p>151.120,12</text:p>
          </table:table-cell>
          <table:table-cell office:value-type="float" office:value="3999215.9563616975" table:formula="of:=[Enero.H10]+[Febrero.H10]+[Marzo.H10]+[Abril.H10]+[Mayo.H10]+[Junio.H10]+[Julio.H10]+[Agosto.H10]+[Septiembre.H10]+[Octubre.H10]+[Noviembre.H10]+[Diciembre.H10]" table:style-name="ce21">
            <text:p>3.999.215,96</text:p>
          </table:table-cell>
          <table:table-cell office:value-type="float" office:value="19878347.646666668" table:formula="of:=[Enero.I10]+[Febrero.I10]+[Marzo.I10]+[Abril.I10]+[Mayo.I10]+[Junio.I10]+[Julio.I10]+[Agosto.I10]+[Septiembre.I10]+[Octubre.I10]+[Noviembre.I10]+[Diciembre.I10]" table:style-name="ce21">
            <text:p>19.878.347,65</text:p>
          </table:table-cell>
          <table:table-cell office:value-type="float" office:value="19305899.59" table:formula="of:=[Enero.J10]+[Febrero.J10]+[Marzo.J10]+[Abril.J10]+[Mayo.J10]+[Junio.J10]+[Julio.J10]+[Agosto.J10]+[Septiembre.J10]+[Octubre.J10]+[Noviembre.J10]+[Diciembre.J10]" table:style-name="ce21">
            <text:p>19.305.899,59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Carbón bituminoso</text:p>
          </table:table-cell>
          <table:table-cell office:value-type="float" office:value="86532" table:formula="of:=[Enero.B11]+[Febrero.B11]+[Marzo.B11]+[Abril.B11]+[Mayo.B11]+[Junio.B11]+[Julio.B11]+[Agosto.B11]+[Septiembre.B11]+[Octubre.B11]+[Noviembre.B11]+[Diciembre.B11]" table:style-name="ce21">
            <text:p>86.532,00</text:p>
          </table:table-cell>
          <table:table-cell office:value-type="float" office:value="2412812.7999999998" table:formula="of:=[Enero.C11]+[Febrero.C11]+[Marzo.C11]+[Abril.C11]+[Mayo.C11]+[Junio.C11]+[Julio.C11]+[Agosto.C11]+[Septiembre.C11]+[Octubre.C11]+[Noviembre.C11]+[Diciembre.C11]" table:style-name="ce21">
            <text:p>2.412.812,80</text:p>
          </table:table-cell>
          <table:table-cell office:value-type="float" office:value="2038955.8" table:formula="of:=[Enero.D11]+[Febrero.D11]+[Marzo.D11]+[Abril.D11]+[Mayo.D11]+[Junio.D11]+[Julio.D11]+[Agosto.D11]+[Septiembre.D11]+[Octubre.D11]+[Noviembre.D11]+[Diciembre.D11]" table:style-name="ce21">
            <text:p>2.038.955,80</text:p>
          </table:table-cell>
          <table:table-cell office:value-type="float" office:value="-41314" table:formula="of:=[Enero.E11]+[Febrero.E11]+[Marzo.E11]+[Abril.E11]+[Mayo.E11]+[Junio.E11]+[Julio.E11]+[Agosto.E11]+[Septiembre.E11]+[Octubre.E11]+[Noviembre.E11]+[Diciembre.E11]" table:style-name="ce21">
            <text:p>-41.314,00</text:p>
          </table:table-cell>
          <table:table-cell office:value-type="float" office:value="419075" table:formula="of:=[Enero.F11]+[Febrero.F11]+[Marzo.F11]+[Abril.F11]+[Mayo.F11]+[Junio.F11]+[Julio.F11]+[Agosto.F11]+[Septiembre.F11]+[Octubre.F11]+[Noviembre.F11]+[Diciembre.F11]" table:style-name="ce21">
            <text:p>419.075,00</text:p>
          </table:table-cell>
          <table:table-cell office:value-type="float" office:value="1508.6799999999998" table:formula="of:=[Enero.G11]+[Febrero.G11]+[Marzo.G11]+[Abril.G11]+[Mayo.G11]+[Junio.G11]+[Julio.G11]+[Agosto.G11]+[Septiembre.G11]+[Octubre.G11]+[Noviembre.G11]+[Diciembre.G11]" table:style-name="ce21">
            <text:p>1.508,68</text:p>
          </table:table-cell>
          <table:table-cell office:value-type="float" office:value="61587.64" table:formula="of:=[Enero.H11]+[Febrero.H11]+[Marzo.H11]+[Abril.H11]+[Mayo.H11]+[Junio.H11]+[Julio.H11]+[Agosto.H11]+[Septiembre.H11]+[Octubre.H11]+[Noviembre.H11]+[Diciembre.H11]" table:style-name="ce21">
            <text:p>61.587,64</text:p>
          </table:table-cell>
          <table:table-cell office:value-type="float" office:value="136236.56" table:formula="of:=[Enero.I11]+[Febrero.I11]+[Marzo.I11]+[Abril.I11]+[Mayo.I11]+[Junio.I11]+[Julio.I11]+[Agosto.I11]+[Septiembre.I11]+[Octubre.I11]+[Noviembre.I11]+[Diciembre.I11]" table:style-name="ce21">
            <text:p>136.236,56</text:p>
          </table:table-cell>
          <table:table-cell office:value-type="float" office:value="122036.40000000001" table:formula="of:=[Enero.J11]+[Febrero.J11]+[Marzo.J11]+[Abril.J11]+[Mayo.J11]+[Junio.J11]+[Julio.J11]+[Agosto.J11]+[Septiembre.J11]+[Octubre.J11]+[Noviembre.J11]+[Diciembre.J11]" table:style-name="ce21">
            <text:p>122.036,40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Otras fuentes</text:p>
          </table:table-cell>
          <table:table-cell office:value-type="float" office:value="256007.39" table:formula="of:=[Enero.B12]+[Febrero.B12]+[Marzo.B12]+[Abril.B12]+[Mayo.B12]+[Junio.B12]+[Julio.B12]+[Agosto.B12]+[Septiembre.B12]+[Octubre.B12]+[Noviembre.B12]+[Diciembre.B12]" table:style-name="ce21">
            <text:p>256.007,39</text:p>
          </table:table-cell>
          <table:table-cell office:value-type="float" office:value="0" table:formula="of:=[Enero.C12]+[Febrero.C12]+[Marzo.C12]+[Abril.C12]+[Mayo.C12]+[Junio.C12]+[Julio.C12]+[Agosto.C12]+[Septiembre.C12]+[Octubre.C12]+[Noviembre.C12]+[Diciembre.C12]" table:style-name="ce21">
            <text:p>0,00</text:p>
          </table:table-cell>
          <table:table-cell office:value-type="float" office:value="0" table:formula="of:=[Enero.D12]+[Febrero.D12]+[Marzo.D12]+[Abril.D12]+[Mayo.D12]+[Junio.D12]+[Julio.D12]+[Agosto.D12]+[Septiembre.D12]+[Octubre.D12]+[Noviembre.D12]+[Diciembre.D12]" table:style-name="ce21">
            <text:p>0,00</text:p>
          </table:table-cell>
          <table:table-cell office:value-type="float" office:value="0" table:formula="of:=[Enero.E12]+[Febrero.E12]+[Marzo.E12]+[Abril.E12]+[Mayo.E12]+[Junio.E12]+[Julio.E12]+[Agosto.E12]+[Septiembre.E12]+[Octubre.E12]+[Noviembre.E12]+[Diciembre.E12]" table:style-name="ce21">
            <text:p>0,00</text:p>
          </table:table-cell>
          <table:table-cell office:value-type="float" office:value="256007.39" table:formula="of:=[Enero.F12]+[Febrero.F12]+[Marzo.F12]+[Abril.F12]+[Mayo.F12]+[Junio.F12]+[Julio.F12]+[Agosto.F12]+[Septiembre.F12]+[Octubre.F12]+[Noviembre.F12]+[Diciembre.F12]" table:style-name="ce21">
            <text:p>256.007,39</text:p>
          </table:table-cell>
          <table:table-cell office:value-type="float" office:value="921.61" table:formula="of:=[Enero.G12]+[Febrero.G12]+[Marzo.G12]+[Abril.G12]+[Mayo.G12]+[Junio.G12]+[Julio.G12]+[Agosto.G12]+[Septiembre.G12]+[Octubre.G12]+[Noviembre.G12]+[Diciembre.G12]" table:style-name="ce21">
            <text:p>921,61</text:p>
          </table:table-cell>
          <table:table-cell office:value-type="float" office:value="255523.93000000002" table:formula="of:=[Enero.H12]+[Febrero.H12]+[Marzo.H12]+[Abril.H12]+[Mayo.H12]+[Junio.H12]+[Julio.H12]+[Agosto.H12]+[Septiembre.H12]+[Octubre.H12]+[Noviembre.H12]+[Diciembre.H12]" table:style-name="ce21">
            <text:p>255.523,93</text:p>
          </table:table-cell>
          <table:table-cell office:value-type="float" office:value="75321.34" table:formula="of:=[Enero.I12]+[Febrero.I12]+[Marzo.I12]+[Abril.I12]+[Mayo.I12]+[Junio.I12]+[Julio.I12]+[Agosto.I12]+[Septiembre.I12]+[Octubre.I12]+[Noviembre.I12]+[Diciembre.I12]" table:style-name="ce21">
            <text:p>75.321,34</text:p>
          </table:table-cell>
          <table:table-cell office:value-type="float" office:value="73584.59" table:formula="of:=[Enero.J12]+[Febrero.J12]+[Marzo.J12]+[Abril.J12]+[Mayo.J12]+[Junio.J12]+[Julio.J12]+[Agosto.J12]+[Septiembre.J12]+[Octubre.J12]+[Noviembre.J12]+[Diciembre.J12]" table:style-name="ce21">
            <text:p>73.584,59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Coque de petróleo</text:p>
          </table:table-cell>
          <table:table-cell office:value-type="float" office:value="0" table:formula="of:=[Enero.B13]+[Febrero.B13]+[Marzo.B13]+[Abril.B13]+[Mayo.B13]+[Junio.B13]+[Julio.B13]+[Agosto.B13]+[Septiembre.B13]+[Octubre.B13]+[Noviembre.B13]+[Diciembre.B13]" table:style-name="ce21">
            <text:p>0,00</text:p>
          </table:table-cell>
          <table:table-cell office:value-type="float" office:value="0" table:formula="of:=[Enero.C13]+[Febrero.C13]+[Marzo.C13]+[Abril.C13]+[Mayo.C13]+[Junio.C13]+[Julio.C13]+[Agosto.C13]+[Septiembre.C13]+[Octubre.C13]+[Noviembre.C13]+[Diciembre.C13]" table:style-name="ce21">
            <text:p>0,00</text:p>
          </table:table-cell>
          <table:table-cell office:value-type="float" office:value="0" table:formula="of:=[Enero.D13]+[Febrero.D13]+[Marzo.D13]+[Abril.D13]+[Mayo.D13]+[Junio.D13]+[Julio.D13]+[Agosto.D13]+[Septiembre.D13]+[Octubre.D13]+[Noviembre.D13]+[Diciembre.D13]" table:style-name="ce21">
            <text:p>0,00</text:p>
          </table:table-cell>
          <table:table-cell office:value-type="float" office:value="0" table:formula="of:=[Enero.E13]+[Febrero.E13]+[Marzo.E13]+[Abril.E13]+[Mayo.E13]+[Junio.E13]+[Julio.E13]+[Agosto.E13]+[Septiembre.E13]+[Octubre.E13]+[Noviembre.E13]+[Diciembre.E13]" table:style-name="ce21">
            <text:p>0,00</text:p>
          </table:table-cell>
          <table:table-cell office:value-type="float" office:value="0" table:formula="of:=[Enero.F13]+[Febrero.F13]+[Marzo.F13]+[Abril.F13]+[Mayo.F13]+[Junio.F13]+[Julio.F13]+[Agosto.F13]+[Septiembre.F13]+[Octubre.F13]+[Noviembre.F13]+[Diciembre.F13]" table:style-name="ce21">
            <text:p>0,00</text:p>
          </table:table-cell>
          <table:table-cell office:value-type="float" office:value="0" table:formula="of:=[Enero.G13]+[Febrero.G13]+[Marzo.G13]+[Abril.G13]+[Mayo.G13]+[Junio.G13]+[Julio.G13]+[Agosto.G13]+[Septiembre.G13]+[Octubre.G13]+[Noviembre.G13]+[Diciembre.G13]" table:style-name="ce21">
            <text:p>0,00</text:p>
          </table:table-cell>
          <table:table-cell office:value-type="float" office:value="0" table:formula="of:=[Enero.H13]+[Febrero.H13]+[Marzo.H13]+[Abril.H13]+[Mayo.H13]+[Junio.H13]+[Julio.H13]+[Agosto.H13]+[Septiembre.H13]+[Octubre.H13]+[Noviembre.H13]+[Diciembre.H13]" table:style-name="ce21">
            <text:p>0,00</text:p>
          </table:table-cell>
          <table:table-cell office:value-type="float" office:value="0" table:formula="of:=[Enero.I13]+[Febrero.I13]+[Marzo.I13]+[Abril.I13]+[Mayo.I13]+[Junio.I13]+[Julio.I13]+[Agosto.I13]+[Septiembre.I13]+[Octubre.I13]+[Noviembre.I13]+[Diciembre.I13]" table:style-name="ce21">
            <text:p>0,00</text:p>
          </table:table-cell>
          <table:table-cell office:value-type="float" office:value="0" table:formula="of:=[Enero.J13]+[Febrero.J13]+[Marzo.J13]+[Abril.J13]+[Mayo.J13]+[Junio.J13]+[Julio.J13]+[Agosto.J13]+[Septiembre.J13]+[Octubre.J13]+[Noviembre.J13]+[Diciembre.J13]" table:style-name="ce21">
            <text:p>0,00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Gas de refinería</text:p>
          </table:table-cell>
          <table:table-cell office:value-type="float" office:value="434057" table:formula="of:=[Enero.B14]+[Febrero.B14]+[Marzo.B14]+[Abril.B14]+[Mayo.B14]+[Junio.B14]+[Julio.B14]+[Agosto.B14]+[Septiembre.B14]+[Octubre.B14]+[Noviembre.B14]+[Diciembre.B14]" table:style-name="ce21">
            <text:p>434.057,00</text:p>
          </table:table-cell>
          <table:table-cell office:value-type="float" office:value="0" table:formula="of:=[Enero.C14]+[Febrero.C14]+[Marzo.C14]+[Abril.C14]+[Mayo.C14]+[Junio.C14]+[Julio.C14]+[Agosto.C14]+[Septiembre.C14]+[Octubre.C14]+[Noviembre.C14]+[Diciembre.C14]" table:style-name="ce21">
            <text:p>0,00</text:p>
          </table:table-cell>
          <table:table-cell office:value-type="float" office:value="0" table:formula="of:=[Enero.D14]+[Febrero.D14]+[Marzo.D14]+[Abril.D14]+[Mayo.D14]+[Junio.D14]+[Julio.D14]+[Agosto.D14]+[Septiembre.D14]+[Octubre.D14]+[Noviembre.D14]+[Diciembre.D14]" table:style-name="ce21">
            <text:p>0,00</text:p>
          </table:table-cell>
          <table:table-cell office:value-type="float" office:value="0" table:formula="of:=[Enero.E14]+[Febrero.E14]+[Marzo.E14]+[Abril.E14]+[Mayo.E14]+[Junio.E14]+[Julio.E14]+[Agosto.E14]+[Septiembre.E14]+[Octubre.E14]+[Noviembre.E14]+[Diciembre.E14]" table:style-name="ce21">
            <text:p>0,00</text:p>
          </table:table-cell>
          <table:table-cell office:value-type="float" office:value="434057" table:formula="of:=[Enero.F14]+[Febrero.F14]+[Marzo.F14]+[Abril.F14]+[Mayo.F14]+[Junio.F14]+[Julio.F14]+[Agosto.F14]+[Septiembre.F14]+[Octubre.F14]+[Noviembre.F14]+[Diciembre.F14]" table:style-name="ce21">
            <text:p>434.057,00</text:p>
          </table:table-cell>
          <table:table-cell office:value-type="float" office:value="1562.61" table:formula="of:=[Enero.G14]+[Febrero.G14]+[Marzo.G14]+[Abril.G14]+[Mayo.G14]+[Junio.G14]+[Julio.G14]+[Agosto.G14]+[Septiembre.G14]+[Octubre.G14]+[Noviembre.G14]+[Diciembre.G14]" table:style-name="ce21">
            <text:p>1.562,61</text:p>
          </table:table-cell>
          <table:table-cell office:value-type="float" office:value="39272.559999999998" table:formula="of:=[Enero.H14]+[Febrero.H14]+[Marzo.H14]+[Abril.H14]+[Mayo.H14]+[Junio.H14]+[Julio.H14]+[Agosto.H14]+[Septiembre.H14]+[Octubre.H14]+[Noviembre.H14]+[Diciembre.H14]" table:style-name="ce21">
            <text:p>39.272,56</text:p>
          </table:table-cell>
          <table:table-cell office:value-type="float" office:value="136036.07" table:formula="of:=[Enero.I14]+[Febrero.I14]+[Marzo.I14]+[Abril.I14]+[Mayo.I14]+[Junio.I14]+[Julio.I14]+[Agosto.I14]+[Septiembre.I14]+[Octubre.I14]+[Noviembre.I14]+[Diciembre.I14]" table:style-name="ce21">
            <text:p>136.036,07</text:p>
          </table:table-cell>
          <table:table-cell office:value-type="float" office:value="133316.32999999999" table:formula="of:=[Enero.J14]+[Febrero.J14]+[Marzo.J14]+[Abril.J14]+[Mayo.J14]+[Junio.J14]+[Julio.J14]+[Agosto.J14]+[Septiembre.J14]+[Octubre.J14]+[Noviembre.J14]+[Diciembre.J14]" table:style-name="ce21">
            <text:p>133.316,33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Biomasa</text:p>
          </table:table-cell>
          <table:table-cell office:value-type="float" office:value="7489509.6873164224" table:formula="of:=[Enero.B15]+[Febrero.B15]+[Marzo.B15]+[Abril.B15]+[Mayo.B15]+[Junio.B15]+[Julio.B15]+[Agosto.B15]+[Septiembre.B15]+[Octubre.B15]+[Noviembre.B15]+[Diciembre.B15]" table:style-name="ce21">
            <text:p>7.489.509,69</text:p>
          </table:table-cell>
          <table:table-cell office:value-type="float" office:value="5914560.0999999996" table:formula="of:=[Enero.C15]+[Febrero.C15]+[Marzo.C15]+[Abril.C15]+[Mayo.C15]+[Junio.C15]+[Julio.C15]+[Agosto.C15]+[Septiembre.C15]+[Octubre.C15]+[Noviembre.C15]+[Diciembre.C15]" table:style-name="ce21">
            <text:p>5.914.560,10</text:p>
          </table:table-cell>
          <table:table-cell office:value-type="float" office:value="6011972.0800000001" table:formula="of:=[Enero.D15]+[Febrero.D15]+[Marzo.D15]+[Abril.D15]+[Mayo.D15]+[Junio.D15]+[Julio.D15]+[Agosto.D15]+[Septiembre.D15]+[Octubre.D15]+[Noviembre.D15]+[Diciembre.D15]" table:style-name="ce21">
            <text:p>6.011.972,08</text:p>
          </table:table-cell>
          <table:table-cell office:value-type="float" office:value="-528587.86" table:formula="of:=[Enero.E15]+[Febrero.E15]+[Marzo.E15]+[Abril.E15]+[Mayo.E15]+[Junio.E15]+[Julio.E15]+[Agosto.E15]+[Septiembre.E15]+[Octubre.E15]+[Noviembre.E15]+[Diciembre.E15]" table:style-name="ce21">
            <text:p>-528.587,86</text:p>
          </table:table-cell>
          <table:table-cell office:value-type="float" office:value="6863509.8473164234" table:formula="of:=[Enero.F15]+[Febrero.F15]+[Marzo.F15]+[Abril.F15]+[Mayo.F15]+[Junio.F15]+[Julio.F15]+[Agosto.F15]+[Septiembre.F15]+[Octubre.F15]+[Noviembre.F15]+[Diciembre.F15]" table:style-name="ce21">
            <text:p>6.863.509,85</text:p>
          </table:table-cell>
          <table:table-cell office:value-type="float" office:value="24682.9" table:formula="of:=[Enero.G15]+[Febrero.G15]+[Marzo.G15]+[Abril.G15]+[Mayo.G15]+[Junio.G15]+[Julio.G15]+[Agosto.G15]+[Septiembre.G15]+[Octubre.G15]+[Noviembre.G15]+[Diciembre.G15]" table:style-name="ce21">
            <text:p>24.682,90</text:p>
          </table:table-cell>
          <table:table-cell office:value-type="float" office:value="1976614.7071432807" table:formula="of:=[Enero.H15]+[Febrero.H15]+[Marzo.H15]+[Abril.H15]+[Mayo.H15]+[Junio.H15]+[Julio.H15]+[Agosto.H15]+[Septiembre.H15]+[Octubre.H15]+[Noviembre.H15]+[Diciembre.H15]" table:style-name="ce21">
            <text:p>1.976.614,71</text:p>
          </table:table-cell>
          <table:table-cell office:value-type="float" office:value="1659340.7280000001" table:formula="of:=[Enero.I15]+[Febrero.I15]+[Marzo.I15]+[Abril.I15]+[Mayo.I15]+[Junio.I15]+[Julio.I15]+[Agosto.I15]+[Septiembre.I15]+[Octubre.I15]+[Noviembre.I15]+[Diciembre.I15]" table:style-name="ce21">
            <text:p>1.659.340,73</text:p>
          </table:table-cell>
          <table:table-cell office:value-type="float" office:value="1474947.45" table:formula="of:=[Enero.J15]+[Febrero.J15]+[Marzo.J15]+[Abril.J15]+[Mayo.J15]+[Junio.J15]+[Julio.J15]+[Agosto.J15]+[Septiembre.J15]+[Octubre.J15]+[Noviembre.J15]+[Diciembre.J15]" table:style-name="ce21">
            <text:p>1.474.947,45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Carbón sub-bituminoso</text:p>
          </table:table-cell>
          <table:table-cell office:value-type="float" office:value="0" table:formula="of:=[Enero.B16]+[Febrero.B16]+[Marzo.B16]+[Abril.B16]+[Mayo.B16]+[Junio.B16]+[Julio.B16]+[Agosto.B16]+[Septiembre.B16]+[Octubre.B16]+[Noviembre.B16]+[Diciembre.B16]" table:style-name="ce21">
            <text:p>0,00</text:p>
          </table:table-cell>
          <table:table-cell office:value-type="float" office:value="0" table:formula="of:=[Enero.C16]+[Febrero.C16]+[Marzo.C16]+[Abril.C16]+[Mayo.C16]+[Junio.C16]+[Julio.C16]+[Agosto.C16]+[Septiembre.C16]+[Octubre.C16]+[Noviembre.C16]+[Diciembre.C16]" table:style-name="ce21">
            <text:p>0,00</text:p>
          </table:table-cell>
          <table:table-cell office:value-type="float" office:value="0" table:formula="of:=[Enero.D16]+[Febrero.D16]+[Marzo.D16]+[Abril.D16]+[Mayo.D16]+[Junio.D16]+[Julio.D16]+[Agosto.D16]+[Septiembre.D16]+[Octubre.D16]+[Noviembre.D16]+[Diciembre.D16]" table:style-name="ce21">
            <text:p>0,00</text:p>
          </table:table-cell>
          <table:table-cell office:value-type="float" office:value="0" table:formula="of:=[Enero.E16]+[Febrero.E16]+[Marzo.E16]+[Abril.E16]+[Mayo.E16]+[Junio.E16]+[Julio.E16]+[Agosto.E16]+[Septiembre.E16]+[Octubre.E16]+[Noviembre.E16]+[Diciembre.E16]" table:style-name="ce21">
            <text:p>0,00</text:p>
          </table:table-cell>
          <table:table-cell office:value-type="float" office:value="0" table:formula="of:=[Enero.F16]+[Febrero.F16]+[Marzo.F16]+[Abril.F16]+[Mayo.F16]+[Junio.F16]+[Julio.F16]+[Agosto.F16]+[Septiembre.F16]+[Octubre.F16]+[Noviembre.F16]+[Diciembre.F16]" table:style-name="ce21">
            <text:p>0,00</text:p>
          </table:table-cell>
          <table:table-cell office:value-type="float" office:value="0" table:formula="of:=[Enero.G16]+[Febrero.G16]+[Marzo.G16]+[Abril.G16]+[Mayo.G16]+[Junio.G16]+[Julio.G16]+[Agosto.G16]+[Septiembre.G16]+[Octubre.G16]+[Noviembre.G16]+[Diciembre.G16]" table:style-name="ce21">
            <text:p>0,00</text:p>
          </table:table-cell>
          <table:table-cell office:value-type="float" office:value="0" table:formula="of:=[Enero.H16]+[Febrero.H16]+[Marzo.H16]+[Abril.H16]+[Mayo.H16]+[Junio.H16]+[Julio.H16]+[Agosto.H16]+[Septiembre.H16]+[Octubre.H16]+[Noviembre.H16]+[Diciembre.H16]" table:style-name="ce21">
            <text:p>0,00</text:p>
          </table:table-cell>
          <table:table-cell office:value-type="float" office:value="0" table:formula="of:=[Enero.I16]+[Febrero.I16]+[Marzo.I16]+[Abril.I16]+[Mayo.I16]+[Junio.I16]+[Julio.I16]+[Agosto.I16]+[Septiembre.I16]+[Octubre.I16]+[Noviembre.I16]+[Diciembre.I16]" table:style-name="ce21">
            <text:p>0,00</text:p>
          </table:table-cell>
          <table:table-cell office:value-type="float" office:value="0" table:formula="of:=[Enero.J16]+[Febrero.J16]+[Marzo.J16]+[Abril.J16]+[Mayo.J16]+[Junio.J16]+[Julio.J16]+[Agosto.J16]+[Septiembre.J16]+[Octubre.J16]+[Noviembre.J16]+[Diciembre.J16]" table:style-name="ce21">
            <text:p>0,00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Residuos industriales no renovables</text:p>
          </table:table-cell>
          <table:table-cell office:value-type="float" office:value="109251" table:formula="of:=[Enero.B17]+[Febrero.B17]+[Marzo.B17]+[Abril.B17]+[Mayo.B17]+[Junio.B17]+[Julio.B17]+[Agosto.B17]+[Septiembre.B17]+[Octubre.B17]+[Noviembre.B17]+[Diciembre.B17]" table:style-name="ce21">
            <text:p>109.251,00</text:p>
          </table:table-cell>
          <table:table-cell office:value-type="float" office:value="23277" table:formula="of:=[Enero.C17]+[Febrero.C17]+[Marzo.C17]+[Abril.C17]+[Mayo.C17]+[Junio.C17]+[Julio.C17]+[Agosto.C17]+[Septiembre.C17]+[Octubre.C17]+[Noviembre.C17]+[Diciembre.C17]" table:style-name="ce21">
            <text:p>23.277,00</text:p>
          </table:table-cell>
          <table:table-cell office:value-type="float" office:value="24166" table:formula="of:=[Enero.D17]+[Febrero.D17]+[Marzo.D17]+[Abril.D17]+[Mayo.D17]+[Junio.D17]+[Julio.D17]+[Agosto.D17]+[Septiembre.D17]+[Octubre.D17]+[Noviembre.D17]+[Diciembre.D17]" table:style-name="ce21">
            <text:p>24.166,00</text:p>
          </table:table-cell>
          <table:table-cell office:value-type="float" office:value="0" table:formula="of:=[Enero.E17]+[Febrero.E17]+[Marzo.E17]+[Abril.E17]+[Mayo.E17]+[Junio.E17]+[Julio.E17]+[Agosto.E17]+[Septiembre.E17]+[Octubre.E17]+[Noviembre.E17]+[Diciembre.E17]" table:style-name="ce21">
            <text:p>0,00</text:p>
          </table:table-cell>
          <table:table-cell office:value-type="float" office:value="108362" table:formula="of:=[Enero.F17]+[Febrero.F17]+[Marzo.F17]+[Abril.F17]+[Mayo.F17]+[Junio.F17]+[Julio.F17]+[Agosto.F17]+[Septiembre.F17]+[Octubre.F17]+[Noviembre.F17]+[Diciembre.F17]" table:style-name="ce21">
            <text:p>108.362,00</text:p>
          </table:table-cell>
          <table:table-cell office:value-type="float" office:value="390.11" table:formula="of:=[Enero.G17]+[Febrero.G17]+[Marzo.G17]+[Abril.G17]+[Mayo.G17]+[Junio.G17]+[Julio.G17]+[Agosto.G17]+[Septiembre.G17]+[Octubre.G17]+[Noviembre.G17]+[Diciembre.G17]" table:style-name="ce21">
            <text:p>390,11</text:p>
          </table:table-cell>
          <table:table-cell office:value-type="float" office:value="36420.04" table:formula="of:=[Enero.H17]+[Febrero.H17]+[Marzo.H17]+[Abril.H17]+[Mayo.H17]+[Junio.H17]+[Julio.H17]+[Agosto.H17]+[Septiembre.H17]+[Octubre.H17]+[Noviembre.H17]+[Diciembre.H17]" table:style-name="ce21">
            <text:p>36.420,04</text:p>
          </table:table-cell>
          <table:table-cell office:value-type="float" office:value="10005.98" table:formula="of:=[Enero.I17]+[Febrero.I17]+[Marzo.I17]+[Abril.I17]+[Mayo.I17]+[Junio.I17]+[Julio.I17]+[Agosto.I17]+[Septiembre.I17]+[Octubre.I17]+[Noviembre.I17]+[Diciembre.I17]" table:style-name="ce21">
            <text:p>10.005,98</text:p>
          </table:table-cell>
          <table:table-cell office:value-type="float" office:value="9119.0400000000009" table:formula="of:=[Enero.J17]+[Febrero.J17]+[Marzo.J17]+[Abril.J17]+[Mayo.J17]+[Junio.J17]+[Julio.J17]+[Agosto.J17]+[Septiembre.J17]+[Octubre.J17]+[Noviembre.J17]+[Diciembre.J17]" table:style-name="ce21">
            <text:p>9.119,04</text:p>
          </table:table-cell>
          <table:table-cell table:number-columns-repeated="16374" table:style-name="ce26"/>
        </table:table-row>
        <table:table-row table:style-name="ro2">
          <table:table-cell office:value-type="string" table:style-name="ce14">
            <text:p>Biolíquidos</text:p>
          </table:table-cell>
          <table:table-cell office:value-type="float" office:value="0" table:formula="of:=[Enero.B18]+[Febrero.B18]+[Marzo.B18]+[Abril.B18]+[Mayo.B18]+[Junio.B18]+[Julio.B18]+[Agosto.B18]+[Septiembre.B18]+[Octubre.B18]+[Noviembre.B18]+[Diciembre.B18]" table:style-name="ce21">
            <text:p>0,00</text:p>
          </table:table-cell>
          <table:table-cell office:value-type="float" office:value="0" table:formula="of:=[Enero.C18]+[Febrero.C18]+[Marzo.C18]+[Abril.C18]+[Mayo.C18]+[Junio.C18]+[Julio.C18]+[Agosto.C18]+[Septiembre.C18]+[Octubre.C18]+[Noviembre.C18]+[Diciembre.C18]" table:style-name="ce21">
            <text:p>0,00</text:p>
          </table:table-cell>
          <table:table-cell office:value-type="float" office:value="0" table:formula="of:=[Enero.D18]+[Febrero.D18]+[Marzo.D18]+[Abril.D18]+[Mayo.D18]+[Junio.D18]+[Julio.D18]+[Agosto.D18]+[Septiembre.D18]+[Octubre.D18]+[Noviembre.D18]+[Diciembre.D18]" table:style-name="ce21">
            <text:p>0,00</text:p>
          </table:table-cell>
          <table:table-cell office:value-type="float" office:value="0" table:formula="of:=[Enero.E18]+[Febrero.E18]+[Marzo.E18]+[Abril.E18]+[Mayo.E18]+[Junio.E18]+[Julio.E18]+[Agosto.E18]+[Septiembre.E18]+[Octubre.E18]+[Noviembre.E18]+[Diciembre.E18]" table:style-name="ce21">
            <text:p>0,00</text:p>
          </table:table-cell>
          <table:table-cell office:value-type="float" office:value="0" table:formula="of:=[Enero.F18]+[Febrero.F18]+[Marzo.F18]+[Abril.F18]+[Mayo.F18]+[Junio.F18]+[Julio.F18]+[Agosto.F18]+[Septiembre.F18]+[Octubre.F18]+[Noviembre.F18]+[Diciembre.F18]" table:style-name="ce21">
            <text:p>0,00</text:p>
          </table:table-cell>
          <table:table-cell office:value-type="float" office:value="0" table:formula="of:=[Enero.G18]+[Febrero.G18]+[Marzo.G18]+[Abril.G18]+[Mayo.G18]+[Junio.G18]+[Julio.G18]+[Agosto.G18]+[Septiembre.G18]+[Octubre.G18]+[Noviembre.G18]+[Diciembre.G18]" table:style-name="ce21">
            <text:p>0,00</text:p>
          </table:table-cell>
          <table:table-cell office:value-type="float" office:value="0" table:formula="of:=[Enero.H18]+[Febrero.H18]+[Marzo.H18]+[Abril.H18]+[Mayo.H18]+[Junio.H18]+[Julio.H18]+[Agosto.H18]+[Septiembre.H18]+[Octubre.H18]+[Noviembre.H18]+[Diciembre.H18]" table:style-name="ce21">
            <text:p>0,00</text:p>
          </table:table-cell>
          <table:table-cell office:value-type="float" office:value="0" table:formula="of:=[Enero.I18]+[Febrero.I18]+[Marzo.I18]+[Abril.I18]+[Mayo.I18]+[Junio.I18]+[Julio.I18]+[Agosto.I18]+[Septiembre.I18]+[Octubre.I18]+[Noviembre.I18]+[Diciembre.I18]" table:style-name="ce21">
            <text:p>0,00</text:p>
          </table:table-cell>
          <table:table-cell office:value-type="float" office:value="0" table:formula="of:=[Enero.J18]+[Febrero.J18]+[Marzo.J18]+[Abril.J18]+[Mayo.J18]+[Junio.J18]+[Julio.J18]+[Agosto.J18]+[Septiembre.J18]+[Octubre.J18]+[Noviembre.J18]+[Diciembre.J18]" table:style-name="ce21">
            <text:p>0,00</text:p>
          </table:table-cell>
          <table:table-cell table:number-columns-repeated="16374" table:style-name="ce26"/>
        </table:table-row>
        <table:table-row table:number-rows-repeated="1048558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36P0">
      <number:text> </number:text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Millares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25in" fo:margin-left="0.75in" fo:margin-right="0.75in" fo:margin-bottom="0in"/>
      </style:header-style>
      <style:footer-style>
        <style:header-footer-properties fo:min-height="0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/>
    <dc:creator/>
    <meta:creation-date>2026-08-31T11:55:02Z</meta:creation-date>
    <dc:date>2026-08-31T11:55:10Z</dc:date>
  </office:meta>
</office:document-meta>
</file>